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1101">
      <style:text-properties fo:color="#000000" fo:font-family="Times New Roman" fo:font-size="0.26389in" style:font-size-asian="0.26389in" style:font-size-complex="0.26389in" fo:language="ru" fo:country="RU"/>
    </style:style>
    <style:style style:family="paragraph" style:name="a1102">
      <style:paragraph-properties style:vertical-align="top"/>
    </style:style>
    <style:style style:family="paragraph" style:name="a4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104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graphic" style:name="a402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401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06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405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201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4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0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5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5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8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3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1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7">
      <style:paragraph-properties fo:line-height="90%" fo:text-align="left" style:tab-stop-distance="1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0">
      <style:paragraph-properties fo:line-height="9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1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6">
      <style:paragraph-properties fo:line-height="90%" fo:text-align="left" style:tab-stop-distance="1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8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11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404040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3333in" style:font-size-asian="0.83333in" style:font-size-complex="0.8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9">
      <style:paragraph-properties fo:line-height="90%" fo:text-align="left" style:tab-stop-distance="1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7">
      <style:paragraph-properties fo:line-height="90%" fo:text-align="justify" fo:text-align-last="star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2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4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2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6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1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14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21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29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1">
      <style:paragraph-properties fo:line-height="8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514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4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5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24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graphic" style:name="a814" style:parent-style-name="Graphics">
      <style:graphic-properties draw:fill="none" fo:clip="rect(0in, 1.8169in, 0in, 0.8911in)" draw:stroke="none"/>
    </style:style>
    <style:style style:family="paragraph" style:name="a15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17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aragraph" style:name="a424">
      <style:paragraph-properties fo:line-height="90%" fo:text-align="left" style:tab-stop-distance="1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27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2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7">
      <style:paragraph-properties fo:line-height="90%" fo:text-align="left" style:tab-stop-distance="1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1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11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1" style:parent-style-name="Graphics">
      <style:graphic-properties draw:fill="none" fo:clip="rect(0in, 1.8169in, 0in, 0.8911in)" draw:stroke="non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9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2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3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90%" fo:text-align="left" style:tab-stop-distance="1in" fo:margin-left="0in" fo:margin-right="0in" fo:text-indent="-0.2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32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24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0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5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27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0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20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404040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text" style:name="a14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66667in" style:font-size-asian="0.66667in" style:font-size-complex="0.6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0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graphic" style:name="a1038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2">
      <style:paragraph-properties fo:line-height="9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24">
      <style:graphic-properties draw:fill="none" draw:stroke="solid" svg:stroke-width="0.02083in" svg:stroke-color="#404040" svg:stroke-opacity="100%" draw:stroke-linejoin="miter" svg:stroke-linecap="square" style:protect="position size"/>
    </style:style>
    <style:style style:family="text" style:name="a4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33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66667in" style:font-size-asian="0.66667in" style:font-size-complex="0.6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2">
      <style:paragraph-properties fo:line-height="90%" fo:text-align="left" style:tab-stop-distance="1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1134">
      <style:table-properties style:writing-mode="lr-tb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135">
      <style:table-column-properties style:column-width="1.88707in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136">
      <style:table-column-properties style:column-width="10.03885in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66667in" style:font-size-asian="0.66667in" style:font-size-complex="0.6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5">
      <style:paragraph-properties fo:line-height="90%" fo:text-align="left" style:tab-stop-distance="1in" fo:margin-left="0.5625in" fo:margin-right="0in" fo:text-indent="-0.56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137">
      <style:table-row-properties style:row-height="1.28334in"/>
    </style:style>
    <style:style style:family="text" style:name="a12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9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8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9">
      <style:text-properties fo:color="#000000" fo:font-family="Times New Roman" style:font-family-generic="roman" style:font-pitch="variable" fo:font-size="0.26389in" style:font-size-asian="0.26389in" style:font-size-complex="0.26389in" fo:language="ru" fo:country="RU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90%" fo:text-align="left" style:tab-stop-distance="1in" fo:margin-left="0.5625in" fo:margin-right="0in" fo:text-indent="-0.56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font-variant="normal" fo:text-transform="none" fo:color="#0e2841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2">
      <style:graphic-properties fo:wrap-option="wrap" fo:padding-top="0.05in" fo:padding-bottom="0.05in" fo:padding-left="0.1in" fo:padding-right="0.1in" draw:textarea-vertical-align="middle" draw:textarea-horizontal-align="center" draw:fill="solid" draw:fill-color="#07142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3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5">
      <style:graphic-properties fo:wrap-option="wrap" fo:padding-top="0.05in" fo:padding-bottom="0.05in" fo:padding-left="0.1in" fo:padding-right="0.1in" draw:textarea-vertical-align="middle" draw:textarea-horizontal-align="center" draw:fill="solid" draw:fill-color="#07142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graphic" style:name="a1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30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404040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drawing-page" style:name="a13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10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3333in" style:font-size-asian="0.83333in" style:font-size-complex="0.8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041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3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63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able" style:name="a1042">
      <style:table-properties style:writing-mode="lr-tb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043">
      <style:table-column-properties style:column-width="1.88707in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044">
      <style:table-column-properties style:column-width="10.03885in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045">
      <style:table-row-properties style:row-height="1.12414in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046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7">
      <style:paragraph-properties style:vertical-align="top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66667in" style:font-size-asian="0.66667in" style:font-size-complex="0.6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0">
      <style:paragraph-properties style:vertical-align="top"/>
    </style:style>
    <style:style style:family="paragraph" style:name="a3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7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49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presentation" style:name="a4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142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3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4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3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paragraph" style:name="a3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5">
      <style:paragraph-properties fo:line-height="90%" fo:text-align="left" style:tab-stop-distance="1in" fo:margin-left="0.5625in" fo:margin-right="0in" fo:text-indent="-0.56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4">
      <style:text-properties fo:color="#000000" fo:font-family="Times New Roman" style:font-family-generic="roman" style:font-pitch="variable" fo:font-size="0.36111in" style:font-size-asian="0.36111in" style:font-size-complex="0.36111in" fo:language="ru" fo:country="RU" style:text-underline-type="single" style:text-underline-style="solid" style:text-underline-width="auto" style:text-underline-mode="continuous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5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paragraph" style:name="a834">
      <style:paragraph-properties fo:line-height="90%" fo:text-align="left" style:tab-stop-distance="1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4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resentation" style:name="a15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46">
      <style:text-properties fo:color="#000000" fo:font-family="Times New Roman" style:font-family-generic="roman" style:font-pitch="variable" fo:font-size="0.36111in" style:font-size-asian="0.36111in" style:font-size-complex="0.36111in" fo:language="ru" fo:country="RU" style:text-underline-type="single" style:text-underline-style="solid" style:text-underline-width="auto" style:text-underline-mode="continuous"/>
    </style:style>
    <style:style style:family="presentation" style:name="a4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5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147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8">
      <style:text-properties fo:color="#000000" fo:font-family="Times New Roman" style:font-family-generic="roman" style:font-pitch="variable" fo:font-size="0.36111in" style:font-size-asian="0.36111in" style:font-size-complex="0.36111in" fo:language="ru" fo:country="RU" style:text-underline-type="single" style:text-underline-style="solid" style:text-underline-width="auto" style:text-underline-mode="continuous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9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5in" style:font-size-asian="0.5in" style:font-size-complex="0.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48">
      <style:graphic-properties fo:wrap-option="wrap" fo:padding-top="0.05in" fo:padding-bottom="0.05in" fo:padding-left="0.1in" fo:padding-right="0.1in" draw:textarea-vertical-align="middle" draw:textarea-horizontal-align="center" draw:fill="solid" draw:fill-color="#07142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9">
      <style:text-properties fo:font-variant="normal" fo:text-transform="none" fo:color="#0e2841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5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4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1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41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2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graphic" style:name="a1344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resentation" style:name="a6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7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404040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graphic" style:name="a646">
      <style:graphic-properties fo:wrap-option="wrap" fo:padding-top="0.05in" fo:padding-bottom="0.05in" fo:padding-left="0.1in" fo:padding-right="0.1in" draw:textarea-vertical-align="middle" draw:textarea-horizontal-align="center" draw:fill="solid" draw:fill-color="#07142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4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3333in" style:font-size-asian="0.83333in" style:font-size-complex="0.8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0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14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83333in" style:font-size-asian="0.83333in" style:font-size-complex="0.8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7">
      <style:text-properties fo:font-variant="normal" fo:text-transform="none" fo:color="#0e2841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1">
      <style:text-properties fo:color="#000000" fo:font-family="Times New Roman" fo:font-size="0.36111in" style:font-size-asian="0.36111in" style:font-size-complex="0.36111in" fo:language="ru" fo:country="RU" style:text-underline-type="single" style:text-underline-style="solid" style:text-underline-width="auto" style:text-underline-mode="continuous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49">
      <style:graphic-properties fo:wrap-option="wrap" fo:padding-top="0.05in" fo:padding-bottom="0.05in" fo:padding-left="0.1in" fo:padding-right="0.1in" draw:textarea-vertical-align="middle" draw:textarea-horizontal-align="center" draw:fill="solid" draw:fill-color="#07142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052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1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50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053">
      <style:text-properties fo:color="#000000" fo:font-family="Times New Roman" fo:font-size="0.36111in" style:font-size-asian="0.36111in" style:font-size-complex="0.36111in" fo:language="ru" fo:country="RU" style:text-underline-type="single" style:text-underline-style="solid" style:text-underline-width="auto" style:text-underline-mode="continuous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4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5">
      <style:text-properties fo:color="#000000" fo:font-family="Times New Roman" fo:font-size="0.36111in" style:font-size-asian="0.36111in" style:font-size-complex="0.36111in" fo:language="ru" fo:country="RU" style:text-underline-type="single" style:text-underline-style="solid" style:text-underline-width="auto" style:text-underline-mode="continuous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6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5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54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057">
      <style:text-properties fo:color="#000000" fo:font-family="Times New Roman" fo:font-size="0.36111in" style:font-size-asian="0.36111in" style:font-size-complex="0.36111in" fo:language="ru" fo:country="RU" style:text-underline-type="single" style:text-underline-style="solid" style:text-underline-width="auto" style:text-underline-mode="continuous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4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0">
      <style:text-properties fo:color="#000000" fo:font-family="Times New Roman" style:font-family-generic="roman" style:font-pitch="variable" fo:font-size="0.36111in" style:font-size-asian="0.36111in" style:font-size-complex="0.36111in" fo:language="ru" fo:country="RU" style:text-underline-type="single" style:text-underline-style="solid" style:text-underline-width="auto" style:text-underline-mode="continuous"/>
    </style:style>
    <style:style style:family="text" style:name="a3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8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42">
      <style:graphic-properties draw:fill="none" fo:clip="rect(2.4397in, 0in, 0.04636in, 0in)" draw:stroke="none"/>
    </style:style>
    <style:style style:family="text" style:name="a1151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paragraph" style:name="a3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9">
      <style:text-properties fo:color="#000000" fo:font-family="Times New Roman" fo:font-size="0.26389in" style:font-size-asian="0.26389in" style:font-size-complex="0.26389in" fo:language="ru" fo:country="RU"/>
    </style:style>
    <style:style style:family="paragraph" style:name="a4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2">
      <style:text-properties fo:color="#000000" fo:font-family="Times New Roman" style:font-family-generic="roman" style:font-pitch="variable" fo:font-size="0.26389in" style:font-size-asian="0.26389in" style:font-size-complex="0.26389in" fo:language="ru" fo:country="RU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51">
      <style:graphic-properties fo:wrap-option="wrap" fo:padding-top="0.05in" fo:padding-bottom="0.05in" fo:padding-left="0.1in" fo:padding-right="0.1in" draw:textarea-vertical-align="middle" draw:textarea-horizontal-align="center" draw:fill="solid" draw:fill-color="#07142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aragraph" style:name="a1153">
      <style:paragraph-properties style:vertical-align="top"/>
    </style:style>
    <style:style style:family="graphic" style:name="a35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58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2">
      <style:graphic-properties draw:fill="none" draw:stroke="non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155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156">
      <style:table-row-properties style:row-height="1.28334in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7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8">
      <style:text-properties fo:color="#000000" fo:font-family="Times New Roman" style:font-family-generic="roman" style:font-pitch="variable" fo:font-size="0.26389in" style:font-size-asian="0.26389in" style:font-size-complex="0.26389in" fo:language="ru" fo:country="RU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0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9">
      <style:paragraph-properties style:vertical-align="top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51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4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4">
      <style:graphic-properties fo:wrap-option="wrap" fo:padding-top="0.05in" fo:padding-bottom="0.05in" fo:padding-left="0.1in" fo:padding-right="0.1in" draw:textarea-vertical-align="middle" draw:textarea-horizontal-align="center" draw:fill="solid" draw:fill-color="#0f9ed5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57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404040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text" style:name="a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3333in" style:font-size-asian="0.83333in" style:font-size-complex="0.8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0">
      <style:graphic-properties draw:fill="none" draw:stroke="none"/>
    </style:style>
    <style:style style:family="text" style:name="a5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1">
      <style:text-properties fo:font-variant="normal" fo:text-transform="none" fo:color="#0e2841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3">
      <style:graphic-properties fo:wrap-option="wrap" fo:padding-top="0.05in" fo:padding-bottom="0.05in" fo:padding-left="0.1in" fo:padding-right="0.1in" draw:textarea-vertical-align="middle" draw:textarea-horizontal-align="center" draw:fill="solid" draw:fill-color="#07142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3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6">
      <style:graphic-properties fo:wrap-option="wrap" fo:padding-top="0.05in" fo:padding-bottom="0.05in" fo:padding-left="0.1in" fo:padding-right="0.1in" draw:textarea-vertical-align="middle" draw:textarea-horizontal-align="center" draw:fill="solid" draw:fill-color="#07142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4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0">
      <style:paragraph-properties style:vertical-align="top"/>
    </style:style>
    <style:style style:family="text" style:name="a14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62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063">
      <style:table-row-properties style:row-height="1.12414in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4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3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62" draw:stroke="none" draw:auto-grow-width="false" draw:auto-grow-height="false" style:protect="position size"/>
      <style:paragraph-properties style:font-independent-line-spacing="true" style:writing-mode="lr-tb"/>
    </style:style>
    <style:style style:family="paragraph" style:name="a1065">
      <style:paragraph-properties style:vertical-align="top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67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8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61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graphic" style:name="a367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66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9">
      <style:text-properties fo:color="#000000" fo:font-family="Times New Roman" fo:font-size="0.36111in" style:font-size-asian="0.36111in" style:font-size-complex="0.36111in" fo:language="ru" fo:country="RU" style:text-underline-type="single" style:text-underline-style="solid" style:text-underline-width="auto" style:text-underline-mode="continuous"/>
    </style:style>
    <style:style style:family="text" style:name="a4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2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text" style:name="a3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3">
      <style:text-properties fo:color="#000000" fo:font-family="Times New Roman" style:font-family-generic="roman" style:font-pitch="variable" fo:font-size="0.36111in" style:font-size-asian="0.36111in" style:font-size-complex="0.36111in" fo:language="ru" fo:country="RU" style:text-underline-type="single" style:text-underline-style="solid" style:text-underline-width="auto" style:text-underline-mode="continuous"/>
    </style:style>
    <style:style style:family="paragraph" style:name="a3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4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paragraph" style:name="a853">
      <style:paragraph-properties fo:line-height="90%" fo:text-align="left" style:tab-stop-distance="1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5">
      <style:text-properties fo:color="#000000" fo:font-family="Times New Roman" style:font-family-generic="roman" style:font-pitch="variable" fo:font-size="0.26389in" style:font-size-asian="0.26389in" style:font-size-complex="0.26389in" fo:language="ru" fo:country="RU"/>
    </style:style>
    <style:style style:family="text" style:name="a4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6">
      <style:paragraph-properties style:vertical-align="top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68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169">
      <style:table-row-properties style:row-height="0.8in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Aptos" style:font-family-complex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3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0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14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draw:fill="none" fo:clip="rect(2.4397in, 0in, 0.04636in, 0in)" draw:stroke="none"/>
    </style:style>
    <style:style style:family="text" style:name="a1071">
      <style:text-properties fo:color="#000000" fo:font-family="Times New Roman" fo:font-size="0.26389in" style:font-size-asian="0.26389in" style:font-size-complex="0.26389in" fo:language="ru" fo:country="RU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1072">
      <style:paragraph-properties style:vertical-align="top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71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70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1944in" style:font-size-asian="0.81944in" style:font-size-complex="0.8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74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1944in" style:font-size-asian="0.81944in" style:font-size-complex="0.8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075">
      <style:table-row-properties style:row-height="0.69178in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1944in" style:font-size-asian="0.81944in" style:font-size-complex="0.8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6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1944in" style:font-size-asian="0.81944in" style:font-size-complex="0.8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7">
      <style:paragraph-properties style:vertical-align="top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0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text" style:name="a3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1944in" style:font-size-asian="0.81944in" style:font-size-complex="0.8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1">
      <style:text-properties fo:color="#000000" fo:font-family="Times New Roman" style:font-family-generic="roman" style:font-pitch="variable" fo:font-size="0.26389in" style:font-size-asian="0.26389in" style:font-size-complex="0.26389in" fo:language="ru" fo:country="RU"/>
    </style:style>
    <style:style style:family="text" style:name="a3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1944in" style:font-size-asian="0.81944in" style:font-size-complex="0.8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79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4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2">
      <style:paragraph-properties style:vertical-align="top"/>
    </style:style>
    <style:style style:family="text" style:name="a3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81944in" style:font-size-asian="0.81944in" style:font-size-complex="0.8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91667in" style:font-size-asian="0.91667in" style:font-size-complex="0.91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74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5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6">
      <style:text-properties fo:color="#000000" fo:font-family="Times New Roman" style:font-family-generic="roman" style:font-pitch="variable" fo:font-size="0.26389in" style:font-size-asian="0.26389in" style:font-size-complex="0.26389in" fo:language="ru" fo:country="RU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7">
      <style:paragraph-properties style:vertical-align="top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90%" fo:text-align="left" style:tab-stop-distance="1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79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12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2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3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0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14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1">
      <style:text-properties fo:color="#000000" fo:font-family="Times New Roman" fo:font-size="0.26389in" style:font-size-asian="0.26389in" style:font-size-complex="0.26389in" fo:language="ru" fo:country="RU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91667in" style:font-size-asian="0.91667in" style:font-size-complex="0.91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2">
      <style:paragraph-properties style:vertical-align="top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084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085">
      <style:table-row-properties style:row-height="1.12414in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6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7">
      <style:paragraph-properties style:vertical-align="top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row" style:name="a1180">
      <style:table-row-properties style:row-height="1.28334in"/>
    </style:style>
    <style:style style:family="graphic" style:name="a386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85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1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drawing-page" style:name="a3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870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89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4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2">
      <style:text-properties fo:color="#000000" fo:font-family="Times New Roman" style:font-family-generic="roman" style:font-pitch="variable" fo:font-size="0.26389in" style:font-size-asian="0.26389in" style:font-size-complex="0.26389in" fo:language="ru" fo:country="RU"/>
    </style:style>
    <style:style style:family="text" style:name="a3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3">
      <style:paragraph-properties style:vertical-align="top"/>
    </style:style>
    <style:style style:family="paragraph" style:name="a3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85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9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6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7">
      <style:text-properties fo:color="#000000" fo:font-family="Times New Roman" style:font-family-generic="roman" style:font-pitch="variable" fo:font-size="0.26389in" style:font-size-asian="0.26389in" style:font-size-complex="0.26389in" fo:language="ru" fo:country="RU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8">
      <style:paragraph-properties style:vertical-align="top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55556in" style:font-size-asian="0.55556in" style:font-size-complex="0.555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0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0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14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1">
      <style:text-properties fo:color="#000000" fo:font-family="Times New Roman" fo:font-size="0.26389in" style:font-size-asian="0.26389in" style:font-size-complex="0.26389in" fo:language="ru" fo:country="RU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1944in" style:font-size-asian="0.31944in" style:font-size-complex="0.319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0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aragraph" style:name="a1092">
      <style:paragraph-properties style:vertical-align="top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94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095">
      <style:table-row-properties style:row-height="0.69178in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4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93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096">
      <style:text-properties fo:color="#000000" fo:font-family="Times New Roman" fo:font-size="0.36111in" style:font-size-asian="0.36111in" style:font-size-complex="0.36111in" fo:language="ru" fo:country="RU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7">
      <style:paragraph-properties style:vertical-align="top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90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paragraph" style:name="a3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191">
      <style:table-row-properties style:row-height="0.8in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99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4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2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graphic" style:name="a398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97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3">
      <style:text-properties fo:color="#000000" fo:font-family="Times New Roman" style:font-family-generic="roman" style:font-pitch="variable" fo:font-size="0.26389in" style:font-size-asian="0.26389in" style:font-size-complex="0.26389in" fo:language="ru" fo:country="RU"/>
    </style:style>
    <style:style style:family="text" style:name="a3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4">
      <style:paragraph-properties style:vertical-align="top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96">
      <style:table-cell-properties style:vertical-align="top" fo:background-color="#ffffff" fo:border-top="0.01389in solid #000000" fo:border-bottom="0.01389in solid #000000" fo:border-left="0.01389in solid #000000" fo:border-right="0.01389in solid #000000" fo:padding-top="0.09265in" fo:padding-bottom="0.09265in" fo:padding-left="0.13897in" fo:padding-right="0.13897in"/>
      <style:paragraph-properties style:writing-mode="lr-tb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7">
      <style:text-properties fo:color="#000000" fo:font-family="Times New Roman" style:font-family-generic="roman" style:font-pitch="variable" fo:font-size="0.36111in" style:font-size-asian="0.36111in" style:font-size-complex="0.36111in" fo:language="ru" fo:country="RU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8">
      <style:text-properties fo:color="#000000" fo:font-family="Times New Roman" style:font-family-generic="roman" style:font-pitch="variable" fo:font-size="0.26389in" style:font-size-asian="0.26389in" style:font-size-complex="0.26389in" fo:language="ru" fo:country="RU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9">
      <style:paragraph-properties style:vertical-align="top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complex="Times New Roman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696" style:parent-style-name="Graphics">
      <style:graphic-properties draw:fill="none" fo:clip="rect(0in, 1.89567in, 0.00008in, 0.96976in)" draw:stroke="none"/>
    </style:style>
    <style:style style:family="text" style:name="a14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9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4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8">
      <style:graphic-properties draw:fill="none" fo:clip="rect(0in, 1.0376in, 0in, 1.12997in)" draw:stroke="non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43056in" style:font-size-asian="0.43056in" style:font-size-complex="0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" style:font-family-complex="Times New Roman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098"/>
    <text:list-style style:name="a683">
      <text:list-level-style-number text:level="1" style:num-format="">
        <style:list-level-properties text:space-before="0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073"/>
    <text:list-style style:name="a433">
      <text:list-level-style-number text:level="1" style:num-format="1" style:num-suffix=".">
        <style:list-level-properties text:space-before="0in" text:min-label-width="0.37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37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37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37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37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37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37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37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375in"/>
        <style:text-properties fo:font-family="Arial" style:font-family-generic="swiss" style:font-pitch="variable" fo:font-size="100%"/>
      </text:list-level-style-number>
    </text:list-style>
    <text:list-style style:name="a436">
      <text:list-level-style-number text:level="1" style:num-format="1" style:num-suffix=".">
        <style:list-level-properties text:space-before="0in" text:min-label-width="0.562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562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562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562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562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562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562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562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5625in"/>
        <style:text-properties fo:font-family="Arial" style:font-family-generic="swiss" style:font-pitch="variable" fo:font-size="100%"/>
      </text:list-level-style-number>
    </text:list-style>
    <text:list-style style:name="a1078"/>
    <text:list-style style:name="a439">
      <text:list-level-style-number text:level="1" style:num-format="1" style:num-suffix=".">
        <style:list-level-properties text:space-before="0in" text:min-label-width="0.562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562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562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562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562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562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562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562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5625in"/>
        <style:text-properties fo:font-family="Arial" style:font-family-generic="swiss" style:font-pitch="variable" fo:font-size="100%"/>
      </text:list-level-style-number>
    </text:list-style>
    <text:list-style style:name="a13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3"/>
    <text:list-style style:name="a417">
      <text:list-level-style-number text:level="1" style:num-format="1" style:num-suffix=".">
        <style:list-level-properties text:space-before="0in" text:min-label-width="0.37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37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37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37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37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37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37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37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375in"/>
        <style:text-properties fo:font-family="Arial" style:font-family-generic="swiss" style:font-pitch="variable" fo:font-size="100%"/>
      </text:list-level-style-number>
    </text:list-style>
    <text:list-style style:name="a9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8">
      <text:list-level-style-number text:level="1" style:num-format="1" style:num-suffix=".">
        <style:list-level-properties text:space-before="0in" text:min-label-width="0.37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37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37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37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37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37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37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37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375in"/>
        <style:text-properties fo:font-family="Arial" style:font-family-generic="swiss" style:font-pitch="variable" fo:font-size="100%"/>
      </text:list-level-style-number>
    </text:list-style>
    <text:list-style style:name="a12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75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854">
      <text:list-level-style-number text:level="1" style:num-format="1" style:num-suffix=".">
        <style:list-level-properties text:space-before="0in" text:min-label-width="0.37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37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37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37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37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37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37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37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375in"/>
        <style:text-properties fo:font-family="Arial" style:font-family-generic="swiss" style:font-pitch="variable" fo:font-size="100%"/>
      </text:list-level-style-number>
    </text:list-style>
    <text:list-style style:name="a1195"/>
    <text:list-style style:name="a12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3"/>
    <text:list-style style:name="a9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5">
      <text:list-level-style-number text:level="1" style:num-format="1" style:num-suffix=".">
        <style:list-level-properties text:space-before="0in" text:min-label-width="0.37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37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37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37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37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37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37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37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375in"/>
        <style:text-properties fo:font-family="Arial" style:font-family-generic="swiss" style:font-pitch="variable" fo:font-size="100%"/>
      </text:list-level-style-number>
    </text:list-style>
    <text:list-style style:name="a1200"/>
    <text:list-style style:name="a1178"/>
    <text:list-style style:name="a1154"/>
    <text:list-style style:name="a1527">
      <text:list-level-style-number text:level="1" style:num-format="1" style:num-suffix=".">
        <style:list-level-properties text:space-before="0in" text:min-label-width="0.2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2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2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2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2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2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2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2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25in"/>
        <style:text-properties fo:font-family="Arial" style:font-family-generic="swiss" style:font-pitch="variable" fo:font-size="100%"/>
      </text:list-level-style-number>
    </text:list-style>
    <text:list-style style:name="a691">
      <text:list-level-style-number text:level="1" style:num-format="">
        <style:list-level-properties text:space-before="0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3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3"/>
    <text:list-style style:name="a993">
      <text:list-level-style-number text:level="1" style:num-format="">
        <style:list-level-properties text:space-before="0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6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0">
      <text:list-level-style-number text:level="1" style:num-format="1" style:num-suffix=".">
        <style:list-level-properties text:space-before="0in" text:min-label-width="0.37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37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37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37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37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37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37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37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375in"/>
        <style:text-properties fo:font-family="Arial" style:font-family-generic="swiss" style:font-pitch="variable" fo:font-size="100%"/>
      </text:list-level-style-number>
    </text:list-style>
    <text:list-style style:name="a1061"/>
    <text:list-style style:name="a1088"/>
    <text:list-style style:name="a425">
      <text:list-level-style-number text:level="1" style:num-format="1" style:num-suffix=".">
        <style:list-level-properties text:space-before="0in" text:min-label-width="0.37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37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37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37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37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37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37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37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375in"/>
        <style:text-properties fo:font-family="Arial" style:font-family-generic="swiss" style:font-pitch="variable" fo:font-size="100%"/>
      </text:list-level-style-number>
    </text:list-style>
    <text:list-style style:name="a12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66"/>
    <text:list-style style:name="a428">
      <text:list-level-style-number text:level="1" style:num-format="1" style:num-suffix=".">
        <style:list-level-properties text:space-before="0in" text:min-label-width="0.37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37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37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37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37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37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37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37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375in"/>
        <style:text-properties fo:font-family="Arial" style:font-family-generic="swiss" style:font-pitch="variable" fo:font-size="100%"/>
      </text:list-level-style-number>
    </text:list-style>
    <text:list-style style:name="a9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8"/>
    <text:list-style style:name="a9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6">
      <text:list-level-style-number text:level="1" style:num-format="">
        <style:list-level-properties text:space-before="0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530">
      <text:list-level-style-number text:level="1" style:num-format="1" style:num-suffix=".">
        <style:list-level-properties text:space-before="0in" text:min-label-width="0.2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2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2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2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2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2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2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2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25in"/>
        <style:text-properties fo:font-family="Arial" style:font-family-generic="swiss" style:font-pitch="variable" fo:font-size="100%"/>
      </text:list-level-style-number>
    </text:list-style>
    <text:list-style style:name="a868">
      <text:list-level-style-number text:level="1" style:num-format="1" style:num-suffix=".">
        <style:list-level-properties text:space-before="0in" text:min-label-width="0.37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37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37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37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37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37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37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37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375in"/>
        <style:text-properties fo:font-family="Arial" style:font-family-generic="swiss" style:font-pitch="variable" fo:font-size="100%"/>
      </text:list-level-style-number>
    </text:list-style>
    <text:list-style style:name="a1184"/>
    <text:list-style style:name="a10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3">
      <text:list-level-style-number text:level="1" style:num-format="1" style:num-suffix=".">
        <style:list-level-properties text:space-before="0in" text:min-label-width="0.2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2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2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2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2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2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2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2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25in"/>
        <style:text-properties fo:font-family="Arial" style:font-family-generic="swiss" style:font-pitch="variable" fo:font-size="100%"/>
      </text:list-level-style-number>
    </text:list-style>
    <text:list-style style:name="a1160"/>
    <text:list-style style:name="a14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6">
      <text:list-level-style-number text:level="1" style:num-format="1" style:num-suffix=".">
        <style:list-level-properties text:space-before="0in" text:min-label-width="0.562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5in" text:min-label-width="0.562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1in" text:min-label-width="0.562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5in" text:min-label-width="0.562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2in" text:min-label-width="0.562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5in" text:min-label-width="0.562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3in" text:min-label-width="0.562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5in" text:min-label-width="0.562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4in" text:min-label-width="0.5625in"/>
        <style:text-properties fo:font-family="Arial" style:font-family-generic="swiss" style:font-pitch="variable" fo:font-size="100%"/>
      </text:list-level-style-number>
    </text:list-style>
    <text:list-style style:name="a1189"/>
    <text:list-style style:name="a14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1"/>
    <text:list-style style:name="a1093"/>
    <text:list-style style:name="a1167"/>
  </office:automatic-styles>
  <office:body>
    <office:presentation>
      <draw:page draw:name="Slide1" draw:style-name="a344" draw:master-page-name="Master1-Layout1-title-Титульный-слайд" presentation:presentation-page-layout-name="Master1-PPL1" draw:id="Slide-256">
        <draw:custom-shape svg:x="0in" svg:y="0in" svg:width="13.33333in" svg:height="7.5in" draw:id="id63" draw:style-name="a347" draw:name="Rectangle 7">
          <svg:title/>
          <svg:desc/>
          <text:p text:style-name="a346" text:class-names="" text:cond-style-name=""><text:span text:style-name="a34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13.37046in" svg:height="7.51101in" draw:id="id64" draw:style-name="a351" draw:transform="translate(-6.68523in -3.7555in) rotate(-3.14159) translate(6.67241in 3.75551in)" draw:name="Rectangle 9">
          <svg:title/>
          <svg:desc/>
          <text:p text:style-name="a349" text:class-names="" text:cond-style-name=""><text:span text:style-name="a34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12.87431in" svg:height="7.51102in" draw:id="id65" draw:style-name="a355" draw:transform="translate(-6.43715in -3.75551in) rotate(-3.14159) translate(6.92048in 3.75551in)" draw:name="Rectangle 11">
          <svg:title/>
          <svg:desc/>
          <text:p text:style-name="a353" text:class-names="" text:cond-style-name=""><text:span text:style-name="a352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width="3.96257in" svg:height="7.51101in" draw:id="id66" draw:style-name="a359" draw:transform="translate(-1.98128in -3.7555in) rotate(-3.14159) translate(1.96465in 3.75551in)" draw:name="Rectangle 13">
          <svg:title/>
          <svg:desc/>
          <text:p text:style-name="a357" text:class-names="" text:cond-style-name=""><text:span text:style-name="a35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-0.01736in" svg:y="0in" svg:width="13.37881in" svg:height="7.51102in" draw:id="id67" draw:style-name="a363" draw:name="Rectangle 15">
          <svg:title/>
          <svg:desc/>
          <text:p text:style-name="a361" text:class-names="" text:cond-style-name=""><text:span text:style-name="a360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width="7.5043in" svg:height="9.40273in" draw:id="id68" draw:style-name="a367" draw:transform="translate(-3.75215in -4.70136in) rotate(-4.71239) translate(8.65628in 3.75886in)" draw:name="Rectangle 17">
          <svg:title/>
          <svg:desc/>
          <text:p text:style-name="a365" text:class-names="" text:cond-style-name=""><text:span text:style-name="a364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width="5.43256in" svg:height="5.45537in" draw:id="id69" draw:style-name="a371" draw:transform="translate(-2.71628in -2.72768in) rotate(-1.74335) translate(4.01436in 3.91868in)" draw:name="Oval 19">
          <svg:title/>
          <svg:desc/>
          <text:p text:style-name="a369" text:class-names="" text:cond-style-name=""><text:span text:style-name="a368" text:class-names=""/></text:p>
          <draw:enhanced-geometry xmlns:dr3d="urn:oasis:names:tc:opendocument:xmlns:dr3d:1.0"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7 / 21600"/>
            <draw:equation draw:name="f14" draw:formula="?f6 / 21600"/>
            <draw:equation draw:name="f15" draw:formula="21600 * ?f7"/>
            <draw:equation draw:name="f16" draw:formula="21600 * ?f6"/>
            <draw:equation draw:name="f17" draw:formula="min(?f14, ?f13)"/>
            <draw:equation draw:name="f18" draw:formula="?f15 / ?f8"/>
            <draw:equation draw:name="f19" draw:formula="?f16 / ?f8"/>
            <draw:equation draw:name="f20" draw:formula="?f19 - ?f11"/>
            <draw:equation draw:name="f21" draw:formula="?f18 - ?f11"/>
            <draw:equation draw:name="f22" draw:formula="?f20 / 2"/>
            <draw:equation draw:name="f23" draw:formula="?f21 / 2"/>
            <draw:equation draw:name="f24" draw:formula="?f11 + ?f22"/>
            <draw:equation draw:name="f25" draw:formula="?f11 + ?f23"/>
            <draw:equation draw:name="f26" draw:formula="?f12 - ?f1"/>
            <draw:equation draw:name="f27" draw:formula="?f23 * ?f17"/>
            <draw:equation draw:name="f28" draw:formula="?f22 * ?f17"/>
            <draw:equation draw:name="f29" draw:formula="?f26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3"/>
            <draw:equation draw:name="f39" draw:formula="?f37 * ?f22"/>
            <draw:equation draw:name="f40" draw:formula="?f25 - ?f38"/>
            <draw:equation draw:name="f41" draw:formula="?f25 + ?f38"/>
            <draw:equation draw:name="f42" draw:formula="?f24 - ?f39"/>
            <draw:equation draw:name="f43" draw:formula="?f24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4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4, ?f65)"/>
            <draw:equation draw:name="f85" draw:formula="if(?f47, ?f11, ?f66)"/>
            <draw:equation draw:name="f86" draw:formula="if(?f47, ?f24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70" presentation:style-name="a382" draw:name="Заголовок 1" svg:x="0.48658in" svg:y="1.00435in" svg:width="13.20846in" svg:height="3.70353in" presentation:class="title" presentation:placeholder="false">
          <draw:text-box>
            <text:p text:style-name="a381" text:class-names="" text:cond-style-name=""><text:span text:style-name="a372" text:class-names=""><text:s text:c="10"/>Сочинение<text:s text:c="1"/></text:span><text:span text:style-name="a373" text:class-names="">по картине<text:s text:c="1"/></text:span><text:span text:style-name="a374" text:class-names=""><text:line-break/> <text:s text:c="1"/>Василия<text:s text:c="1"/></text:span><text:span text:style-name="a375" text:class-names="">Григорьевича Перова<text:s text:c="1"/></text:span><text:span text:style-name="a376" text:class-names=""><text:line-break/></text:span><text:span text:style-name="a377" text:class-names=""><text:line-break/></text:span><text:span text:style-name="a378" text:class-names=""><text:s text:c="19"/></text:span><text:span text:style-name="a379" text:class-names="">"</text:span><text:span text:style-name="a380" text:class-names="">Тройка".</text:span></text:p>
          </draw:text-box>
          <svg:title/>
          <svg:desc/>
        </draw:frame>
        <draw:custom-shape svg:x="0in" svg:y="4.91044in" svg:width="13.36145in" svg:height="2.60057in" draw:id="id71" draw:style-name="a386" draw:name="Rectangle 21">
          <svg:title/>
          <svg:desc/>
          <text:p text:style-name="a384" text:class-names="" text:cond-style-name=""><text:span text:style-name="a383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</draw:page>
      <draw:page draw:name="Slide2" draw:style-name="a387" draw:master-page-name="Master1-Layout2-obj-Заголовок-и-объект" presentation:presentation-page-layout-name="Master1-PPL2" draw:id="Slide-257">
        <draw:custom-shape svg:x="0in" svg:y="0in" svg:width="13.33333in" svg:height="7.5in" draw:id="id72" draw:style-name="a390" draw:name="Rectangle 7">
          <svg:title/>
          <svg:desc/>
          <text:p text:style-name="a389" text:class-names="" text:cond-style-name=""><text:span text:style-name="a3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7.5in" svg:height="6.10175in" draw:id="id73" draw:style-name="a394" draw:transform="translate(-3.75in -3.05087in) rotate(-4.71239) translate(3.0517in 3.75in)" draw:name="Rectangle 9">
          <svg:title/>
          <svg:desc/>
          <text:p text:style-name="a392" text:class-names="" text:cond-style-name=""><text:span text:style-name="a391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width="6.9403in" svg:height="6.09808in" draw:id="id74" draw:style-name="a398" draw:transform="translate(-3.47015in -3.04904in) rotate(-4.71239) translate(3.04013in 3.48124in)" draw:name="Rectangle 11">
          <svg:title/>
          <svg:desc/>
          <text:p text:style-name="a396" text:class-names="" text:cond-style-name=""><text:span text:style-name="a395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width="2.7362in" svg:height="6.09808in" draw:id="id75" draw:style-name="a402" draw:transform="translate(-1.3681in -3.04904in) rotate(-4.71239) translate(3.04013in 6.1319in)" draw:name="Rectangle 13">
          <svg:title/>
          <svg:desc/>
          <text:p text:style-name="a400" text:class-names="" text:cond-style-name=""><text:span text:style-name="a399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width="7.5in" svg:height="5.63475in" draw:id="id76" draw:style-name="a406" draw:transform="translate(-3.75in -2.81737in) rotate(-4.71239) translate(3.2852in 3.75in)" draw:name="Rectangle 15">
          <svg:title/>
          <svg:desc/>
          <text:p text:style-name="a404" text:class-names="" text:cond-style-name=""><text:span text:style-name="a403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frame draw:id="id77" presentation:style-name="a411" draw:name="Заголовок 1" svg:x="0.97216in" svg:y="0.55492in" svg:width="4.62609in" svg:height="1.98239in" presentation:class="title" presentation:placeholder="false">
          <draw:text-box>
            <text:p text:style-name="a410" text:class-names="" text:cond-style-name=""><text:span text:style-name="a407" text:class-names="">Цель</text:span><text:span text:style-name="a408" text:class-names="">: формирование умения писать сочинение в жанре описания сюжетной картины</text:span><text:span text:style-name="a409" text:class-names=""/></text:p>
          </draw:text-box>
          <svg:title/>
          <svg:desc/>
        </draw:frame>
        <draw:frame draw:id="id78" presentation:style-name="a440" draw:name="Объект 2" svg:x="6.35436in" svg:y="1.1017in" svg:width="7.16107in" svg:height="6.11573in" presentation:class="outline" presentation:placeholder="false">
          <draw:text-box>
            <text:list text:style-name="a414">
              <text:list-item>
                <text:p text:style-name="a413" text:class-names="" text:cond-style-name=""><text:span text:style-name="a412" text:class-names="">Задачи:</text:span></text:p>
              </text:list-item>
            </text:list>
            <text:list text:style-name="a417">
              <text:list-item>
                <text:p text:style-name="a416" text:class-names="" text:cond-style-name=""><text:span text:style-name="a415" text:class-names=""> научить подбирать точные слова для описания картины;</text:span></text:p>
              </text:list-item>
            </text:list>
            <text:list text:style-name="a420">
              <text:list-item>
                <text:p text:style-name="a419" text:class-names="" text:cond-style-name=""><text:span text:style-name="a418" text:class-names=""> сформировать умение подбирать материал для высказывания, языковые  средства для выражения мысли;</text:span></text:p>
              </text:list-item>
            </text:list>
            <text:list text:style-name="a425">
              <text:list-item>
                <text:p text:style-name="a424" text:class-names="" text:cond-style-name=""><text:span text:style-name="a421" text:class-names=""> </text:span><text:span text:style-name="a422" text:class-names="">развивать<text:s text:c="1"/></text:span><text:span text:style-name="a423" text:class-names="">логическое мышление, творческое воображение;</text:span></text:p>
              </text:list-item>
            </text:list>
            <text:list text:style-name="a428">
              <text:list-item>
                <text:p text:style-name="a427" text:class-names="" text:cond-style-name=""><text:span text:style-name="a426" text:class-names=""> активизировать знания о видах текстов: повествовании, описании, рассуждении;</text:span></text:p>
              </text:list-item>
            </text:list>
            <text:list text:style-name="a433">
              <text:list-item>
                <text:p text:style-name="a432" text:class-names="" text:cond-style-name=""><text:span text:style-name="a429" text:class-names=""> </text:span><text:span text:style-name="a430" text:class-names="">воспитывать<text:s text:c="1"/></text:span><text:span text:style-name="a431" text:class-names="">умение сопереживать героям произведений, ценить заботу государства и взрослых о подрастающем поколении.</text:span></text:p>
              </text:list-item>
            </text:list>
            <text:list text:style-name="a436">
              <text:list-item>
                <text:p text:style-name="a435" text:class-names="" text:cond-style-name=""><text:span text:style-name="a434" text:class-names=""/></text:p>
              </text:list-item>
            </text:list>
            <text:list text:style-name="a439">
              <text:list-item>
                <text:p text:style-name="a438" text:class-names="" text:cond-style-name=""><text:span text:style-name="a437" text:class-names=""/></text:p>
              </text:list-item>
            </text:list>
          </draw:text-box>
          <svg:title/>
          <svg:desc/>
        </draw:frame>
      </draw:page>
      <draw:page draw:name="Slide3" draw:style-name="a441" draw:master-page-name="Master1-Layout2-obj-Заголовок-и-объект" presentation:presentation-page-layout-name="Master1-PPL2" draw:id="Slide-258">
        <draw:custom-shape svg:x="0in" svg:y="0in" svg:width="13.33333in" svg:height="7.5in" draw:id="id79" draw:style-name="a444" draw:name="Rectangle 9">
          <svg:title/>
          <svg:desc/>
          <text:p text:style-name="a443" text:class-names="" text:cond-style-name=""><text:span text:style-name="a44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0" presentation:style-name="a445" draw:name="Заголовок 1" svg:x="6.02146in" svg:y="1.21157in" svg:width="6.39521in" svg:height="1.14465in" presentation:class="title" presentation:placeholder="true">
          <draw:text-box/>
          <svg:title/>
          <svg:desc/>
        </draw:frame>
        <draw:custom-shape svg:x="0in" svg:y="0.59048in" svg:width="4.94926in" svg:height="6.31904in" draw:id="id81" draw:style-name="a448" draw:name="Rectangle 11">
          <svg:title/>
          <svg:desc/>
          <text:p text:style-name="a447" text:class-names="" text:cond-style-name=""><text:span text:style-name="a44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.59048in" svg:width="13.33333in" svg:height="0.07in" draw:id="id82" draw:style-name="a451" draw:name="Rectangle 13">
          <svg:title/>
          <svg:desc/>
          <text:p text:style-name="a450" text:class-names="" text:cond-style-name=""><text:span text:style-name="a44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3" presentation:style-name="a452" draw:name="Объект 3" svg:x="0.34685in" svg:y="0.98665in" svg:width="4.25557in" svg:height="5.52671in" style:rel-width="scale" style:rel-height="scale" presentation:class="graphic" presentation:placeholder="false">
          <draw:image xlink:href="media/image1.jpeg" xlink:type="simple" xlink:show="embed" xlink:actuate="onLoad"/>
          <svg:title/>
          <svg:desc>Изображение выглядит как Человеческое лицо, Борода человека, человек, портрет

Автоматически созданное описание</svg:desc>
        </draw:frame>
        <draw:frame draw:id="id84" draw:style-name="a629" draw:name="TextBox 4" svg:x="5.1207in" svg:y="0.58585in" svg:width="8.03662in" svg:height="6.46431in">
          <draw:text-box>
            <text:p text:style-name="a484" text:class-names="" text:cond-style-name=""><text:span text:style-name="a453" text:class-names="">Василий</text:span><text:span text:style-name="a454" text:class-names=""><text:s text:c="1"/></text:span><text:span text:style-name="a455" text:class-names="">Перов</text:span><text:span text:style-name="a456" text:class-names=""><text:s text:c="1"/>–<text:s text:c="1"/></text:span><text:span text:style-name="a457" text:class-names="">известный</text:span><text:span text:style-name="a458" text:class-names=""><text:s text:c="1"/></text:span><text:span text:style-name="a459" text:class-names="">русский</text:span><text:span text:style-name="a460" text:class-names=""><text:s text:c="1"/></text:span><text:span text:style-name="a461" text:class-names="">художник</text:span><text:span text:style-name="a462" text:class-names="">,<text:s text:c="1"/></text:span><text:span text:style-name="a463" text:class-names="">был</text:span><text:span text:style-name="a464" text:class-names=""><text:s text:c="1"/></text:span><text:span text:style-name="a465" text:class-names="">одним</text:span><text:span text:style-name="a466" text:class-names=""><text:s text:c="1"/></text:span><text:span text:style-name="a467" text:class-names="">из</text:span><text:span text:style-name="a468" text:class-names=""><text:s text:c="1"/></text:span><text:span text:style-name="a469" text:class-names="">тех</text:span><text:span text:style-name="a470" text:class-names="">,<text:s text:c="1"/></text:span><text:span text:style-name="a471" text:class-names="">кто</text:span><text:span text:style-name="a472" text:class-names=""><text:s text:c="1"/></text:span><text:span text:style-name="a473" text:class-names="">учредил</text:span><text:span text:style-name="a474" text:class-names=""><text:s text:c="1"/></text:span><text:span text:style-name="a475" text:class-names="">Товарищество</text:span><text:span text:style-name="a476" text:class-names=""><text:s text:c="1"/></text:span><text:span text:style-name="a477" text:class-names="">передвижных</text:span><text:span text:style-name="a478" text:class-names=""><text:s text:c="1"/></text:span><text:span text:style-name="a479" text:class-names="">художественных</text:span><text:span text:style-name="a480" text:class-names=""><text:s text:c="1"/></text:span><text:span text:style-name="a481" text:class-names="">выставок</text:span><text:span text:style-name="a482" text:class-names="">.</text:span><text:span text:style-name="a483" text:class-names=""/></text:p>
            <text:p text:style-name="a625" text:class-names="" text:cond-style-name=""><text:span text:style-name="a485" text:class-names="">Василия</text:span><text:span text:style-name="a486" text:class-names=""><text:s text:c="1"/></text:span><text:span text:style-name="a487" text:class-names="">Перова</text:span><text:span text:style-name="a488" text:class-names=""><text:s text:c="1"/></text:span><text:span text:style-name="a489" text:class-names="">можно</text:span><text:span text:style-name="a490" text:class-names=""><text:s text:c="1"/></text:span><text:span text:style-name="a491" text:class-names="">по</text:span><text:span text:style-name="a492" text:class-names=""><text:s text:c="1"/></text:span><text:span text:style-name="a493" text:class-names="">праву</text:span><text:span text:style-name="a494" text:class-names=""><text:s text:c="1"/></text:span><text:span text:style-name="a495" text:class-names="">считать</text:span><text:span text:style-name="a496" text:class-names=""><text:s text:c="1"/></text:span><text:span text:style-name="a497" text:class-names="">самым</text:span><text:span text:style-name="a498" text:class-names=""><text:s text:c="1"/></text:span><text:span text:style-name="a499" text:class-names="">выдающимся</text:span><text:span text:style-name="a500" text:class-names=""><text:s text:c="1"/></text:span><text:span text:style-name="a501" text:class-names="">художником-реалистом</text:span><text:span text:style-name="a502" text:class-names=""><text:s text:c="1"/></text:span><text:span text:style-name="a503" text:class-names="">второй</text:span><text:span text:style-name="a504" text:class-names=""><text:s text:c="1"/></text:span><text:span text:style-name="a505" text:class-names="">половины</text:span><text:span text:style-name="a506" text:class-names=""><text:s text:c="1"/>XIX<text:s text:c="1"/></text:span><text:span text:style-name="a507" text:class-names="">века</text:span><text:span text:style-name="a508" text:class-names="">.<text:s text:c="1"/></text:span><text:span text:style-name="a509" text:class-names="">Всенародная</text:span><text:span text:style-name="a510" text:class-names=""><text:s text:c="1"/></text:span><text:span text:style-name="a511" text:class-names="">признательность</text:span><text:span text:style-name="a512" text:class-names=""><text:s text:c="1"/>и<text:s text:c="1"/></text:span><text:span text:style-name="a513" text:class-names="">звание</text:span><text:span text:style-name="a514" text:class-names=""><text:s text:c="1"/>«</text:span><text:span text:style-name="a515" text:class-names="">подлинного</text:span><text:span text:style-name="a516" text:class-names=""><text:s text:c="1"/></text:span><text:span text:style-name="a517" text:class-names="">певца</text:span><text:span text:style-name="a518" text:class-names=""><text:s text:c="1"/></text:span><text:span text:style-name="a519" text:class-names="">скорби</text:span><text:span text:style-name="a520" text:class-names="">»<text:s text:c="1"/></text:span><text:span text:style-name="a521" text:class-names="">он</text:span><text:span text:style-name="a522" text:class-names=""><text:s text:c="1"/></text:span><text:span text:style-name="a523" text:class-names="">получил</text:span><text:span text:style-name="a524" text:class-names=""><text:s text:c="1"/></text:span><text:span text:style-name="a525" text:class-names="">еще</text:span><text:span text:style-name="a526" text:class-names=""><text:s text:c="1"/></text:span><text:span text:style-name="a527" text:class-names="">при</text:span><text:span text:style-name="a528" text:class-names=""><text:s text:c="1"/></text:span><text:span text:style-name="a529" text:class-names="">жизни</text:span><text:span text:style-name="a530" text:class-names="">. И<text:s text:c="1"/></text:span><text:span text:style-name="a531" text:class-names="">на</text:span><text:span text:style-name="a532" text:class-names=""><text:s text:c="1"/></text:span><text:span text:style-name="a533" text:class-names="">это</text:span><text:span text:style-name="a534" text:class-names=""><text:s text:c="1"/></text:span><text:span text:style-name="a535" text:class-names="">имелись</text:span><text:span text:style-name="a536" text:class-names=""><text:s text:c="1"/></text:span><text:span text:style-name="a537" text:class-names="">серьезные</text:span><text:span text:style-name="a538" text:class-names=""><text:s text:c="1"/></text:span><text:span text:style-name="a539" text:class-names="">основания</text:span><text:span text:style-name="a540" text:class-names="">,<text:s text:c="1"/></text:span><text:span text:style-name="a541" text:class-names="">ведь</text:span><text:span text:style-name="a542" text:class-names=""><text:s text:c="1"/></text:span><text:span text:style-name="a543" text:class-names="">живописец</text:span><text:span text:style-name="a544" text:class-names=""><text:s text:c="1"/></text:span><text:span text:style-name="a545" text:class-names="">изображал</text:span><text:span text:style-name="a546" text:class-names=""><text:s text:c="1"/></text:span><text:span text:style-name="a547" text:class-names="">на</text:span><text:span text:style-name="a548" text:class-names=""><text:s text:c="1"/></text:span><text:span text:style-name="a549" text:class-names="">своих</text:span><text:span text:style-name="a550" text:class-names=""><text:s text:c="1"/></text:span><text:span text:style-name="a551" text:class-names="">жанровых</text:span><text:span text:style-name="a552" text:class-names=""><text:s text:c="1"/></text:span><text:span text:style-name="a553" text:class-names="">полотнах</text:span><text:span text:style-name="a554" text:class-names=""><text:s text:c="1"/></text:span><text:span text:style-name="a555" text:class-names="">простых</text:span><text:span text:style-name="a556" text:class-names=""><text:s text:c="1"/></text:span><text:span text:style-name="a557" text:class-names="">людей</text:span><text:span text:style-name="a558" text:class-names="">,<text:s text:c="1"/></text:span><text:span text:style-name="a559" text:class-names="">часто</text:span><text:span text:style-name="a560" text:class-names=""><text:s text:c="1"/></text:span><text:span text:style-name="a561" text:class-names="">униженных</text:span><text:span text:style-name="a562" text:class-names=""><text:s text:c="1"/>и<text:s text:c="1"/></text:span><text:span text:style-name="a563" text:class-names="">оскорбленных</text:span><text:span text:style-name="a564" text:class-names="">,<text:s text:c="1"/></text:span><text:span text:style-name="a565" text:class-names="">находящихся</text:span><text:span text:style-name="a566" text:class-names=""><text:s text:c="1"/></text:span><text:span text:style-name="a567" text:class-names="">на</text:span><text:span text:style-name="a568" text:class-names=""><text:s text:c="1"/></text:span><text:span text:style-name="a569" text:class-names="">грани</text:span><text:span text:style-name="a570" text:class-names=""><text:s text:c="1"/></text:span><text:span text:style-name="a571" text:class-names="">нищеты</text:span><text:span text:style-name="a572" text:class-names=""><text:s text:c="1"/>и<text:s text:c="1"/></text:span><text:span text:style-name="a573" text:class-names="">голода</text:span><text:span text:style-name="a574" text:class-names="">,<text:s text:c="1"/></text:span><text:span text:style-name="a575" text:class-names="">или</text:span><text:span text:style-name="a576" text:class-names=""><text:s text:c="1"/></text:span><text:span text:style-name="a577" text:class-names="">склонившихся</text:span><text:span text:style-name="a578" text:class-names=""><text:s text:c="1"/>в<text:s text:c="1"/></text:span><text:span text:style-name="a579" text:class-names="">скорби</text:span><text:span text:style-name="a580" text:class-names=""><text:s text:c="1"/></text:span><text:span text:style-name="a581" text:class-names="">над</text:span><text:span text:style-name="a582" text:class-names=""><text:s text:c="1"/></text:span><text:span text:style-name="a583" text:class-names="">умершими</text:span><text:span text:style-name="a584" text:class-names=""><text:s text:c="1"/></text:span><text:span text:style-name="a585" text:class-names="">родственниками</text:span><text:span text:style-name="a586" text:class-names="">.<text:s text:c="1"/></text:span><text:span text:style-name="a587" text:class-names="">Ко</text:span><text:span text:style-name="a588" text:class-names=""><text:s text:c="1"/></text:span><text:span text:style-name="a589" text:class-names="">всему</text:span><text:span text:style-name="a590" text:class-names=""><text:s text:c="1"/></text:span><text:span text:style-name="a591" text:class-names="">этому</text:span><text:span text:style-name="a592" text:class-names=""><text:s text:c="1"/></text:span><text:span text:style-name="a593" text:class-names="">добавилась</text:span><text:span text:style-name="a594" text:class-names=""><text:s text:c="1"/>и<text:s text:c="1"/></text:span><text:span text:style-name="a595" text:class-names="">личная</text:span><text:span text:style-name="a596" text:class-names=""><text:s text:c="1"/></text:span><text:span text:style-name="a597" text:class-names="">драма</text:span><text:span text:style-name="a598" text:class-names=""><text:s text:c="1"/></text:span><text:span text:style-name="a599" text:class-names="">Перова</text:span><text:span text:style-name="a600" text:class-names="">,<text:s text:c="1"/></text:span><text:span text:style-name="a601" text:class-names="">случившаяся</text:span><text:span text:style-name="a602" text:class-names=""><text:s text:c="1"/>в<text:s text:c="1"/></text:span><text:span text:style-name="a603" text:class-names="">детские</text:span><text:span text:style-name="a604" text:class-names=""><text:s text:c="1"/></text:span><text:span text:style-name="a605" text:class-names="">годы</text:span><text:span text:style-name="a606" text:class-names=""><text:s text:c="1"/></text:span><text:span text:style-name="a607" text:class-names=""><text:s text:c="1"/></text:span><text:span text:style-name="a608" text:class-names="">и<text:s text:c="1"/></text:span><text:span text:style-name="a609" text:class-names="">наложившая</text:span><text:span text:style-name="a610" text:class-names=""><text:s text:c="1"/></text:span><text:span text:style-name="a611" text:class-names="">свой</text:span><text:span text:style-name="a612" text:class-names=""><text:s text:c="1"/></text:span><text:span text:style-name="a613" text:class-names="">неизгладимый</text:span><text:span text:style-name="a614" text:class-names=""><text:s text:c="1"/></text:span><text:span text:style-name="a615" text:class-names="">отпечаток</text:span><text:span text:style-name="a616" text:class-names=""><text:s text:c="1"/></text:span><text:span text:style-name="a617" text:class-names="">на</text:span><text:span text:style-name="a618" text:class-names=""><text:s text:c="1"/></text:span><text:span text:style-name="a619" text:class-names="">все</text:span><text:span text:style-name="a620" text:class-names=""><text:s text:c="1"/></text:span><text:span text:style-name="a621" text:class-names="">его</text:span><text:span text:style-name="a622" text:class-names=""><text:s text:c="1"/></text:span><text:span text:style-name="a623" text:class-names="">творчество</text:span><text:span text:style-name="a624" text:class-names="">.</text:span></text:p>
            <text:list text:style-name="a628">
              <text:list-item>
                <text:p text:style-name="a627" text:class-names="" text:cond-style-name=""><text:span text:style-name="a626" text:class-names=""/></text:p>
              </text:list-item>
            </text:list>
          </draw:text-box>
          <svg:title/>
          <svg:desc/>
        </draw:frame>
        <draw:custom-shape svg:x="0in" svg:y="6.83952in" svg:width="13.33333in" svg:height="0.07in" draw:id="id85" draw:style-name="a632" draw:name="Rectangle 15">
          <svg:title/>
          <svg:desc/>
          <text:p text:style-name="a631" text:class-names="" text:cond-style-name=""><text:span text:style-name="a63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7.5in" svg:height="0.07in" draw:id="id86" draw:style-name="a635" draw:transform="translate(-3.75in -0.035in) rotate(-1.5708) translate(4.91426in 3.75in)" draw:name="Rectangle 17">
          <svg:title/>
          <svg:desc/>
          <text:p text:style-name="a634" text:class-names="" text:cond-style-name=""><text:span text:style-name="a63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7" draw:style-name="a638" draw:name="TextBox 5" svg:x="1.42014in" svg:y="6.9064in" svg:width="3.53368in" svg:height="0.63952in">
          <draw:text-box>
            <text:p text:style-name="a637" text:class-names="" text:cond-style-name=""><text:span text:style-name="a636" text:class-names="">1833-1882</text:span></text:p>
          </draw:text-box>
          <svg:title/>
          <svg:desc/>
        </draw:frame>
      </draw:page>
      <draw:page draw:name="Slide4" draw:style-name="a639" draw:master-page-name="Master1-Layout2-obj-Заголовок-и-объект" presentation:presentation-page-layout-name="Master1-PPL2" draw:id="Slide-259">
        <draw:custom-shape svg:x="0in" svg:y="0in" svg:width="13.33333in" svg:height="7.5in" draw:id="id88" draw:style-name="a642" draw:name="Rectangle 9">
          <svg:title/>
          <svg:desc/>
          <text:p text:style-name="a641" text:class-names="" text:cond-style-name=""><text:span text:style-name="a6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9" presentation:style-name="a643" draw:name="Заголовок 1" svg:x="6.02146in" svg:y="1.21157in" svg:width="6.39521in" svg:height="1.14465in" presentation:class="title" presentation:placeholder="true">
          <draw:text-box/>
          <svg:title/>
          <svg:desc/>
        </draw:frame>
        <draw:custom-shape svg:x="0in" svg:y="0.59048in" svg:width="4.94926in" svg:height="6.31904in" draw:id="id90" draw:style-name="a646" draw:name="Rectangle 11">
          <svg:title/>
          <svg:desc/>
          <text:p text:style-name="a645" text:class-names="" text:cond-style-name=""><text:span text:style-name="a64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.59048in" svg:width="13.33333in" svg:height="0.07in" draw:id="id91" draw:style-name="a649" draw:name="Rectangle 13">
          <svg:title/>
          <svg:desc/>
          <text:p text:style-name="a648" text:class-names="" text:cond-style-name=""><text:span text:style-name="a64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2" presentation:style-name="a650" draw:name="Объект 3" svg:x="0.34685in" svg:y="0.98665in" svg:width="4.25557in" svg:height="5.52671in" style:rel-width="scale" style:rel-height="scale" presentation:class="graphic" presentation:placeholder="false">
          <draw:image xlink:href="media/image1.jpeg" xlink:type="simple" xlink:show="embed" xlink:actuate="onLoad"/>
          <svg:title/>
          <svg:desc>Изображение выглядит как Человеческое лицо, Борода человека, человек, портрет

Автоматически созданное описание</svg:desc>
        </draw:frame>
        <draw:custom-shape svg:x="0in" svg:y="6.83952in" svg:width="13.33333in" svg:height="0.07in" draw:id="id93" draw:style-name="a653" draw:name="Rectangle 15">
          <svg:title/>
          <svg:desc/>
          <text:p text:style-name="a652" text:class-names="" text:cond-style-name=""><text:span text:style-name="a6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7.5in" svg:height="0.07in" draw:id="id94" draw:style-name="a656" draw:transform="translate(-3.75in -0.035in) rotate(-1.5708) translate(4.91426in 3.75in)" draw:name="Rectangle 17">
          <svg:title/>
          <svg:desc/>
          <text:p text:style-name="a655" text:class-names="" text:cond-style-name=""><text:span text:style-name="a6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5" draw:style-name="a659" draw:name="TextBox 5" svg:x="1.42014in" svg:y="6.9064in" svg:width="3.53368in" svg:height="0.63952in">
          <draw:text-box>
            <text:p text:style-name="a658" text:class-names="" text:cond-style-name=""><text:span text:style-name="a657" text:class-names="">1833-1882</text:span></text:p>
          </draw:text-box>
          <svg:title/>
          <svg:desc/>
        </draw:frame>
        <draw:frame draw:id="id96" draw:style-name="a663" draw:name="TextBox 2" svg:x="4.96192in" svg:y="0.65236in" svg:width="8.4529in" svg:height="6.56348in">
          <draw:text-box>
            <text:p text:style-name="a662" text:class-names="" text:cond-style-name=""><text:span text:style-name="a660" text:class-names="">Василий Григорьевич Перов в детстве носил фамилию Васильев, но за успехи в чистописании учитель дал ему прозвище Перов, которое со временем стало фамилией художника. Детские и юношеские годы Перова, когда он воочию видел беспросветную нужду крестьян, оставили неизгладимый след в его памяти. Эти впечатления оказали большое влияние на формирование его взглядов и убеждений. Когда молодой художник Перов впервые задумался над тем, каким будет его искусство, в художественной среде считали: “крик, смех, стон, страдания – явления, недоступные для живописи”. Но Перов стремился показать именно страдания одних и сытую тупость и жестокость других, показать, как страдает народ под игом помещиков, попов, полицейских. Каждая его картина – крик боли и протеста.</text:span><text:span text:style-name="a661" text:class-names=""/></text:p>
          </draw:text-box>
          <svg:title/>
          <svg:desc/>
        </draw:frame>
      </draw:page>
      <draw:page draw:name="Slide5" draw:style-name="a664" draw:master-page-name="Master1-Layout2-obj-Заголовок-и-объект" presentation:presentation-page-layout-name="Master1-PPL2" draw:id="Slide-260">
        <draw:custom-shape svg:x="0.00167in" svg:y="0in" svg:width="13.33in" svg:height="7.5in" draw:id="id97" draw:style-name="a667" draw:name="Rectangle 8">
          <svg:title/>
          <svg:desc/>
          <text:p text:style-name="a666" text:class-names="" text:cond-style-name=""><text:span text:style-name="a66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8" presentation:style-name="a668" draw:name="Объект 3" svg:x="0.00002in" svg:y="0.0014in" svg:width="13.33331in" svg:height="7.4986in" style:rel-width="scale" style:rel-height="scale" presentation:class="graphic" presentation:placeholder="false">
          <draw:image xlink:href="media/image2.jpeg" xlink:type="simple" xlink:show="embed" xlink:actuate="onLoad"/>
          <svg:title/>
          <svg:desc/>
        </draw:frame>
      </draw:page>
      <draw:page draw:name="Slide7" draw:style-name="a669" draw:master-page-name="Master1-Layout2-obj-Заголовок-и-объект" presentation:presentation-page-layout-name="Master1-PPL2" draw:id="Slide-262">
        <draw:custom-shape svg:x="0in" svg:y="0in" svg:width="13.33in" svg:height="7.5in" draw:id="id99" draw:style-name="a672" draw:name="Rectangle 9">
          <svg:title/>
          <svg:desc/>
          <text:p text:style-name="a671" text:class-names="" text:cond-style-name=""><text:span text:style-name="a6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0" presentation:style-name="a673" draw:name="Заголовок 1" svg:x="0.91667in" svg:y="0.39931in" svg:width="5.74291in" svg:height="1.97649in" presentation:class="title" presentation:placeholder="true">
          <draw:text-box/>
          <svg:title/>
          <svg:desc/>
        </draw:frame>
        <draw:frame draw:id="id101" presentation:style-name="a695" draw:name="Объект 2" svg:x="0.19203in" svg:y="0.24496in" svg:width="6.85159in" svg:height="7.01749in" presentation:class="outline" presentation:placeholder="false">
          <draw:text-box>
            <text:list text:style-name="a683">
              <text:list-item>
                <text:p text:style-name="a682" text:class-names="" text:cond-style-name=""><text:span text:style-name="a674" text:class-names="">«Тройка» была создана Перовым в 1866 году, тот период был сложным для Московских<text:s text:c="1"/></text:span><text:span text:style-name="a675" text:class-names="">жителей<text:s text:c="1"/></text:span><text:span text:style-name="a676" text:class-names="">и всей России. Тогда уже произошла отмена крепостного права, но сразу ситуация не исправилась, люди жили в нищете. Неравенство все<text:s text:c="1"/></text:span><text:span text:style-name="a677" text:class-names="">так же<text:s text:c="1"/></text:span><text:span text:style-name="a678" text:class-names="">было актуальным, привлекая мастеров. Детский труд и слезы были<text:s text:c="1"/></text:span><text:span text:style-name="a679" text:class-names="">неизбежны<text:s text:c="1"/></text:span><text:span text:style-name="a680" text:class-names="">и обменивались на минимально необходимые блага. Именно такую ситуацию художник показал на картине.</text:span><text:span text:style-name="a681" text:class-names=""/></text:p>
              </text:list-item>
            </text:list>
            <text:list text:style-name="a691">
              <text:list-item>
                <text:p text:style-name="a690" text:class-names="" text:cond-style-name=""><text:span text:style-name="a684" text:class-names="">При написании Перов долго не мог найти персонажа для центрального<text:s text:c="1"/></text:span><text:span text:style-name="a685" text:class-names="">размещения<text:s text:c="1"/></text:span><text:span text:style-name="a686" text:class-names="">и наткнулся на мальчика случайно. Его мать не соглашалась, но после долгих уговоров дала согласие. Спустя три года мальчик умер, а женщина мечтала купить полотно, но оно уже было продано Третьякову. Проникнувшись горем одинокой женщины, он написал портрет ее<text:s text:c="1"/></text:span><text:span text:style-name="a687" text:class-names="">сын,<text:s text:c="1"/></text:span><text:span text:style-name="a688" text:class-names="">и отправил безутешной матери.</text:span><text:span text:style-name="a689" text:class-names=""/></text:p>
              </text:list-item>
            </text:list>
            <text:list text:style-name="a694">
              <text:list-item>
                <text:p text:style-name="a693" text:class-names="" text:cond-style-name=""><text:span text:style-name="a692" text:class-names=""/></text:p>
              </text:list-item>
            </text:list>
          </draw:text-box>
          <svg:title/>
          <svg:desc/>
        </draw:frame>
        <draw:frame draw:id="id102" draw:style-name="a696" draw:name="Объект 3" svg:x="7.04362in" svg:y="0.00001in" svg:width="6.28971in" svg:height="7.49999in" style:rel-width="scale" style:rel-height="scale">
          <draw:image xlink:href="media/image2.jpeg" xlink:type="simple" xlink:show="embed" xlink:actuate="onLoad"/>
          <svg:title/>
          <svg:desc>Изображение выглядит как картина, рисунок, зарисовка, собака

Автоматически созданное описание</svg:desc>
        </draw:frame>
      </draw:page>
      <draw:page draw:name="Slide6" draw:style-name="a697" draw:master-page-name="Master1-Layout2-obj-Заголовок-и-объект" presentation:presentation-page-layout-name="Master1-PPL2" draw:id="Slide-261">
        <draw:frame draw:id="id103" presentation:style-name="a698" draw:name="Объект 3" svg:x="0in" svg:y="0.00174in" svg:width="6.66667in" svg:height="7.49826in" style:rel-width="scale" style:rel-height="scale" presentation:class="graphic" presentation:placeholder="false">
          <draw:image xlink:href="media/image3.png" xlink:type="simple" xlink:show="embed" xlink:actuate="onLoad"/>
          <svg:title/>
          <svg:desc>Изображение выглядит как на открытом воздухе, транспорт, повозка, Конская упряжь

Автоматически созданное описание</svg:desc>
        </draw:frame>
        <draw:frame draw:id="id104" draw:style-name="a812" draw:name="TextBox 4" svg:x="6.91404in" svg:y="0.24308in" svg:width="5.78703in" svg:height="4.64583in">
          <draw:text-box>
            <text:p text:style-name="a811" text:class-names="" text:cond-style-name=""><text:span text:style-name="a699" text:class-names="">В<text:s text:c="1"/></text:span><text:span text:style-name="a700" text:class-names="">старину</text:span><text:span text:style-name="a701" text:class-names="">,<text:s text:c="1"/></text:span><text:span text:style-name="a702" text:class-names="">когда</text:span><text:span text:style-name="a703" text:class-names=""><text:s text:c="1"/></text:span><text:span text:style-name="a704" text:class-names="">еще</text:span><text:span text:style-name="a705" text:class-names=""><text:s text:c="1"/></text:span><text:span text:style-name="a706" text:class-names="">не</text:span><text:span text:style-name="a707" text:class-names=""><text:s text:c="1"/></text:span><text:span text:style-name="a708" text:class-names="">было</text:span><text:span text:style-name="a709" text:class-names=""><text:s text:c="1"/></text:span><text:span text:style-name="a710" text:class-names="">автомобилей</text:span><text:span text:style-name="a711" text:class-names="">,<text:s text:c="1"/></text:span><text:span text:style-name="a712" text:class-names="">люди</text:span><text:span text:style-name="a713" text:class-names=""><text:s text:c="1"/></text:span><text:span text:style-name="a714" text:class-names="">ездили</text:span><text:span text:style-name="a715" text:class-names=""><text:s text:c="1"/></text:span><text:span text:style-name="a716" text:class-names="">на</text:span><text:span text:style-name="a717" text:class-names=""><text:s text:c="1"/></text:span><text:span text:style-name="a718" text:class-names="">лошадях</text:span><text:span text:style-name="a719" text:class-names="">.<text:s text:c="1"/></text:span><text:span text:style-name="a720" text:class-names="">Наиболее</text:span><text:span text:style-name="a721" text:class-names=""><text:s text:c="1"/></text:span><text:span text:style-name="a722" text:class-names="">быстрой</text:span><text:span text:style-name="a723" text:class-names=""><text:s text:c="1"/></text:span><text:span text:style-name="a724" text:class-names="">была</text:span><text:span text:style-name="a725" text:class-names=""><text:s text:c="1"/></text:span><text:span text:style-name="a726" text:class-names="">езда</text:span><text:span text:style-name="a727" text:class-names=""><text:s text:c="1"/></text:span><text:span text:style-name="a728" text:class-names="">на</text:span><text:span text:style-name="a729" text:class-names=""><text:s text:c="1"/></text:span><text:span text:style-name="a730" text:class-names="">тройках</text:span><text:span text:style-name="a731" text:class-names="">. В<text:s text:c="1"/></text:span><text:span text:style-name="a732" text:class-names="">коляску</text:span><text:span text:style-name="a733" text:class-names=""><text:s text:c="1"/></text:span><text:span text:style-name="a734" text:class-names="">или</text:span><text:span text:style-name="a735" text:class-names=""><text:s text:c="1"/></text:span><text:span text:style-name="a736" text:class-names="">сани</text:span><text:span text:style-name="a737" text:class-names=""><text:s text:c="1"/></text:span><text:span text:style-name="a738" text:class-names="">запрягали</text:span><text:span text:style-name="a739" text:class-names=""><text:s text:c="1"/></text:span><text:span text:style-name="a740" text:class-names="">трех</text:span><text:span text:style-name="a741" text:class-names=""><text:s text:c="1"/></text:span><text:span text:style-name="a742" text:class-names="">лошадей</text:span><text:span text:style-name="a743" text:class-names="">.<text:s text:c="1"/></text:span><text:span text:style-name="a744" text:class-names="">Та</text:span><text:span text:style-name="a745" text:class-names=""><text:s text:c="1"/></text:span><text:span text:style-name="a746" text:class-names="">лошадь</text:span><text:span text:style-name="a747" text:class-names="">,<text:s text:c="1"/></text:span><text:span text:style-name="a748" text:class-names="">что</text:span><text:span text:style-name="a749" text:class-names=""><text:s text:c="1"/></text:span><text:span text:style-name="a750" text:class-names="">находилась</text:span><text:span text:style-name="a751" text:class-names=""><text:s text:c="1"/>в<text:s text:c="1"/></text:span><text:span text:style-name="a752" text:class-names="">центре</text:span><text:span text:style-name="a753" text:class-names="">,<text:s text:c="1"/></text:span><text:span text:style-name="a754" text:class-names="">называлась</text:span><text:span text:style-name="a755" text:class-names=""><text:s text:c="1"/>“</text:span><text:span text:style-name="a756" text:class-names="">коренником</text:span><text:span text:style-name="a757" text:class-names="">”, а<text:s text:c="1"/></text:span><text:span text:style-name="a758" text:class-names="">две</text:span><text:span text:style-name="a759" text:class-names=""><text:s text:c="1"/></text:span><text:span text:style-name="a760" text:class-names="">по</text:span><text:span text:style-name="a761" text:class-names=""><text:s text:c="1"/></text:span><text:span text:style-name="a762" text:class-names="">бокам</text:span><text:span text:style-name="a763" text:class-names=""><text:s text:c="1"/>– “</text:span><text:span text:style-name="a764" text:class-names="">пристяжными</text:span><text:span text:style-name="a765" text:class-names="">”.<text:s text:c="1"/></text:span><text:span text:style-name="a766" text:class-names="">Перов</text:span><text:span text:style-name="a767" text:class-names=""><text:s text:c="1"/></text:span><text:span text:style-name="a768" text:class-names="">назвал</text:span><text:span text:style-name="a769" text:class-names=""><text:s text:c="1"/></text:span><text:span text:style-name="a770" text:class-names="">свою</text:span><text:span text:style-name="a771" text:class-names=""><text:s text:c="1"/></text:span><text:span text:style-name="a772" text:class-names="">картину</text:span><text:span text:style-name="a773" text:class-names=""><text:s text:c="1"/>“</text:span><text:span text:style-name="a774" text:class-names="">Тройка</text:span><text:span text:style-name="a775" text:class-names="">”.<text:s text:c="1"/></text:span><text:span text:style-name="a776" text:class-names="">Только</text:span><text:span text:style-name="a777" text:class-names=""><text:s text:c="1"/></text:span><text:span text:style-name="a778" text:class-names="">изобразил</text:span><text:span text:style-name="a779" text:class-names=""><text:s text:c="1"/></text:span><text:span text:style-name="a780" text:class-names="">он</text:span><text:span text:style-name="a781" text:class-names=""><text:s text:c="1"/></text:span><text:span text:style-name="a782" text:class-names="">на</text:span><text:span text:style-name="a783" text:class-names=""><text:s text:c="1"/></text:span><text:span text:style-name="a784" text:class-names="">ней</text:span><text:span text:style-name="a785" text:class-names=""><text:s text:c="1"/></text:span><text:span text:style-name="a786" text:class-names="">особую</text:span><text:span text:style-name="a787" text:class-names=""><text:s text:c="1"/></text:span><text:span text:style-name="a788" text:class-names="">упряжку</text:span><text:span text:style-name="a789" text:class-names="">:<text:s text:c="1"/></text:span><text:span text:style-name="a790" text:class-names="">трое</text:span><text:span text:style-name="a791" text:class-names=""><text:s text:c="1"/></text:span><text:span text:style-name="a792" text:class-names="">измученных</text:span><text:span text:style-name="a793" text:class-names=""><text:s text:c="1"/></text:span><text:span text:style-name="a794" text:class-names="">ребят</text:span><text:span text:style-name="a795" text:class-names=""><text:s text:c="1"/></text:span><text:span text:style-name="a796" text:class-names="">тянут</text:span><text:span text:style-name="a797" text:class-names=""><text:s text:c="1"/></text:span><text:span text:style-name="a798" text:class-names="">на</text:span><text:span text:style-name="a799" text:class-names=""><text:s text:c="1"/></text:span><text:span text:style-name="a800" text:class-names="">санях</text:span><text:span text:style-name="a801" text:class-names=""><text:s text:c="1"/></text:span><text:span text:style-name="a802" text:class-names="">огромную</text:span><text:span text:style-name="a803" text:class-names=""><text:s text:c="1"/></text:span><text:span text:style-name="a804" text:class-names="">обледенелую</text:span><text:span text:style-name="a805" text:class-names=""><text:s text:c="1"/></text:span><text:span text:style-name="a806" text:class-names="">бочку</text:span><text:span text:style-name="a807" text:class-names=""><text:s text:c="1"/>с<text:s text:c="1"/></text:span><text:span text:style-name="a808" text:class-names="">водой</text:span><text:span text:style-name="a809" text:class-names="">.</text:span><text:span text:style-name="a810" text:class-names=""/></text:p>
          </draw:text-box>
          <svg:title/>
          <svg:desc/>
        </draw:frame>
      </draw:page>
      <draw:page draw:name="Slide8" draw:style-name="a813" draw:master-page-name="Master1-Layout2-obj-Заголовок-и-объект" presentation:presentation-page-layout-name="Master1-PPL2" draw:id="Slide-263">
        <draw:frame draw:id="id105" draw:style-name="a814" draw:name="Объект 3" svg:x="0in" svg:y="0.00174in" svg:width="6.66667in" svg:height="7.49826in" style:rel-width="scale" style:rel-height="scale">
          <draw:image xlink:href="media/image2.jpeg" xlink:type="simple" xlink:show="embed" xlink:actuate="onLoad"/>
          <svg:title/>
          <svg:desc>Изображение выглядит как картина, рисунок, человек, зарисовка

Автоматически созданное описание</svg:desc>
        </draw:frame>
        <draw:frame draw:id="id111" presentation:style-name="a909" draw:name="Content Placeholder 7" svg:x="6.86997in" svg:y="0.30193in" svg:width="6.46336in" svg:height="6.42301in" presentation:class="outline" presentation:placeholder="false">
          <draw:text-box>
            <text:list text:style-name="a835">
              <text:list-item>
                <text:p text:style-name="a834" text:class-names="" text:cond-style-name="" text:id="id106"><text:span text:style-name="a815" text:class-names=""> </text:span><text:span text:style-name="a816" text:class-names="">Какое</text:span><text:span text:style-name="a817" text:class-names=""><text:s text:c="1"/></text:span><text:span text:style-name="a818" text:class-names="">время</text:span><text:span text:style-name="a819" text:class-names=""><text:s text:c="1"/></text:span><text:span text:style-name="a820" text:class-names="">года</text:span><text:span text:style-name="a821" text:class-names=""><text:s text:c="1"/></text:span><text:span text:style-name="a822" text:class-names="">изображено</text:span><text:span text:style-name="a823" text:class-names=""><text:s text:c="1"/></text:span><text:span text:style-name="a824" text:class-names="">на</text:span><text:span text:style-name="a825" text:class-names=""><text:s text:c="1"/></text:span><text:span text:style-name="a826" text:class-names="">картине</text:span><text:span text:style-name="a827" text:class-names="">?<text:s text:c="1"/></text:span><text:span text:style-name="a828" text:class-names="">Какая</text:span><text:span text:style-name="a829" text:class-names=""><text:s text:c="1"/></text:span><text:span text:style-name="a830" text:class-names="">стоит</text:span><text:span text:style-name="a831" text:class-names=""><text:s text:c="1"/></text:span><text:span text:style-name="a832" text:class-names="">погода</text:span><text:span text:style-name="a833" text:class-names="">?</text:span></text:p>
              </text:list-item>
            </text:list>
            <text:list text:style-name="a854">
              <text:list-item>
                <text:p text:style-name="a853" text:class-names="" text:cond-style-name="" text:id="id107"><text:span text:style-name="a836" text:class-names=""> </text:span><text:span text:style-name="a837" text:class-names="">Кто</text:span><text:span text:style-name="a838" text:class-names=""><text:s text:c="1"/></text:span><text:span text:style-name="a839" text:class-names="">изображён</text:span><text:span text:style-name="a840" text:class-names=""><text:s text:c="1"/></text:span><text:span text:style-name="a841" text:class-names="">на</text:span><text:span text:style-name="a842" text:class-names=""><text:s text:c="1"/></text:span><text:span text:style-name="a843" text:class-names="">картине</text:span><text:span text:style-name="a844" text:class-names="">?<text:s text:c="1"/></text:span><text:span text:style-name="a845" text:class-names="">Что</text:span><text:span text:style-name="a846" text:class-names=""><text:s text:c="1"/></text:span><text:span text:style-name="a847" text:class-names="">тащат</text:span><text:span text:style-name="a848" text:class-names=""><text:s text:c="1"/></text:span><text:span text:style-name="a849" text:class-names="">трое</text:span><text:span text:style-name="a850" text:class-names=""><text:s text:c="1"/></text:span><text:span text:style-name="a851" text:class-names="">ребят</text:span><text:span text:style-name="a852" text:class-names="">?</text:span></text:p>
              </text:list-item>
            </text:list>
            <text:list text:style-name="a868">
              <text:list-item>
                <text:p text:style-name="a867" text:class-names="" text:cond-style-name="" text:id="id108"><text:span text:style-name="a855" text:class-names="">Как</text:span><text:span text:style-name="a856" text:class-names=""><text:s text:c="1"/></text:span><text:span text:style-name="a857" text:class-names="">мы</text:span><text:span text:style-name="a858" text:class-names=""> </text:span><text:span text:style-name="a859" text:class-names="">будем</text:span><text:span text:style-name="a860" text:class-names=""><text:s text:c="1"/></text:span><text:span text:style-name="a861" text:class-names="">начинать</text:span><text:span text:style-name="a862" text:class-names=""><text:s text:c="1"/></text:span><text:span text:style-name="a863" text:class-names="">наше</text:span><text:span text:style-name="a864" text:class-names=""><text:s text:c="1"/></text:span><text:span text:style-name="a865" text:class-names="">сочинение</text:span><text:span text:style-name="a866" text:class-names="">?</text:span></text:p>
              </text:list-item>
            </text:list>
            <text:list text:style-name="a871">
              <text:list-item>
                <text:p text:style-name="a870" text:class-names="" text:cond-style-name="" text:id="id109"><text:span text:style-name="a869" text:class-names=""/></text:p>
              </text:list-item>
            </text:list>
            <text:list text:style-name="a908">
              <text:list-item>
                <text:p text:style-name="a907" text:class-names="" text:cond-style-name="" text:id="id110"><text:span text:style-name="a872" text:class-names=""> </text:span><text:span text:style-name="a873" text:class-names="">Сумеречный</text:span><text:span text:style-name="a874" text:class-names=""><text:s text:c="1"/></text:span><text:span text:style-name="a875" text:class-names="">морозный</text:span><text:span text:style-name="a876" text:class-names=""><text:s text:c="1"/></text:span><text:span text:style-name="a877" text:class-names="">вечер</text:span><text:span text:style-name="a878" text:class-names="">.<text:s text:c="1"/></text:span><text:span text:style-name="a879" text:class-names="">Снежная</text:span><text:span text:style-name="a880" text:class-names=""><text:s text:c="1"/></text:span><text:span text:style-name="a881" text:class-names="">мгла</text:span><text:span text:style-name="a882" text:class-names=""><text:s text:c="1"/></text:span><text:span text:style-name="a883" text:class-names="">бьёт</text:span><text:span text:style-name="a884" text:class-names=""><text:s text:c="1"/>в<text:s text:c="1"/></text:span><text:span text:style-name="a885" text:class-names="">лицо</text:span><text:span text:style-name="a886" text:class-names="">.    <text:s text:c="1"/></text:span><text:span text:style-name="a887" text:class-names="">Встречный</text:span><text:span text:style-name="a888" text:class-names=""><text:s text:c="1"/></text:span><text:span text:style-name="a889" text:class-names="">ветер</text:span><text:span text:style-name="a890" text:class-names=""><text:s text:c="1"/></text:span><text:span text:style-name="a891" text:class-names="">срывает</text:span><text:span text:style-name="a892" text:class-names=""><text:s text:c="1"/></text:span><text:span text:style-name="a893" text:class-names="">одежду</text:span><text:span text:style-name="a894" text:class-names="">.<text:s text:c="1"/></text:span><text:span text:style-name="a895" text:class-names="">Трое</text:span><text:span text:style-name="a896" text:class-names=""><text:s text:c="1"/></text:span><text:span text:style-name="a897" text:class-names="">ребят</text:span><text:span text:style-name="a898" text:class-names="">,<text:s text:c="1"/></text:span><text:span text:style-name="a899" text:class-names="">изнемогая</text:span><text:span text:style-name="a900" text:class-names="">,<text:s text:c="1"/></text:span><text:span text:style-name="a901" text:class-names="">тащат</text:span><text:span text:style-name="a902" text:class-names=""><text:s text:c="1"/>в<text:s text:c="1"/></text:span><text:span text:style-name="a903" text:class-names="">гору</text:span><text:span text:style-name="a904" text:class-names=""><text:s text:c="1"/></text:span><text:span text:style-name="a905" text:class-names="">сани</text:span><text:span text:style-name="a906" text:class-names="">…</text:span></text:p>
              </text:list-item>
            </text:list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06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07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08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10" smil:attributeName="visibility" smil:to="visible" smil:begin="0.0s" smil:dur="0.00100000004749745s" smil:fill="hold"/>
                </anim:par>
              </anim:par>
            </anim:par>
          </anim:seq>
        </anim:par>
      </draw:page>
      <draw:page draw:name="Slide9" draw:style-name="a910" draw:master-page-name="Master1-Layout2-obj-Заголовок-и-объект" presentation:presentation-page-layout-name="Master1-PPL2" draw:id="Slide-264">
        <draw:frame draw:id="id112" draw:style-name="a911" draw:name="Объект 3" svg:x="0in" svg:y="0.00174in" svg:width="6.66667in" svg:height="7.49826in" style:rel-width="scale" style:rel-height="scale">
          <draw:image xlink:href="media/image2.jpeg" xlink:type="simple" xlink:show="embed" xlink:actuate="onLoad"/>
          <svg:title/>
          <svg:desc>Изображение выглядит как картина, рисунок, человек, зарисовка

Автоматически созданное описание</svg:desc>
        </draw:frame>
        <draw:frame draw:id="id125" presentation:style-name="a1019" draw:name="Content Placeholder 7" svg:x="6.98867in" svg:y="0.29113in" svg:width="6.46336in" svg:height="6.42301in" presentation:class="outline" presentation:placeholder="false">
          <draw:text-box>
            <text:list text:style-name="a914">
              <text:list-item>
                <text:p text:style-name="a913" text:class-names="" text:cond-style-name="" text:id="id113"><text:span text:style-name="a912" text:class-names=""/></text:p>
              </text:list-item>
            </text:list>
            <text:list text:style-name="a930">
              <text:list-item>
                <text:p text:style-name="a929" text:class-names="" text:cond-style-name="" text:id="id114"><text:span text:style-name="a915" text:class-names="">3</text:span><text:span text:style-name="a916" text:class-names="">.<text:s text:c="1"/></text:span><text:span text:style-name="a917" text:class-names="">Что</text:span><text:span text:style-name="a918" text:class-names=""><text:s text:c="1"/></text:span><text:span text:style-name="a919" text:class-names="">находится</text:span><text:span text:style-name="a920" text:class-names=""><text:s text:c="1"/>в<text:s text:c="1"/></text:span><text:span text:style-name="a921" text:class-names="">санях</text:span><text:span text:style-name="a922" text:class-names="">?<text:s text:c="1"/></text:span><text:span text:style-name="a923" text:class-names="">Какая</text:span><text:span text:style-name="a924" text:class-names=""><text:s text:c="1"/></text:span><text:span text:style-name="a925" text:class-names="">бочка</text:span><text:span text:style-name="a926" text:class-names="">? С<text:s text:c="1"/></text:span><text:span text:style-name="a927" text:class-names="">чем</text:span><text:span text:style-name="a928" text:class-names="">?</text:span></text:p>
              </text:list-item>
            </text:list>
            <text:list text:style-name="a941">
              <text:list-item>
                <text:p text:style-name="a940" text:class-names="" text:cond-style-name="" text:id="id115"><text:span text:style-name="a931" text:class-names="">4.<text:s text:c="1"/></text:span><text:span text:style-name="a932" text:class-names="">Что</text:span><text:span text:style-name="a933" text:class-names=""><text:s text:c="1"/></text:span><text:span text:style-name="a934" text:class-names="">можно</text:span><text:span text:style-name="a935" text:class-names=""><text:s text:c="1"/></text:span><text:span text:style-name="a936" text:class-names="">сказать</text:span><text:span text:style-name="a937" text:class-names=""><text:s text:c="1"/>о<text:s text:c="1"/></text:span><text:span text:style-name="a938" text:class-names="">детях</text:span><text:span text:style-name="a939" text:class-names="">?</text:span></text:p>
              </text:list-item>
            </text:list>
            <text:list text:style-name="a953">
              <text:list-item>
                <text:p text:style-name="a952" text:class-names="" text:cond-style-name="" text:id="id116"><text:span text:style-name="a942" text:class-names="">5</text:span><text:span text:style-name="a943" text:class-names="">.<text:s text:c="1"/></text:span><text:span text:style-name="a944" text:class-names="">Что</text:span><text:span text:style-name="a945" text:class-names=""><text:s text:c="1"/></text:span><text:span text:style-name="a946" text:class-names="">выражают</text:span><text:span text:style-name="a947" text:class-names=""><text:s text:c="1"/></text:span><text:span text:style-name="a948" text:class-names="">их</text:span><text:span text:style-name="a949" text:class-names=""><text:s text:c="1"/></text:span><text:span text:style-name="a950" text:class-names="">лица</text:span><text:span text:style-name="a951" text:class-names="">?</text:span></text:p>
              </text:list-item>
            </text:list>
            <text:list text:style-name="a968">
              <text:list-item>
                <text:p text:style-name="a967" text:class-names="" text:cond-style-name="" text:id="id117"><text:span text:style-name="a954" text:class-names="">6.<text:s text:c="1"/></text:span><text:span text:style-name="a955" text:class-names="">Кто</text:span><text:span text:style-name="a956" text:class-names=""><text:s text:c="1"/></text:span><text:span text:style-name="a957" text:class-names="">решил</text:span><text:span text:style-name="a958" text:class-names=""><text:s text:c="1"/></text:span><text:span text:style-name="a959" text:class-names="">облегчить</text:span><text:span text:style-name="a960" text:class-names=""><text:s text:c="1"/></text:span><text:span text:style-name="a961" text:class-names="">нелегкий</text:span><text:span text:style-name="a962" text:class-names=""><text:s text:c="1"/></text:span><text:span text:style-name="a963" text:class-names="">труд</text:span><text:span text:style-name="a964" text:class-names=""><text:s text:c="1"/></text:span><text:span text:style-name="a965" text:class-names="">детей</text:span><text:span text:style-name="a966" text:class-names="">?</text:span></text:p>
              </text:list-item>
            </text:list>
            <text:list text:style-name="a979">
              <text:list-item>
                <text:p text:style-name="a978" text:class-names="" text:cond-style-name="" text:id="id118"><text:span text:style-name="a969" text:class-names="">7.<text:s text:c="1"/></text:span><text:span text:style-name="a970" text:class-names="">Каков</text:span><text:span text:style-name="a971" text:class-names=""><text:s text:c="1"/></text:span><text:span text:style-name="a972" text:class-names="">колорит</text:span><text:span text:style-name="a973" text:class-names=""><text:s text:c="1"/></text:span><text:span text:style-name="a974" text:class-names="">картины</text:span><text:span text:style-name="a975" text:class-names="">?<text:s text:c="1"/></text:span><text:span text:style-name="a976" text:class-names="">Почему</text:span><text:span text:style-name="a977" text:class-names="">?</text:span></text:p>
              </text:list-item>
            </text:list>
            <text:list text:style-name="a993">
              <text:list-item>
                <text:p text:style-name="a992" text:class-names="" text:cond-style-name="" text:id="id119"><text:span text:style-name="a980" text:class-names="">8.<text:s text:c="1"/></text:span><text:span text:style-name="a981" text:class-names="">Какие</text:span><text:span text:style-name="a982" text:class-names=""><text:s text:c="1"/></text:span><text:span text:style-name="a983" text:class-names="">мысли</text:span><text:span text:style-name="a984" text:class-names=""><text:s text:c="1"/>и<text:s text:c="1"/></text:span><text:span text:style-name="a985" text:class-names="">чувства</text:span><text:span text:style-name="a986" text:class-names=""><text:s text:c="1"/></text:span><text:span text:style-name="a987" text:class-names="">вызывает</text:span><text:span text:style-name="a988" text:class-names=""><text:s text:c="1"/></text:span><text:span text:style-name="a989" text:class-names="">картина</text:span><text:span text:style-name="a990" text:class-names="">?</text:span><text:span text:style-name="a991" text:class-names=""/></text:p>
              </text:list-item>
            </text:list>
            <text:list text:style-name="a1006">
              <text:list-item>
                <text:p text:style-name="a1005" text:class-names="" text:cond-style-name="" text:id="id120"><text:span text:style-name="a994" text:class-names="">9.<text:s text:c="1"/></text:span><text:span text:style-name="a995" text:class-names="">С какой целью</text:span><text:span text:style-name="a996" text:class-names=""><text:s text:c="1"/></text:span><text:span text:style-name="a997" text:class-names="">художник</text:span><text:span text:style-name="a998" text:class-names=""><text:s text:c="1"/></text:span><text:span text:style-name="a999" text:class-names="">её</text:span><text:span text:style-name="a1000" text:class-names=""><text:s text:c="1"/></text:span><text:span text:style-name="a1001" text:class-names="">написа</text:span><text:span text:style-name="a1002" text:class-names="">л</text:span><text:span text:style-name="a1003" text:class-names="">?</text:span><text:span text:style-name="a1004" text:class-names=""/></text:p>
              </text:list-item>
            </text:list>
            <text:list text:style-name="a1009">
              <text:list-item>
                <text:p text:style-name="a1008" text:class-names="" text:cond-style-name="" text:id="id121"><text:span text:style-name="a1007" text:class-names=""/></text:p>
              </text:list-item>
            </text:list>
            <text:list text:style-name="a1012">
              <text:list-item>
                <text:p text:style-name="a1011" text:class-names="" text:cond-style-name="" text:id="id122"><text:span text:style-name="a1010" text:class-names=""/></text:p>
              </text:list-item>
            </text:list>
            <text:list text:style-name="a1015">
              <text:list-item>
                <text:p text:style-name="a1014" text:class-names="" text:cond-style-name="" text:id="id123"><text:span text:style-name="a1013" text:class-names=""/></text:p>
              </text:list-item>
            </text:list>
            <text:list text:style-name="a1018">
              <text:list-item>
                <text:p text:style-name="a1017" text:class-names="" text:cond-style-name="" text:id="id124"><text:span text:style-name="a1016" text:class-names=""/></text:p>
              </text:list-item>
            </text:list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14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15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16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17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18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19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20" smil:attributeName="visibility" smil:to="visible" smil:begin="0.0s" smil:dur="0.00100000004749745s" smil:fill="hold"/>
                </anim:par>
              </anim:par>
            </anim:par>
          </anim:seq>
        </anim:par>
      </draw:page>
      <draw:page draw:name="Slide10" draw:style-name="a1020" draw:master-page-name="Master1-Layout2-obj-Заголовок-и-объект" presentation:presentation-page-layout-name="Master1-PPL2" draw:id="Slide-265">
        <draw:custom-shape svg:x="0in" svg:y="0in" svg:width="13.33333in" svg:height="7.5in" draw:id="id126" draw:style-name="a1023" draw:name="Rectangle 9">
          <svg:title/>
          <svg:desc/>
          <text:p text:style-name="a1022" text:class-names="" text:cond-style-name=""><text:span text:style-name="a102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1.99873in" svg:height="1.50589in" draw:id="id127" draw:style-name="a1026" draw:transform="translate(-0.99936in -0.75294in) rotate(-0.7854) translate(0.588in 0.47552in)" draw:name="Freeform: Shape 11">
          <svg:title/>
          <svg:desc/>
          <text:p text:style-name="a1025" text:class-names="" text:cond-style-name=""><text:span text:style-name="a1024" text:class-names=""/></text:p>
          <draw:enhanced-geometry xmlns:dr3d="urn:oasis:names:tc:opendocument:xmlns:dr3d:1.0" draw:type="non-primitive" svg:viewBox="0 0 1827638 1376989" draw:enhanced-path="M ?f0 ?f3 L ?f3 ?f0 ?f1 ?f4 ?f1 ?f2 ?f0 ?f2 Z N" draw:text-areas="?f23 ?f25 ?f24 ?f26" draw:glue-points="?f27 ?f28 ?f29 ?f30 ?f31 ?f32 ?f31 ?f33 ?f27 ?f33" draw:glue-point-leaving-directions="-90, -90, -90, -90, -90" draw:mirror-horizontal="true">
            <draw:equation draw:name="f0" draw:formula="0"/>
            <draw:equation draw:name="f1" draw:formula="1827638"/>
            <draw:equation draw:name="f2" draw:formula="1376989"/>
            <draw:equation draw:name="f3" draw:formula="987379"/>
            <draw:equation draw:name="f4" draw:formula="840260"/>
            <draw:equation draw:name="f5" draw:formula="?f2 - ?f0"/>
            <draw:equation draw:name="f6" draw:formula="?f1 - ?f0"/>
            <draw:equation draw:name="f7" draw:formula="?f6 / 1827638"/>
            <draw:equation draw:name="f8" draw:formula="?f5 / 1376989"/>
            <draw:equation draw:name="f9" draw:formula="0 * ?f6"/>
            <draw:equation draw:name="f10" draw:formula="987379 * ?f5"/>
            <draw:equation draw:name="f11" draw:formula="987379 * ?f6"/>
            <draw:equation draw:name="f12" draw:formula="0 * ?f5"/>
            <draw:equation draw:name="f13" draw:formula="1827638 * ?f6"/>
            <draw:equation draw:name="f14" draw:formula="840260 * ?f5"/>
            <draw:equation draw:name="f15" draw:formula="1376989 * ?f5"/>
            <draw:equation draw:name="f16" draw:formula="?f9 / 1827638"/>
            <draw:equation draw:name="f17" draw:formula="?f10 / 1376989"/>
            <draw:equation draw:name="f18" draw:formula="?f11 / 1827638"/>
            <draw:equation draw:name="f19" draw:formula="?f12 / 1376989"/>
            <draw:equation draw:name="f20" draw:formula="?f13 / 1827638"/>
            <draw:equation draw:name="f21" draw:formula="?f14 / 1376989"/>
            <draw:equation draw:name="f22" draw:formula="?f15 / 1376989"/>
            <draw:equation draw:name="f23" draw:formula="?f0 / ?f7"/>
            <draw:equation draw:name="f24" draw:formula="?f1 / ?f7"/>
            <draw:equation draw:name="f25" draw:formula="?f0 / ?f8"/>
            <draw:equation draw:name="f26" draw:formula="?f2 / ?f8"/>
            <draw:equation draw:name="f27" draw:formula="?f16 / ?f7"/>
            <draw:equation draw:name="f28" draw:formula="?f17 / ?f8"/>
            <draw:equation draw:name="f29" draw:formula="?f18 / ?f7"/>
            <draw:equation draw:name="f30" draw:formula="?f19 / ?f8"/>
            <draw:equation draw:name="f31" draw:formula="?f20 / ?f7"/>
            <draw:equation draw:name="f32" draw:formula="?f21 / ?f8"/>
            <draw:equation draw:name="f33" draw:formula="?f22 / ?f8"/>
          </draw:enhanced-geometry>
        </draw:custom-shape>
        <draw:custom-shape svg:width="0.70578in" svg:height="0.70578in" draw:id="id128" draw:style-name="a1029" draw:transform="translate(-0.35289in -0.35289in) rotate(-0.7854) translate(1.328in 0.81456in)" draw:name="Rectangle 13">
          <svg:title/>
          <svg:desc/>
          <text:p text:style-name="a1028" text:class-names="" text:cond-style-name=""><text:span text:style-name="a1027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width="0.75183in" svg:height="0.75183in" draw:id="id129" draw:style-name="a1032" draw:transform="translate(-0.37591in -0.37591in) rotate(-0.7854) translate(11.35961in 1.09238in)" draw:name="Rectangle 15">
          <svg:title/>
          <svg:desc/>
          <text:p text:style-name="a1031" text:class-names="" text:cond-style-name=""><text:span text:style-name="a1030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width="3.10078in" svg:height="1.61946in" draw:id="id130" draw:style-name="a1035" draw:transform="translate(-1.55039in -0.80973in) rotate(-3.14159) translate(11.78294in 0.80973in)" draw:name="Freeform: Shape 17">
          <svg:title/>
          <svg:desc/>
          <text:p text:style-name="a1034" text:class-names="" text:cond-style-name=""><text:span text:style-name="a1033" text:class-names=""/></text:p>
          <draw:enhanced-geometry xmlns:dr3d="urn:oasis:names:tc:opendocument:xmlns:dr3d:1.0" draw:type="non-primitive" svg:viewBox="0 0 2835357 1480837" draw:enhanced-path="M ?f1 ?f2 L ?f0 ?f2 ?f3 ?f0 ?f1 ?f4 Z N" draw:text-areas="?f21 ?f23 ?f22 ?f24" draw:glue-points="?f25 ?f26 ?f27 ?f26 ?f28 ?f29 ?f25 ?f30" draw:glue-point-leaving-directions="-90, -90, -90, -90" draw:mirror-horizontal="true">
            <draw:equation draw:name="f0" draw:formula="0"/>
            <draw:equation draw:name="f1" draw:formula="2835357"/>
            <draw:equation draw:name="f2" draw:formula="1480837"/>
            <draw:equation draw:name="f3" draw:formula="1552727"/>
            <draw:equation draw:name="f4" draw:formula="1223245"/>
            <draw:equation draw:name="f5" draw:formula="?f2 - ?f0"/>
            <draw:equation draw:name="f6" draw:formula="?f1 - ?f0"/>
            <draw:equation draw:name="f7" draw:formula="?f6 / 2835357"/>
            <draw:equation draw:name="f8" draw:formula="?f5 / 1480837"/>
            <draw:equation draw:name="f9" draw:formula="2835357 * ?f6"/>
            <draw:equation draw:name="f10" draw:formula="1480837 * ?f5"/>
            <draw:equation draw:name="f11" draw:formula="0 * ?f6"/>
            <draw:equation draw:name="f12" draw:formula="1552727 * ?f6"/>
            <draw:equation draw:name="f13" draw:formula="0 * ?f5"/>
            <draw:equation draw:name="f14" draw:formula="1223245 * ?f5"/>
            <draw:equation draw:name="f15" draw:formula="?f9 / 2835357"/>
            <draw:equation draw:name="f16" draw:formula="?f10 / 1480837"/>
            <draw:equation draw:name="f17" draw:formula="?f11 / 2835357"/>
            <draw:equation draw:name="f18" draw:formula="?f12 / 2835357"/>
            <draw:equation draw:name="f19" draw:formula="?f13 / 1480837"/>
            <draw:equation draw:name="f20" draw:formula="?f14 / 1480837"/>
            <draw:equation draw:name="f21" draw:formula="?f0 / ?f7"/>
            <draw:equation draw:name="f22" draw:formula="?f1 / ?f7"/>
            <draw:equation draw:name="f23" draw:formula="?f0 / ?f8"/>
            <draw:equation draw:name="f24" draw:formula="?f2 / ?f8"/>
            <draw:equation draw:name="f25" draw:formula="?f15 / ?f7"/>
            <draw:equation draw:name="f26" draw:formula="?f16 / ?f8"/>
            <draw:equation draw:name="f27" draw:formula="?f17 / ?f7"/>
            <draw:equation draw:name="f28" draw:formula="?f18 / ?f7"/>
            <draw:equation draw:name="f29" draw:formula="?f19 / ?f8"/>
            <draw:equation draw:name="f30" draw:formula="?f20 / ?f8"/>
          </draw:enhanced-geometry>
        </draw:custom-shape>
        <draw:custom-shape svg:x="8.72304in" svg:y="6.68799in" svg:width="1.63442in" svg:height="0.81201in" draw:id="id131" draw:style-name="a1038" draw:name="Isosceles Triangle 19">
          <svg:title/>
          <svg:desc/>
          <text:p text:style-name="a1037" text:class-names="" text:cond-style-name=""><text:span text:style-name="a1036" text:class-names=""/></text:p>
          <draw:enhanced-geometry xmlns:dr3d="urn:oasis:names:tc:opendocument:xmlns:dr3d:1.0" draw:path-stretchpoint-x="21600" draw:path-stretchpoint-y="21600" draw:type="non-primitive" svg:viewBox="0 0 21600 21600" draw:enhanced-path="M ?f7 ?f12 L ?f20 ?f7 ?f11 ?f12 Z N" draw:text-areas="?f19 ?f18 ?f21 ?f12" draw:glue-points="?f20 ?f7 ?f19 ?f18 ?f7 ?f12 ?f20 ?f12 ?f11 ?f12 ?f21 ?f18" draw:glue-point-leaving-directions="-360, -270, -180, -180, -180, -90" draw:modifiers="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50000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?f14 / 2"/>
            <draw:equation draw:name="f17" draw:formula="?f14 * ?f8"/>
            <draw:equation draw:name="f18" draw:formula="?f7 + ?f15"/>
            <draw:equation draw:name="f19" draw:formula="?f17 / 200000"/>
            <draw:equation draw:name="f20" draw:formula="?f17 / 100000"/>
            <draw:equation draw:name="f21" draw:formula="?f19 + ?f16"/>
          </draw:enhanced-geometry>
        </draw:custom-shape>
        <draw:custom-shape svg:x="8.31592in" svg:y="7.05724in" svg:width="0.89119in" svg:height="0.44276in" draw:id="id132" draw:style-name="a1041" draw:name="Isosceles Triangle 21">
          <svg:title/>
          <svg:desc/>
          <text:p text:style-name="a1040" text:class-names="" text:cond-style-name=""><text:span text:style-name="a1039" text:class-names=""/></text:p>
          <draw:enhanced-geometry xmlns:dr3d="urn:oasis:names:tc:opendocument:xmlns:dr3d:1.0" draw:path-stretchpoint-x="21600" draw:path-stretchpoint-y="21600" draw:type="non-primitive" svg:viewBox="0 0 21600 21600" draw:enhanced-path="M ?f7 ?f12 L ?f20 ?f7 ?f11 ?f12 Z N" draw:text-areas="?f19 ?f18 ?f21 ?f12" draw:glue-points="?f20 ?f7 ?f19 ?f18 ?f7 ?f12 ?f20 ?f12 ?f11 ?f12 ?f21 ?f18" draw:glue-point-leaving-directions="-360, -270, -180, -180, -180, -90" draw:modifiers="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50000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?f14 / 2"/>
            <draw:equation draw:name="f17" draw:formula="?f14 * ?f8"/>
            <draw:equation draw:name="f18" draw:formula="?f7 + ?f15"/>
            <draw:equation draw:name="f19" draw:formula="?f17 / 200000"/>
            <draw:equation draw:name="f20" draw:formula="?f17 / 100000"/>
            <draw:equation draw:name="f21" draw:formula="?f19 + ?f16"/>
          </draw:enhanced-geometry>
        </draw:custom-shape>
        <draw:frame draw:id="id133" draw:name="Объект 4" svg:x="0.63124in" svg:y="1.60149in" svg:width="11.92592in" svg:height="4.75598in" presentation:class="table" presentation:placeholder="false">
          <table:table table:style-name="a1042" table:template-name="{5C22544A-7EE6-4342-B048-85BDC9FD1C3A}" table:use-banding-columns-styles="false" table:use-banding-rows-styles="true" table:use-first-column-styles="false" table:use-first-row-styles="false" table:use-last-column-styles="false" table:use-last-row-styles="false">
            <table:table-column table:style-name="a1043" table:default-cell-style-name=""/>
            <table:table-column table:style-name="a1044" table:default-cell-style-name=""/>
            <table:table-row table:style-name="a1045" table:default-cell-style-name="">
              <table:table-cell table:style-name="a1049">
                <text:list text:style-name="a1048">
                  <text:list-item>
                    <text:p text:style-name="a1047" text:class-names="" text:cond-style-name=""><text:span text:style-name="a1046" text:class-names=""/></text:p>
                  </text:list-item>
                </text:list>
              </table:table-cell>
              <table:table-cell table:style-name="a1062">
                <text:list text:style-name="a1061">
                  <text:list-item>
                    <text:p text:style-name="a1060" text:class-names="" text:cond-style-name=""><text:span text:style-name="a1050" text:class-names="">Уставшие, г</text:span><text:span text:style-name="a1051" text:class-names="">о</text:span><text:span text:style-name="a1052" text:class-names="">лодные, измуче</text:span><text:span text:style-name="a1053" text:class-names="">нн</text:span><text:span text:style-name="a1054" text:class-names="">ые тяжким трудом, обессиле</text:span><text:span text:style-name="a1055" text:class-names="">нн</text:span><text:span text:style-name="a1056" text:class-names="">ые, обездоле</text:span><text:span text:style-name="a1057" text:class-names="">нн</text:span><text:span text:style-name="a1058" text:class-names="">ые.</text:span><text:span text:style-name="a1059" text:class-names=""/></text:p>
                  </text:list-item>
                </text:list>
              </table:table-cell>
            </table:table-row>
            <table:table-row table:style-name="a1063" table:default-cell-style-name="">
              <table:table-cell table:style-name="a1067">
                <text:list text:style-name="a1066">
                  <text:list-item>
                    <text:p text:style-name="a1065" text:class-names="" text:cond-style-name=""><text:span text:style-name="a1064" text:class-names=""/></text:p>
                  </text:list-item>
                </text:list>
              </table:table-cell>
              <table:table-cell table:style-name="a1074">
                <text:list text:style-name="a1073">
                  <text:list-item>
                    <text:p text:style-name="a1072" text:class-names="" text:cond-style-name=""><text:span text:style-name="a1068" text:class-names="">Измождё</text:span><text:span text:style-name="a1069" text:class-names="">нн</text:span><text:span text:style-name="a1070" text:class-names="">ые, безучастные к окружающему, страдальческие, горестные.</text:span><text:span text:style-name="a1071" text:class-names=""/></text:p>
                  </text:list-item>
                </text:list>
              </table:table-cell>
            </table:table-row>
            <table:table-row table:style-name="a1075" table:default-cell-style-name="">
              <table:table-cell table:style-name="a1079">
                <text:list text:style-name="a1078">
                  <text:list-item>
                    <text:p text:style-name="a1077" text:class-names="" text:cond-style-name=""><text:span text:style-name="a1076" text:class-names=""/></text:p>
                  </text:list-item>
                </text:list>
              </table:table-cell>
              <table:table-cell table:style-name="a1084">
                <text:list text:style-name="a1083">
                  <text:list-item>
                    <text:p text:style-name="a1082" text:class-names="" text:cond-style-name=""><text:span text:style-name="a1080" text:class-names="">Ветхая, рваная, грязная, не по погоде, старая.</text:span><text:span text:style-name="a1081" text:class-names=""/></text:p>
                  </text:list-item>
                </text:list>
              </table:table-cell>
            </table:table-row>
            <table:table-row table:style-name="a1085" table:default-cell-style-name="">
              <table:table-cell table:style-name="a1089">
                <text:list text:style-name="a1088">
                  <text:list-item>
                    <text:p text:style-name="a1087" text:class-names="" text:cond-style-name=""><text:span text:style-name="a1086" text:class-names=""/></text:p>
                  </text:list-item>
                </text:list>
              </table:table-cell>
              <table:table-cell table:style-name="a1094">
                <text:list text:style-name="a1093">
                  <text:list-item>
                    <text:p text:style-name="a1092" text:class-names="" text:cond-style-name=""><text:span text:style-name="a1090" text:class-names="">Сострадание, жалость, сочувствие, возмущение, презрение, гнетущее впечатление.</text:span><text:span text:style-name="a1091" text:class-names=""/></text:p>
                  </text:list-item>
                </text:list>
              </table:table-cell>
            </table:table-row>
            <table:table-row table:style-name="a1095" table:default-cell-style-name="">
              <table:table-cell table:style-name="a1099">
                <text:list text:style-name="a1098">
                  <text:list-item>
                    <text:p text:style-name="a1097" text:class-names="" text:cond-style-name=""><text:span text:style-name="a1096" text:class-names=""/></text:p>
                  </text:list-item>
                </text:list>
              </table:table-cell>
              <table:table-cell table:style-name="a1104">
                <text:list text:style-name="a1103">
                  <text:list-item>
                    <text:p text:style-name="a1102" text:class-names="" text:cond-style-name=""><text:span text:style-name="a1100" text:class-names="">Ледяная, невыносимо тяжёлая, огромная.</text:span><text:span text:style-name="a1101" text:class-names=""/></text:p>
                  </text:list-item>
                </text:list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  <draw:frame draw:id="id134" draw:style-name="a1107" draw:name="TextBox 5" svg:x="0.62905in" svg:y="6.34441in" svg:width="8.708in" svg:height="0.63952in">
          <draw:text-box>
            <text:p text:style-name="a1106" text:class-names="" text:cond-style-name=""><text:span text:style-name="a1105" text:class-names="">Дети, лица, одежда, мысли и чувства, бочка</text:span></text:p>
          </draw:text-box>
          <svg:title/>
          <svg:desc/>
        </draw:frame>
        <draw:frame draw:id="id135" draw:style-name="a1111" draw:name="TextBox 6" svg:x="1.77286in" svg:y="0.07553in" svg:width="9.18053in" svg:height="1.51465in">
          <draw:text-box>
            <text:p text:style-name="a1110" text:class-names="" text:cond-style-name=""><text:span text:style-name="a1108" text:class-names="">Прочитайте внимательно определения из таблицы и запишите, к каким существительным они относятся.</text:span><text:span text:style-name="a1109" text:class-names=""/></text:p>
          </draw:text-box>
          <svg:title/>
          <svg:desc/>
        </draw:frame>
      </draw:page>
      <draw:page draw:name="Slide11" draw:style-name="a1112" draw:master-page-name="Master1-Layout2-obj-Заголовок-и-объект" presentation:presentation-page-layout-name="Master1-PPL2" draw:id="Slide-266">
        <draw:custom-shape svg:x="0in" svg:y="0in" svg:width="13.33333in" svg:height="7.5in" draw:id="id136" draw:style-name="a1115" draw:name="Rectangle 10">
          <svg:title/>
          <svg:desc/>
          <text:p text:style-name="a1114" text:class-names="" text:cond-style-name=""><text:span text:style-name="a111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1.99873in" svg:height="1.50589in" draw:id="id137" draw:style-name="a1118" draw:transform="translate(-0.99936in -0.75294in) rotate(-0.7854) translate(0.588in 0.47552in)" draw:name="Freeform: Shape 12">
          <svg:title/>
          <svg:desc/>
          <text:p text:style-name="a1117" text:class-names="" text:cond-style-name=""><text:span text:style-name="a1116" text:class-names=""/></text:p>
          <draw:enhanced-geometry xmlns:dr3d="urn:oasis:names:tc:opendocument:xmlns:dr3d:1.0" draw:type="non-primitive" svg:viewBox="0 0 1827638 1376989" draw:enhanced-path="M ?f0 ?f3 L ?f3 ?f0 ?f1 ?f4 ?f1 ?f2 ?f0 ?f2 Z N" draw:text-areas="?f23 ?f25 ?f24 ?f26" draw:glue-points="?f27 ?f28 ?f29 ?f30 ?f31 ?f32 ?f31 ?f33 ?f27 ?f33" draw:glue-point-leaving-directions="-90, -90, -90, -90, -90" draw:mirror-horizontal="true">
            <draw:equation draw:name="f0" draw:formula="0"/>
            <draw:equation draw:name="f1" draw:formula="1827638"/>
            <draw:equation draw:name="f2" draw:formula="1376989"/>
            <draw:equation draw:name="f3" draw:formula="987379"/>
            <draw:equation draw:name="f4" draw:formula="840260"/>
            <draw:equation draw:name="f5" draw:formula="?f2 - ?f0"/>
            <draw:equation draw:name="f6" draw:formula="?f1 - ?f0"/>
            <draw:equation draw:name="f7" draw:formula="?f6 / 1827638"/>
            <draw:equation draw:name="f8" draw:formula="?f5 / 1376989"/>
            <draw:equation draw:name="f9" draw:formula="0 * ?f6"/>
            <draw:equation draw:name="f10" draw:formula="987379 * ?f5"/>
            <draw:equation draw:name="f11" draw:formula="987379 * ?f6"/>
            <draw:equation draw:name="f12" draw:formula="0 * ?f5"/>
            <draw:equation draw:name="f13" draw:formula="1827638 * ?f6"/>
            <draw:equation draw:name="f14" draw:formula="840260 * ?f5"/>
            <draw:equation draw:name="f15" draw:formula="1376989 * ?f5"/>
            <draw:equation draw:name="f16" draw:formula="?f9 / 1827638"/>
            <draw:equation draw:name="f17" draw:formula="?f10 / 1376989"/>
            <draw:equation draw:name="f18" draw:formula="?f11 / 1827638"/>
            <draw:equation draw:name="f19" draw:formula="?f12 / 1376989"/>
            <draw:equation draw:name="f20" draw:formula="?f13 / 1827638"/>
            <draw:equation draw:name="f21" draw:formula="?f14 / 1376989"/>
            <draw:equation draw:name="f22" draw:formula="?f15 / 1376989"/>
            <draw:equation draw:name="f23" draw:formula="?f0 / ?f7"/>
            <draw:equation draw:name="f24" draw:formula="?f1 / ?f7"/>
            <draw:equation draw:name="f25" draw:formula="?f0 / ?f8"/>
            <draw:equation draw:name="f26" draw:formula="?f2 / ?f8"/>
            <draw:equation draw:name="f27" draw:formula="?f16 / ?f7"/>
            <draw:equation draw:name="f28" draw:formula="?f17 / ?f8"/>
            <draw:equation draw:name="f29" draw:formula="?f18 / ?f7"/>
            <draw:equation draw:name="f30" draw:formula="?f19 / ?f8"/>
            <draw:equation draw:name="f31" draw:formula="?f20 / ?f7"/>
            <draw:equation draw:name="f32" draw:formula="?f21 / ?f8"/>
            <draw:equation draw:name="f33" draw:formula="?f22 / ?f8"/>
          </draw:enhanced-geometry>
        </draw:custom-shape>
        <draw:custom-shape svg:width="0.70578in" svg:height="0.70578in" draw:id="id138" draw:style-name="a1121" draw:transform="translate(-0.35289in -0.35289in) rotate(-0.7854) translate(1.328in 0.81456in)" draw:name="Rectangle 14">
          <svg:title/>
          <svg:desc/>
          <text:p text:style-name="a1120" text:class-names="" text:cond-style-name=""><text:span text:style-name="a1119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width="0.75183in" svg:height="0.75183in" draw:id="id139" draw:style-name="a1124" draw:transform="translate(-0.37591in -0.37591in) rotate(-0.7854) translate(11.35961in 1.09238in)" draw:name="Rectangle 16">
          <svg:title/>
          <svg:desc/>
          <text:p text:style-name="a1123" text:class-names="" text:cond-style-name=""><text:span text:style-name="a1122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custom-shape svg:width="3.10078in" svg:height="1.61946in" draw:id="id140" draw:style-name="a1127" draw:transform="translate(-1.55039in -0.80973in) rotate(-3.14159) translate(11.78294in 0.80973in)" draw:name="Freeform: Shape 18">
          <svg:title/>
          <svg:desc/>
          <text:p text:style-name="a1126" text:class-names="" text:cond-style-name=""><text:span text:style-name="a1125" text:class-names=""/></text:p>
          <draw:enhanced-geometry xmlns:dr3d="urn:oasis:names:tc:opendocument:xmlns:dr3d:1.0" draw:type="non-primitive" svg:viewBox="0 0 2835357 1480837" draw:enhanced-path="M ?f1 ?f2 L ?f0 ?f2 ?f3 ?f0 ?f1 ?f4 Z N" draw:text-areas="?f21 ?f23 ?f22 ?f24" draw:glue-points="?f25 ?f26 ?f27 ?f26 ?f28 ?f29 ?f25 ?f30" draw:glue-point-leaving-directions="-90, -90, -90, -90" draw:mirror-horizontal="true">
            <draw:equation draw:name="f0" draw:formula="0"/>
            <draw:equation draw:name="f1" draw:formula="2835357"/>
            <draw:equation draw:name="f2" draw:formula="1480837"/>
            <draw:equation draw:name="f3" draw:formula="1552727"/>
            <draw:equation draw:name="f4" draw:formula="1223245"/>
            <draw:equation draw:name="f5" draw:formula="?f2 - ?f0"/>
            <draw:equation draw:name="f6" draw:formula="?f1 - ?f0"/>
            <draw:equation draw:name="f7" draw:formula="?f6 / 2835357"/>
            <draw:equation draw:name="f8" draw:formula="?f5 / 1480837"/>
            <draw:equation draw:name="f9" draw:formula="2835357 * ?f6"/>
            <draw:equation draw:name="f10" draw:formula="1480837 * ?f5"/>
            <draw:equation draw:name="f11" draw:formula="0 * ?f6"/>
            <draw:equation draw:name="f12" draw:formula="1552727 * ?f6"/>
            <draw:equation draw:name="f13" draw:formula="0 * ?f5"/>
            <draw:equation draw:name="f14" draw:formula="1223245 * ?f5"/>
            <draw:equation draw:name="f15" draw:formula="?f9 / 2835357"/>
            <draw:equation draw:name="f16" draw:formula="?f10 / 1480837"/>
            <draw:equation draw:name="f17" draw:formula="?f11 / 2835357"/>
            <draw:equation draw:name="f18" draw:formula="?f12 / 2835357"/>
            <draw:equation draw:name="f19" draw:formula="?f13 / 1480837"/>
            <draw:equation draw:name="f20" draw:formula="?f14 / 1480837"/>
            <draw:equation draw:name="f21" draw:formula="?f0 / ?f7"/>
            <draw:equation draw:name="f22" draw:formula="?f1 / ?f7"/>
            <draw:equation draw:name="f23" draw:formula="?f0 / ?f8"/>
            <draw:equation draw:name="f24" draw:formula="?f2 / ?f8"/>
            <draw:equation draw:name="f25" draw:formula="?f15 / ?f7"/>
            <draw:equation draw:name="f26" draw:formula="?f16 / ?f8"/>
            <draw:equation draw:name="f27" draw:formula="?f17 / ?f7"/>
            <draw:equation draw:name="f28" draw:formula="?f18 / ?f7"/>
            <draw:equation draw:name="f29" draw:formula="?f19 / ?f8"/>
            <draw:equation draw:name="f30" draw:formula="?f20 / ?f8"/>
          </draw:enhanced-geometry>
        </draw:custom-shape>
        <draw:custom-shape svg:x="8.72304in" svg:y="6.68799in" svg:width="1.63442in" svg:height="0.81201in" draw:id="id141" draw:style-name="a1130" draw:name="Isosceles Triangle 20">
          <svg:title/>
          <svg:desc/>
          <text:p text:style-name="a1129" text:class-names="" text:cond-style-name=""><text:span text:style-name="a1128" text:class-names=""/></text:p>
          <draw:enhanced-geometry xmlns:dr3d="urn:oasis:names:tc:opendocument:xmlns:dr3d:1.0" draw:path-stretchpoint-x="21600" draw:path-stretchpoint-y="21600" draw:type="non-primitive" svg:viewBox="0 0 21600 21600" draw:enhanced-path="M ?f7 ?f12 L ?f20 ?f7 ?f11 ?f12 Z N" draw:text-areas="?f19 ?f18 ?f21 ?f12" draw:glue-points="?f20 ?f7 ?f19 ?f18 ?f7 ?f12 ?f20 ?f12 ?f11 ?f12 ?f21 ?f18" draw:glue-point-leaving-directions="-360, -270, -180, -180, -180, -90" draw:modifiers="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50000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?f14 / 2"/>
            <draw:equation draw:name="f17" draw:formula="?f14 * ?f8"/>
            <draw:equation draw:name="f18" draw:formula="?f7 + ?f15"/>
            <draw:equation draw:name="f19" draw:formula="?f17 / 200000"/>
            <draw:equation draw:name="f20" draw:formula="?f17 / 100000"/>
            <draw:equation draw:name="f21" draw:formula="?f19 + ?f16"/>
          </draw:enhanced-geometry>
        </draw:custom-shape>
        <draw:custom-shape svg:x="8.31592in" svg:y="7.05724in" svg:width="0.89119in" svg:height="0.44276in" draw:id="id142" draw:style-name="a1133" draw:name="Isosceles Triangle 22">
          <svg:title/>
          <svg:desc/>
          <text:p text:style-name="a1132" text:class-names="" text:cond-style-name=""><text:span text:style-name="a1131" text:class-names=""/></text:p>
          <draw:enhanced-geometry xmlns:dr3d="urn:oasis:names:tc:opendocument:xmlns:dr3d:1.0" draw:path-stretchpoint-x="21600" draw:path-stretchpoint-y="21600" draw:type="non-primitive" svg:viewBox="0 0 21600 21600" draw:enhanced-path="M ?f7 ?f12 L ?f20 ?f7 ?f11 ?f12 Z N" draw:text-areas="?f19 ?f18 ?f21 ?f12" draw:glue-points="?f20 ?f7 ?f19 ?f18 ?f7 ?f12 ?f20 ?f12 ?f11 ?f12 ?f21 ?f18" draw:glue-point-leaving-directions="-360, -270, -180, -180, -180, -90" draw:modifiers="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50000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?f14 / 2"/>
            <draw:equation draw:name="f17" draw:formula="?f14 * ?f8"/>
            <draw:equation draw:name="f18" draw:formula="?f7 + ?f15"/>
            <draw:equation draw:name="f19" draw:formula="?f17 / 200000"/>
            <draw:equation draw:name="f20" draw:formula="?f17 / 100000"/>
            <draw:equation draw:name="f21" draw:formula="?f19 + ?f16"/>
          </draw:enhanced-geometry>
        </draw:custom-shape>
        <draw:frame draw:id="id143" draw:name="Объект 5" svg:x="0.70707in" svg:y="1.18687in" svg:width="11.92592in" svg:height="5.45002in" presentation:class="table" presentation:placeholder="false">
          <table:table table:style-name="a1134" table:template-name="{5C22544A-7EE6-4342-B048-85BDC9FD1C3A}" table:use-banding-columns-styles="false" table:use-banding-rows-styles="true" table:use-first-column-styles="false" table:use-first-row-styles="false" table:use-last-column-styles="false" table:use-last-row-styles="false">
            <table:table-column table:style-name="a1135" table:default-cell-style-name=""/>
            <table:table-column table:style-name="a1136" table:default-cell-style-name=""/>
            <table:table-row table:style-name="a1137" table:default-cell-style-name="">
              <table:table-cell table:style-name="a1142">
                <text:list text:style-name="a1141">
                  <text:list-item>
                    <text:p text:style-name="a1140" text:class-names="" text:cond-style-name=""><text:span text:style-name="a1138" text:class-names="">Дети</text:span><text:span text:style-name="a1139" text:class-names=""/></text:p>
                  </text:list-item>
                </text:list>
              </table:table-cell>
              <table:table-cell table:style-name="a1155">
                <text:list text:style-name="a1154">
                  <text:list-item>
                    <text:p text:style-name="a1153" text:class-names="" text:cond-style-name=""><text:span text:style-name="a1143" text:class-names="">Уставшие, г</text:span><text:span text:style-name="a1144" text:class-names="">о</text:span><text:span text:style-name="a1145" text:class-names="">лодные, измуче</text:span><text:span text:style-name="a1146" text:class-names="">нн</text:span><text:span text:style-name="a1147" text:class-names="">ые тяжким трудом, обессиле</text:span><text:span text:style-name="a1148" text:class-names="">нн</text:span><text:span text:style-name="a1149" text:class-names="">ые, обездоле</text:span><text:span text:style-name="a1150" text:class-names="">нн</text:span><text:span text:style-name="a1151" text:class-names="">ые.</text:span><text:span text:style-name="a1152" text:class-names=""/></text:p>
                  </text:list-item>
                </text:list>
              </table:table-cell>
            </table:table-row>
            <table:table-row table:style-name="a1156" table:default-cell-style-name="">
              <table:table-cell table:style-name="a1161">
                <text:list text:style-name="a1160">
                  <text:list-item>
                    <text:p text:style-name="a1159" text:class-names="" text:cond-style-name=""><text:span text:style-name="a1157" text:class-names="">Лица  </text:span><text:span text:style-name="a1158" text:class-names=""/></text:p>
                  </text:list-item>
                </text:list>
              </table:table-cell>
              <table:table-cell table:style-name="a1168">
                <text:list text:style-name="a1167">
                  <text:list-item>
                    <text:p text:style-name="a1166" text:class-names="" text:cond-style-name=""><text:span text:style-name="a1162" text:class-names="">Измождё</text:span><text:span text:style-name="a1163" text:class-names="">нн</text:span><text:span text:style-name="a1164" text:class-names="">ые, безучастные к окружающему, страдальческие, горестные.</text:span><text:span text:style-name="a1165" text:class-names=""/></text:p>
                  </text:list-item>
                </text:list>
              </table:table-cell>
            </table:table-row>
            <table:table-row table:style-name="a1169" table:default-cell-style-name="">
              <table:table-cell table:style-name="a1174">
                <text:list text:style-name="a1173">
                  <text:list-item>
                    <text:p text:style-name="a1172" text:class-names="" text:cond-style-name=""><text:span text:style-name="a1170" text:class-names="">Одежда</text:span><text:span text:style-name="a1171" text:class-names=""/></text:p>
                  </text:list-item>
                </text:list>
              </table:table-cell>
              <table:table-cell table:style-name="a1179">
                <text:list text:style-name="a1178">
                  <text:list-item>
                    <text:p text:style-name="a1177" text:class-names="" text:cond-style-name=""><text:span text:style-name="a1175" text:class-names="">Ветхая, рваная, грязная, не по погоде, старая.</text:span><text:span text:style-name="a1176" text:class-names=""/></text:p>
                  </text:list-item>
                </text:list>
              </table:table-cell>
            </table:table-row>
            <table:table-row table:style-name="a1180" table:default-cell-style-name="">
              <table:table-cell table:style-name="a1185">
                <text:list text:style-name="a1184">
                  <text:list-item>
                    <text:p text:style-name="a1183" text:class-names="" text:cond-style-name=""><text:span text:style-name="a1181" text:class-names="">Мысли и чувства</text:span><text:span text:style-name="a1182" text:class-names=""/></text:p>
                  </text:list-item>
                </text:list>
              </table:table-cell>
              <table:table-cell table:style-name="a1190">
                <text:list text:style-name="a1189">
                  <text:list-item>
                    <text:p text:style-name="a1188" text:class-names="" text:cond-style-name=""><text:span text:style-name="a1186" text:class-names="">Сострадание, жалость, сочувствие, возмущение, презрение, гнетущее впечатление.</text:span><text:span text:style-name="a1187" text:class-names=""/></text:p>
                  </text:list-item>
                </text:list>
              </table:table-cell>
            </table:table-row>
            <table:table-row table:style-name="a1191" table:default-cell-style-name="">
              <table:table-cell table:style-name="a1196">
                <text:list text:style-name="a1195">
                  <text:list-item>
                    <text:p text:style-name="a1194" text:class-names="" text:cond-style-name=""><text:span text:style-name="a1192" text:class-names="">Бочка</text:span><text:span text:style-name="a1193" text:class-names=""/></text:p>
                  </text:list-item>
                </text:list>
              </table:table-cell>
              <table:table-cell table:style-name="a1201">
                <text:list text:style-name="a1200">
                  <text:list-item>
                    <text:p text:style-name="a1199" text:class-names="" text:cond-style-name=""><text:span text:style-name="a1197" text:class-names="">Ледяная, невыносимо тяжёлая, огромная.</text:span><text:span text:style-name="a1198" text:class-names=""/></text:p>
                  </text:list-item>
                </text:list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</draw:page>
      <draw:page draw:name="Slide12" draw:style-name="a1202" draw:master-page-name="Master1-Layout2-obj-Заголовок-и-объект" presentation:presentation-page-layout-name="Master1-PPL2" draw:id="Slide-267">
        <draw:custom-shape svg:x="0in" svg:y="0in" svg:width="13.33333in" svg:height="7.5in" draw:id="id144" draw:style-name="a1205" draw:name="Rectangle 7">
          <svg:title/>
          <svg:desc/>
          <text:p text:style-name="a1204" text:class-names="" text:cond-style-name=""><text:span text:style-name="a120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37962in" svg:y="3.64815in" svg:width="3.6in" svg:height="3.5in" draw:id="id145" draw:style-name="a1208" draw:name="Right Triangle 9">
          <svg:title/>
          <svg:desc/>
          <text:p text:style-name="a1207" text:class-names="" text:cond-style-name=""><text:span text:style-name="a1206" text:class-names=""/></text:p>
  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1600 * ?f5"/>
            <draw:equation draw:name="f9" draw:formula="21600 * ?f4"/>
            <draw:equation draw:name="f10" draw:formula="?f8 / ?f6"/>
            <draw:equation draw:name="f11" draw:formula="?f9 / ?f6"/>
            <draw:equation draw:name="f12" draw:formula="?f11 - ?f7"/>
            <draw:equation draw:name="f13" draw:formula="?f10 - ?f7"/>
            <draw:equation draw:name="f14" draw:formula="?f12 / 2"/>
            <draw:equation draw:name="f15" draw:formula="?f13 / 2"/>
            <draw:equation draw:name="f16" draw:formula="?f13 / 12"/>
            <draw:equation draw:name="f17" draw:formula="?f12 * 7"/>
            <draw:equation draw:name="f18" draw:formula="?f13 * 7"/>
            <draw:equation draw:name="f19" draw:formula="?f12 * 11"/>
            <draw:equation draw:name="f20" draw:formula="?f7 + ?f14"/>
            <draw:equation draw:name="f21" draw:formula="?f7 + ?f15"/>
            <draw:equation draw:name="f22" draw:formula="?f17 / 12"/>
            <draw:equation draw:name="f23" draw:formula="?f18 / 12"/>
            <draw:equation draw:name="f24" draw:formula="?f19 / 12"/>
          </draw:enhanced-geometry>
        </draw:custom-shape>
        <draw:custom-shape svg:x="0.70185in" svg:y="0.68162in" svg:width="11.92591in" svg:height="6.13285in" draw:id="id146" draw:style-name="a1211" draw:name="Rectangle 11">
          <svg:title/>
          <svg:desc/>
          <text:p text:style-name="a1210" text:class-names="" text:cond-style-name=""><text:span text:style-name="a12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7" presentation:style-name="a1214" draw:name="Заголовок 1" svg:x="0.87415in" svg:y="0.35184in" svg:width="8.83073in" svg:height="1.77in" presentation:class="title" presentation:placeholder="false">
          <draw:text-box>
            <text:p text:style-name="a1213" text:class-names="" text:cond-style-name=""><text:span text:style-name="a1212" text:class-names="">Словарная работа:</text:span></text:p>
          </draw:text-box>
          <svg:title/>
          <svg:desc/>
        </draw:frame>
        <draw:frame draw:id="id148" presentation:style-name="a1247" draw:name="Объект 2" svg:x="0.80169in" svg:y="1.87064in" svg:width="11.72927in" svg:height="3.06255in" presentation:class="outline" presentation:placeholder="false">
          <draw:text-box>
            <text:list text:style-name="a1243">
              <text:list-item>
                <text:p text:style-name="a1242" text:class-names="" text:cond-style-name=""><text:span text:style-name="a1215" text:class-names=""> </text:span><text:span text:style-name="a1216" text:class-names="">Л…</text:span><text:span text:style-name="a1217" text:class-names="">дяная</text:span><text:span text:style-name="a1218" text:class-names="">, …</text:span><text:span text:style-name="a1219" text:class-names="">дежда</text:span><text:span text:style-name="a1220" text:class-names="">, л…</text:span><text:span text:style-name="a1221" text:class-names="">цо</text:span><text:span text:style-name="a1222" text:class-names="">, м…роз, т…</text:span><text:span text:style-name="a1223" text:class-names="">ж</text:span><text:span text:style-name="a1224" text:class-names="">ё</text:span><text:span text:style-name="a1225" text:class-names="">лая</text:span><text:span text:style-name="a1226" text:class-names="">,        с…бака,<text:s text:c="1"/></text:span><text:span text:style-name="a1227" text:class-names="">пр</text:span><text:span text:style-name="a1228" text:class-names="">…</text:span><text:span text:style-name="a1229" text:class-names="">хожий</text:span><text:span text:style-name="a1230" text:class-names="">, сочу…</text:span><text:span text:style-name="a1231" text:class-names="">ствие</text:span><text:span text:style-name="a1232" text:class-names="">,<text:s text:c="1"/></text:span><text:span text:style-name="a1233" text:class-names="">горес</text:span><text:span text:style-name="a1234" text:class-names="">…</text:span><text:span text:style-name="a1235" text:class-names="">ные</text:span><text:span text:style-name="a1236" text:class-names="">,<text:s text:c="1"/></text:span><text:span text:style-name="a1237" text:class-names="">безучас</text:span><text:span text:style-name="a1238" text:class-names="">…</text:span><text:span text:style-name="a1239" text:class-names="">ные</text:span><text:span text:style-name="a1240" text:class-names="">.</text:span><text:span text:style-name="a1241" text:class-names=""/></text:p>
              </text:list-item>
            </text:list>
            <text:list text:style-name="a1246">
              <text:list-item>
                <text:p text:style-name="a1245" text:class-names="" text:cond-style-name=""><text:span text:style-name="a1244" text:class-names=""/></text:p>
              </text:list-item>
            </text:list>
          </draw:text-box>
          <svg:title/>
          <svg:desc/>
        </draw:frame>
      </draw:page>
      <draw:page draw:name="Slide13" draw:style-name="a1248" draw:master-page-name="Master1-Layout2-obj-Заголовок-и-объект" presentation:presentation-page-layout-name="Master1-PPL2" draw:id="Slide-268">
        <draw:custom-shape svg:x="0in" svg:y="0in" svg:width="13.33333in" svg:height="7.5in" draw:id="id149" draw:style-name="a1251" draw:name="Rectangle 7">
          <svg:title/>
          <svg:desc/>
          <text:p text:style-name="a1250" text:class-names="" text:cond-style-name=""><text:span text:style-name="a124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37962in" svg:y="3.64815in" svg:width="3.6in" svg:height="3.5in" draw:id="id150" draw:style-name="a1254" draw:name="Right Triangle 9">
          <svg:title/>
          <svg:desc/>
          <text:p text:style-name="a1253" text:class-names="" text:cond-style-name=""><text:span text:style-name="a1252" text:class-names=""/></text:p>
  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1600 * ?f5"/>
            <draw:equation draw:name="f9" draw:formula="21600 * ?f4"/>
            <draw:equation draw:name="f10" draw:formula="?f8 / ?f6"/>
            <draw:equation draw:name="f11" draw:formula="?f9 / ?f6"/>
            <draw:equation draw:name="f12" draw:formula="?f11 - ?f7"/>
            <draw:equation draw:name="f13" draw:formula="?f10 - ?f7"/>
            <draw:equation draw:name="f14" draw:formula="?f12 / 2"/>
            <draw:equation draw:name="f15" draw:formula="?f13 / 2"/>
            <draw:equation draw:name="f16" draw:formula="?f13 / 12"/>
            <draw:equation draw:name="f17" draw:formula="?f12 * 7"/>
            <draw:equation draw:name="f18" draw:formula="?f13 * 7"/>
            <draw:equation draw:name="f19" draw:formula="?f12 * 11"/>
            <draw:equation draw:name="f20" draw:formula="?f7 + ?f14"/>
            <draw:equation draw:name="f21" draw:formula="?f7 + ?f15"/>
            <draw:equation draw:name="f22" draw:formula="?f17 / 12"/>
            <draw:equation draw:name="f23" draw:formula="?f18 / 12"/>
            <draw:equation draw:name="f24" draw:formula="?f19 / 12"/>
          </draw:enhanced-geometry>
        </draw:custom-shape>
        <draw:custom-shape svg:x="0.70185in" svg:y="0.68162in" svg:width="11.92591in" svg:height="6.13285in" draw:id="id151" draw:style-name="a1257" draw:name="Rectangle 11">
          <svg:title/>
          <svg:desc/>
          <text:p text:style-name="a1256" text:class-names="" text:cond-style-name=""><text:span text:style-name="a125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52" presentation:style-name="a1260" draw:name="Заголовок 1" svg:x="0.87415in" svg:y="0.35184in" svg:width="8.83073in" svg:height="1.77in" presentation:class="title" presentation:placeholder="false">
          <draw:text-box>
            <text:p text:style-name="a1259" text:class-names="" text:cond-style-name=""><text:span text:style-name="a1258" text:class-names="">Словарная работа:</text:span></text:p>
          </draw:text-box>
          <svg:title/>
          <svg:desc/>
        </draw:frame>
        <draw:frame draw:id="id153" presentation:style-name="a1291" draw:name="Объект 2" svg:x="0.80169in" svg:y="1.87064in" svg:width="11.72927in" svg:height="3.06255in" presentation:class="outline" presentation:placeholder="false">
          <draw:text-box>
            <text:list text:style-name="a1287">
              <text:list-item>
                <text:p text:style-name="a1286" text:class-names="" text:cond-style-name=""><text:span text:style-name="a1261" text:class-names=""> </text:span><text:span text:style-name="a1262" text:class-names="">Л</text:span><text:span text:style-name="a1263" text:class-names="">е</text:span><text:span text:style-name="a1264" text:class-names="">дяная,<text:s text:c="1"/></text:span><text:span text:style-name="a1265" text:class-names="">о</text:span><text:span text:style-name="a1266" text:class-names="">дежда, л</text:span><text:span text:style-name="a1267" text:class-names="">и</text:span><text:span text:style-name="a1268" text:class-names="">цо, м</text:span><text:span text:style-name="a1269" text:class-names="">о</text:span><text:span text:style-name="a1270" text:class-names="">роз, т</text:span><text:span text:style-name="a1271" text:class-names="">я</text:span><text:span text:style-name="a1272" text:class-names="">ж</text:span><text:span text:style-name="a1273" text:class-names="">ё</text:span><text:span text:style-name="a1274" text:class-names="">лая, с</text:span><text:span text:style-name="a1275" text:class-names="">о</text:span><text:span text:style-name="a1276" text:class-names="">бака,    пр</text:span><text:span text:style-name="a1277" text:class-names="">о</text:span><text:span text:style-name="a1278" text:class-names="">хожий, сочу</text:span><text:span text:style-name="a1279" text:class-names="">в</text:span><text:span text:style-name="a1280" text:class-names="">ствие, горес</text:span><text:span text:style-name="a1281" text:class-names="">т</text:span><text:span text:style-name="a1282" text:class-names="">ные, безучас</text:span><text:span text:style-name="a1283" text:class-names="">т</text:span><text:span text:style-name="a1284" text:class-names="">ные.</text:span><text:span text:style-name="a1285" text:class-names=""/></text:p>
              </text:list-item>
            </text:list>
            <text:list text:style-name="a1290">
              <text:list-item>
                <text:p text:style-name="a1289" text:class-names="" text:cond-style-name=""><text:span text:style-name="a1288" text:class-names=""/></text:p>
              </text:list-item>
            </text:list>
          </draw:text-box>
          <svg:title/>
          <svg:desc/>
        </draw:frame>
        <draw:frame draw:id="id155" draw:style-name="a1306" draw:name="TextBox 3" svg:x="0.843in" svg:y="3.52415in" svg:width="11.70773in" svg:height="1.61563in">
          <draw:text-box>
            <text:p text:style-name="a1305" text:class-names="" text:cond-style-name="" text:id="id154"><text:span text:style-name="a1292" text:class-names=""><text:line-break/></text:span><text:span text:style-name="a1293" text:class-names="">Составьте</text:span><text:span text:style-name="a1294" text:class-names=""><text:s text:c="1"/></text:span><text:span text:style-name="a1295" text:class-names="">предложения</text:span><text:span text:style-name="a1296" text:class-names=""><text:s text:c="1"/>с<text:s text:c="1"/></text:span><text:span text:style-name="a1297" text:class-names="">данными</text:span><text:span text:style-name="a1298" text:class-names=""><text:s text:c="1"/></text:span><text:span text:style-name="a1299" text:class-names="">словами</text:span><text:span text:style-name="a1300" text:class-names=""><text:s text:c="1"/></text:span><text:span text:style-name="a1301" text:class-names="">по</text:span><text:span text:style-name="a1302" text:class-names=""><text:s text:c="1"/></text:span><text:span text:style-name="a1303" text:class-names="">вопросам</text:span><text:span text:style-name="a1304" text:class-names="">:</text:span></text:p>
          </draw:text-box>
          <svg:title/>
          <svg:desc/>
        </draw:frame>
        <draw:frame draw:id="id158" draw:style-name="a1337" draw:name="TextBox 4" svg:x="0.92424in" svg:y="5.26768in" svg:width="9.36528in" svg:height="1.17806in">
          <draw:text-box>
            <text:p text:style-name="a1320" text:class-names="" text:cond-style-name="" text:id="id156"><text:span text:style-name="a1307" text:class-names="">1.<text:s text:c="1"/></text:span><text:span text:style-name="a1308" text:class-names="">Что</text:span><text:span text:style-name="a1309" text:class-names=""><text:s text:c="1"/></text:span><text:span text:style-name="a1310" text:class-names="">находится</text:span><text:span text:style-name="a1311" text:class-names=""><text:s text:c="1"/>в<text:s text:c="1"/></text:span><text:span text:style-name="a1312" text:class-names="">санях</text:span><text:span text:style-name="a1313" text:class-names="">?<text:s text:c="1"/></text:span><text:span text:style-name="a1314" text:class-names="">Какая</text:span><text:span text:style-name="a1315" text:class-names=""><text:s text:c="1"/></text:span><text:span text:style-name="a1316" text:class-names="">бочка</text:span><text:span text:style-name="a1317" text:class-names="">? С<text:s text:c="1"/></text:span><text:span text:style-name="a1318" text:class-names="">чем</text:span><text:span text:style-name="a1319" text:class-names="">?</text:span></text:p>
            <text:p text:style-name="a1336" text:class-names="" text:cond-style-name="" text:id="id157"><text:span text:style-name="a1321" text:class-names="">2.<text:s text:c="1"/></text:span><text:span text:style-name="a1322" text:class-names="">Какими</text:span><text:span text:style-name="a1323" text:class-names=""><text:s text:c="1"/></text:span><text:span text:style-name="a1324" text:class-names="">изображены</text:span><text:span text:style-name="a1325" text:class-names=""><text:s text:c="1"/></text:span><text:span text:style-name="a1326" text:class-names="">дети</text:span><text:span text:style-name="a1327" text:class-names="">?<text:s text:c="1"/></text:span><text:span text:style-name="a1328" text:class-names="">Во</text:span><text:span text:style-name="a1329" text:class-names=""><text:s text:c="1"/></text:span><text:span text:style-name="a1330" text:class-names="">что</text:span><text:span text:style-name="a1331" text:class-names=""><text:s text:c="1"/></text:span><text:span text:style-name="a1332" text:class-names="">они</text:span><text:span text:style-name="a1333" text:class-names=""><text:s text:c="1"/></text:span><text:span text:style-name="a1334" text:class-names="">одеты</text:span><text:span text:style-name="a1335" text:class-names="">?</text:span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55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58" smil:attributeName="visibility" smil:to="visible" smil:begin="0.0s" smil:dur="0.00100000004749745s" smil:fill="hold"/>
                </anim:par>
              </anim:par>
            </anim:par>
          </anim:seq>
        </anim:par>
      </draw:page>
      <draw:page draw:name="Slide14" draw:style-name="a1338" draw:master-page-name="Master1-Layout2-obj-Заголовок-и-объект" presentation:presentation-page-layout-name="Master1-PPL2" draw:id="Slide-269">
        <draw:custom-shape svg:x="0in" svg:y="0in" svg:width="13.33333in" svg:height="7.5in" draw:id="id159" draw:style-name="a1341" draw:name="Rectangle 7">
          <svg:title/>
          <svg:desc/>
          <text:p text:style-name="a1340" text:class-names="" text:cond-style-name=""><text:span text:style-name="a133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37962in" svg:y="3.64815in" svg:width="3.6in" svg:height="3.5in" draw:id="id160" draw:style-name="a1344" draw:name="Right Triangle 9">
          <svg:title/>
          <svg:desc/>
          <text:p text:style-name="a1343" text:class-names="" text:cond-style-name=""><text:span text:style-name="a1342" text:class-names=""/></text:p>
  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1600 * ?f5"/>
            <draw:equation draw:name="f9" draw:formula="21600 * ?f4"/>
            <draw:equation draw:name="f10" draw:formula="?f8 / ?f6"/>
            <draw:equation draw:name="f11" draw:formula="?f9 / ?f6"/>
            <draw:equation draw:name="f12" draw:formula="?f11 - ?f7"/>
            <draw:equation draw:name="f13" draw:formula="?f10 - ?f7"/>
            <draw:equation draw:name="f14" draw:formula="?f12 / 2"/>
            <draw:equation draw:name="f15" draw:formula="?f13 / 2"/>
            <draw:equation draw:name="f16" draw:formula="?f13 / 12"/>
            <draw:equation draw:name="f17" draw:formula="?f12 * 7"/>
            <draw:equation draw:name="f18" draw:formula="?f13 * 7"/>
            <draw:equation draw:name="f19" draw:formula="?f12 * 11"/>
            <draw:equation draw:name="f20" draw:formula="?f7 + ?f14"/>
            <draw:equation draw:name="f21" draw:formula="?f7 + ?f15"/>
            <draw:equation draw:name="f22" draw:formula="?f17 / 12"/>
            <draw:equation draw:name="f23" draw:formula="?f18 / 12"/>
            <draw:equation draw:name="f24" draw:formula="?f19 / 12"/>
          </draw:enhanced-geometry>
        </draw:custom-shape>
        <draw:custom-shape svg:x="0.70185in" svg:y="0.68162in" svg:width="11.92591in" svg:height="6.13285in" draw:id="id161" draw:style-name="a1347" draw:name="Rectangle 11">
          <svg:title/>
          <svg:desc/>
          <text:p text:style-name="a1346" text:class-names="" text:cond-style-name=""><text:span text:style-name="a134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62" presentation:style-name="a1351" draw:name="Заголовок 1" svg:x="0.87415in" svg:y="0.35184in" svg:width="8.83073in" svg:height="1.77in" presentation:class="title" presentation:placeholder="false">
          <draw:text-box>
            <text:p text:style-name="a1350" text:class-names="" text:cond-style-name=""><text:span text:style-name="a1348" text:class-names="">Словарная работа</text:span><text:span text:style-name="a1349" text:class-names="">:</text:span></text:p>
          </draw:text-box>
          <svg:title/>
          <svg:desc/>
        </draw:frame>
        <draw:frame draw:id="id163" presentation:style-name="a1382" draw:name="Объект 2" svg:x="0.80169in" svg:y="1.87064in" svg:width="11.72927in" svg:height="3.06255in" presentation:class="outline" presentation:placeholder="false">
          <draw:text-box>
            <text:list text:style-name="a1378">
              <text:list-item>
                <text:p text:style-name="a1377" text:class-names="" text:cond-style-name=""><text:span text:style-name="a1352" text:class-names=""> </text:span><text:span text:style-name="a1353" text:class-names="">Л</text:span><text:span text:style-name="a1354" text:class-names="">е</text:span><text:span text:style-name="a1355" text:class-names="">дяная,<text:s text:c="1"/></text:span><text:span text:style-name="a1356" text:class-names="">о</text:span><text:span text:style-name="a1357" text:class-names="">дежда, л</text:span><text:span text:style-name="a1358" text:class-names="">и</text:span><text:span text:style-name="a1359" text:class-names="">цо, м</text:span><text:span text:style-name="a1360" text:class-names="">о</text:span><text:span text:style-name="a1361" text:class-names="">роз, т</text:span><text:span text:style-name="a1362" text:class-names="">я</text:span><text:span text:style-name="a1363" text:class-names="">ж</text:span><text:span text:style-name="a1364" text:class-names="">ё</text:span><text:span text:style-name="a1365" text:class-names="">лая, с</text:span><text:span text:style-name="a1366" text:class-names="">о</text:span><text:span text:style-name="a1367" text:class-names="">бака,    пр</text:span><text:span text:style-name="a1368" text:class-names="">о</text:span><text:span text:style-name="a1369" text:class-names="">хожий, сочу</text:span><text:span text:style-name="a1370" text:class-names="">в</text:span><text:span text:style-name="a1371" text:class-names="">ствие, горес</text:span><text:span text:style-name="a1372" text:class-names="">т</text:span><text:span text:style-name="a1373" text:class-names="">ные, безучас</text:span><text:span text:style-name="a1374" text:class-names="">т</text:span><text:span text:style-name="a1375" text:class-names="">ные.</text:span><text:span text:style-name="a1376" text:class-names=""/></text:p>
              </text:list-item>
            </text:list>
            <text:list text:style-name="a1381">
              <text:list-item>
                <text:p text:style-name="a1380" text:class-names="" text:cond-style-name=""><text:span text:style-name="a1379" text:class-names=""/></text:p>
              </text:list-item>
            </text:list>
          </draw:text-box>
          <svg:title/>
          <svg:desc/>
        </draw:frame>
        <draw:frame draw:id="id165" draw:style-name="a1397" draw:name="TextBox 3" svg:x="0.843in" svg:y="3.52415in" svg:width="11.70773in" svg:height="1.61563in">
          <draw:text-box>
            <text:p text:style-name="a1396" text:class-names="" text:cond-style-name="" text:id="id164"><text:span text:style-name="a1383" text:class-names=""><text:line-break/></text:span><text:span text:style-name="a1384" text:class-names="">Составьте</text:span><text:span text:style-name="a1385" text:class-names=""><text:s text:c="1"/></text:span><text:span text:style-name="a1386" text:class-names="">предложения</text:span><text:span text:style-name="a1387" text:class-names=""><text:s text:c="1"/>с<text:s text:c="1"/></text:span><text:span text:style-name="a1388" text:class-names="">данными</text:span><text:span text:style-name="a1389" text:class-names=""><text:s text:c="1"/></text:span><text:span text:style-name="a1390" text:class-names="">словами</text:span><text:span text:style-name="a1391" text:class-names=""><text:s text:c="1"/></text:span><text:span text:style-name="a1392" text:class-names="">по</text:span><text:span text:style-name="a1393" text:class-names=""><text:s text:c="1"/></text:span><text:span text:style-name="a1394" text:class-names="">вопросам</text:span><text:span text:style-name="a1395" text:class-names="">:</text:span></text:p>
          </draw:text-box>
          <svg:title/>
          <svg:desc/>
        </draw:frame>
        <draw:frame draw:id="id169" draw:style-name="a1420" draw:name="TextBox 4" svg:x="0.92424in" svg:y="5.26768in" svg:width="9.36528in" svg:height="1.7166in">
          <draw:text-box>
            <text:p text:style-name="a1406" text:class-names="" text:cond-style-name="" text:id="id166"><text:span text:style-name="a1398" text:class-names="">3.<text:s text:c="1"/></text:span><text:span text:style-name="a1399" text:class-names="">Какие</text:span><text:span text:style-name="a1400" text:class-names=""><text:s text:c="1"/></text:span><text:span text:style-name="a1401" text:class-names="">лица</text:span><text:span text:style-name="a1402" text:class-names=""><text:s text:c="1"/>у<text:s text:c="1"/></text:span><text:span text:style-name="a1403" text:class-names="">детей</text:span><text:span text:style-name="a1404" text:class-names="">?</text:span><text:span text:style-name="a1405" text:class-names=""/></text:p>
            <text:p text:style-name="a1417" text:class-names="" text:cond-style-name="" text:id="id167"><text:span text:style-name="a1407" text:class-names="">4.<text:s text:c="1"/></text:span><text:span text:style-name="a1408" text:class-names="">Кто</text:span><text:span text:style-name="a1409" text:class-names=""><text:s text:c="1"/></text:span><text:span text:style-name="a1410" text:class-names="">решил</text:span><text:span text:style-name="a1411" text:class-names=""><text:s text:c="1"/></text:span><text:span text:style-name="a1412" text:class-names="">помочь</text:span><text:span text:style-name="a1413" text:class-names=""><text:s text:c="1"/></text:span><text:span text:style-name="a1414" text:class-names="">ребятам</text:span><text:span text:style-name="a1415" text:class-names="">?</text:span><text:span text:style-name="a1416" text:class-names=""/></text:p>
            <text:p text:style-name="a1419" text:class-names="" text:cond-style-name="" text:id="id168"><text:span text:style-name="a1418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65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69" smil:attributeName="visibility" smil:to="visible" smil:begin="0.0s" smil:dur="0.00100000004749745s" smil:fill="hold"/>
                </anim:par>
              </anim:par>
            </anim:par>
          </anim:seq>
        </anim:par>
      </draw:page>
      <draw:page draw:name="Slide15" draw:style-name="a1421" draw:master-page-name="Master1-Layout2-obj-Заголовок-и-объект" presentation:presentation-page-layout-name="Master1-PPL2" draw:id="Slide-270">
        <draw:custom-shape svg:x="0in" svg:y="0in" svg:width="13.33333in" svg:height="7.5in" draw:id="id170" draw:style-name="a1424" draw:name="Rectangle 7">
          <svg:title/>
          <svg:desc/>
          <text:p text:style-name="a1423" text:class-names="" text:cond-style-name=""><text:span text:style-name="a142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37962in" svg:y="3.64815in" svg:width="3.6in" svg:height="3.5in" draw:id="id171" draw:style-name="a1427" draw:name="Right Triangle 9">
          <svg:title/>
          <svg:desc/>
          <text:p text:style-name="a1426" text:class-names="" text:cond-style-name=""><text:span text:style-name="a1425" text:class-names=""/></text:p>
  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1600 * ?f5"/>
            <draw:equation draw:name="f9" draw:formula="21600 * ?f4"/>
            <draw:equation draw:name="f10" draw:formula="?f8 / ?f6"/>
            <draw:equation draw:name="f11" draw:formula="?f9 / ?f6"/>
            <draw:equation draw:name="f12" draw:formula="?f11 - ?f7"/>
            <draw:equation draw:name="f13" draw:formula="?f10 - ?f7"/>
            <draw:equation draw:name="f14" draw:formula="?f12 / 2"/>
            <draw:equation draw:name="f15" draw:formula="?f13 / 2"/>
            <draw:equation draw:name="f16" draw:formula="?f13 / 12"/>
            <draw:equation draw:name="f17" draw:formula="?f12 * 7"/>
            <draw:equation draw:name="f18" draw:formula="?f13 * 7"/>
            <draw:equation draw:name="f19" draw:formula="?f12 * 11"/>
            <draw:equation draw:name="f20" draw:formula="?f7 + ?f14"/>
            <draw:equation draw:name="f21" draw:formula="?f7 + ?f15"/>
            <draw:equation draw:name="f22" draw:formula="?f17 / 12"/>
            <draw:equation draw:name="f23" draw:formula="?f18 / 12"/>
            <draw:equation draw:name="f24" draw:formula="?f19 / 12"/>
          </draw:enhanced-geometry>
        </draw:custom-shape>
        <draw:custom-shape svg:x="0.70185in" svg:y="0.68162in" svg:width="11.92591in" svg:height="6.13285in" draw:id="id172" draw:style-name="a1430" draw:name="Rectangle 11">
          <svg:title/>
          <svg:desc/>
          <text:p text:style-name="a1429" text:class-names="" text:cond-style-name=""><text:span text:style-name="a142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73" presentation:style-name="a1433" draw:name="Заголовок 1" svg:x="0.87415in" svg:y="0.35184in" svg:width="8.83073in" svg:height="1.77in" presentation:class="title" presentation:placeholder="false">
          <draw:text-box>
            <text:p text:style-name="a1432" text:class-names="" text:cond-style-name=""><text:span text:style-name="a1431" text:class-names="">Словарная работа:</text:span></text:p>
          </draw:text-box>
          <svg:title/>
          <svg:desc/>
        </draw:frame>
        <draw:frame draw:id="id174" presentation:style-name="a1464" draw:name="Объект 2" svg:x="0.80169in" svg:y="1.87064in" svg:width="11.72927in" svg:height="3.06255in" presentation:class="outline" presentation:placeholder="false">
          <draw:text-box>
            <text:list text:style-name="a1460">
              <text:list-item>
                <text:p text:style-name="a1459" text:class-names="" text:cond-style-name=""><text:span text:style-name="a1434" text:class-names=""> </text:span><text:span text:style-name="a1435" text:class-names="">Л</text:span><text:span text:style-name="a1436" text:class-names="">е</text:span><text:span text:style-name="a1437" text:class-names="">дяная,<text:s text:c="1"/></text:span><text:span text:style-name="a1438" text:class-names="">о</text:span><text:span text:style-name="a1439" text:class-names="">дежда, л</text:span><text:span text:style-name="a1440" text:class-names="">и</text:span><text:span text:style-name="a1441" text:class-names="">цо, м</text:span><text:span text:style-name="a1442" text:class-names="">о</text:span><text:span text:style-name="a1443" text:class-names="">роз, т</text:span><text:span text:style-name="a1444" text:class-names="">я</text:span><text:span text:style-name="a1445" text:class-names="">ж</text:span><text:span text:style-name="a1446" text:class-names="">ё</text:span><text:span text:style-name="a1447" text:class-names="">лая, с</text:span><text:span text:style-name="a1448" text:class-names="">о</text:span><text:span text:style-name="a1449" text:class-names="">бака,    пр</text:span><text:span text:style-name="a1450" text:class-names="">о</text:span><text:span text:style-name="a1451" text:class-names="">хожий, сочу</text:span><text:span text:style-name="a1452" text:class-names="">в</text:span><text:span text:style-name="a1453" text:class-names="">ствие, горес</text:span><text:span text:style-name="a1454" text:class-names="">т</text:span><text:span text:style-name="a1455" text:class-names="">ные, безучас</text:span><text:span text:style-name="a1456" text:class-names="">т</text:span><text:span text:style-name="a1457" text:class-names="">ные.</text:span><text:span text:style-name="a1458" text:class-names=""/></text:p>
              </text:list-item>
            </text:list>
            <text:list text:style-name="a1463">
              <text:list-item>
                <text:p text:style-name="a1462" text:class-names="" text:cond-style-name=""><text:span text:style-name="a1461" text:class-names=""/></text:p>
              </text:list-item>
            </text:list>
          </draw:text-box>
          <svg:title/>
          <svg:desc/>
        </draw:frame>
        <draw:frame draw:id="id176" draw:style-name="a1479" draw:name="TextBox 3" svg:x="0.92754in" svg:y="3.64493in" svg:width="11.70773in" svg:height="1.61563in">
          <draw:text-box>
            <text:p text:style-name="a1478" text:class-names="" text:cond-style-name="" text:id="id175"><text:span text:style-name="a1465" text:class-names=""><text:line-break/></text:span><text:span text:style-name="a1466" text:class-names="">Составьте</text:span><text:span text:style-name="a1467" text:class-names=""><text:s text:c="1"/></text:span><text:span text:style-name="a1468" text:class-names="">предложения</text:span><text:span text:style-name="a1469" text:class-names=""><text:s text:c="1"/>с<text:s text:c="1"/></text:span><text:span text:style-name="a1470" text:class-names="">данными</text:span><text:span text:style-name="a1471" text:class-names=""><text:s text:c="1"/></text:span><text:span text:style-name="a1472" text:class-names="">словами</text:span><text:span text:style-name="a1473" text:class-names=""><text:s text:c="1"/></text:span><text:span text:style-name="a1474" text:class-names="">по</text:span><text:span text:style-name="a1475" text:class-names=""><text:s text:c="1"/></text:span><text:span text:style-name="a1476" text:class-names="">вопросам</text:span><text:span text:style-name="a1477" text:class-names="">:</text:span></text:p>
          </draw:text-box>
          <svg:title/>
          <svg:desc/>
        </draw:frame>
        <draw:frame draw:id="id180" draw:style-name="a1510" draw:name="TextBox 4" svg:x="0.8397in" svg:y="5.1469in" svg:width="10.23485in" svg:height="2.20465in">
          <draw:text-box>
            <text:p text:style-name="a1494" text:class-names="" text:cond-style-name="" text:id="id177"><text:span text:style-name="a1480" text:class-names="">5.<text:s text:c="1"/></text:span><text:span text:style-name="a1481" text:class-names="">Какие</text:span><text:span text:style-name="a1482" text:class-names=""><text:s text:c="1"/></text:span><text:span text:style-name="a1483" text:class-names="">цвета</text:span><text:span text:style-name="a1484" text:class-names=""><text:s text:c="1"/></text:span><text:span text:style-name="a1485" text:class-names="">использует</text:span><text:span text:style-name="a1486" text:class-names=""><text:s text:c="1"/>в  </text:span><text:span text:style-name="a1487" text:class-names="">картине</text:span><text:span text:style-name="a1488" text:class-names=""><text:s text:c="1"/></text:span><text:span text:style-name="a1489" text:class-names="">художник</text:span><text:span text:style-name="a1490" text:class-names="">?<text:s text:c="1"/></text:span><text:span text:style-name="a1491" text:class-names="">Зачем</text:span><text:span text:style-name="a1492" text:class-names="">?</text:span><text:span text:style-name="a1493" text:class-names=""/></text:p>
            <text:p text:style-name="a1507" text:class-names="" text:cond-style-name="" text:id="id178"><text:span text:style-name="a1495" text:class-names="">4.<text:s text:c="1"/></text:span><text:span text:style-name="a1496" text:class-names="">Какие</text:span><text:span text:style-name="a1497" text:class-names=""><text:s text:c="1"/></text:span><text:span text:style-name="a1498" text:class-names="">мысли</text:span><text:span text:style-name="a1499" text:class-names=""><text:s text:c="1"/>и<text:s text:c="1"/></text:span><text:span text:style-name="a1500" text:class-names="">чувства</text:span><text:span text:style-name="a1501" text:class-names=""><text:s text:c="1"/></text:span><text:span text:style-name="a1502" text:class-names="">вызывает</text:span><text:span text:style-name="a1503" text:class-names=""><text:s text:c="1"/></text:span><text:span text:style-name="a1504" text:class-names="">произведение</text:span><text:span text:style-name="a1505" text:class-names="">?</text:span><text:span text:style-name="a1506" text:class-names=""/></text:p>
            <text:p text:style-name="a1509" text:class-names="" text:cond-style-name="" text:id="id179"><text:span text:style-name="a1508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76" smil:attributeName="visibility" smil:to="visible" smil:begin="0.0s" smil:dur="0.00100000004749745s" smil:fill="hold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presentation:group-id="0" smil:begin="0.0s" smil:fill="hold">
                  <anim:set smil:targetElement="id180" smil:attributeName="visibility" smil:to="visible" smil:begin="0.0s" smil:dur="0.00100000004749745s" smil:fill="hold"/>
                </anim:par>
              </anim:par>
            </anim:par>
          </anim:seq>
        </anim:par>
      </draw:page>
      <draw:page draw:name="Slide16" draw:style-name="a1511" draw:master-page-name="Master1-Layout2-obj-Заголовок-и-объект" presentation:presentation-page-layout-name="Master1-PPL2" draw:id="Slide-271">
        <draw:custom-shape svg:x="0in" svg:y="0in" svg:width="13.33333in" svg:height="7.5in" draw:id="id181" draw:style-name="a1514" draw:name="Rectangle 7">
          <svg:title/>
          <svg:desc/>
          <text:p text:style-name="a1513" text:class-names="" text:cond-style-name=""><text:span text:style-name="a15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37962in" svg:y="3.64815in" svg:width="3.6in" svg:height="3.5in" draw:id="id182" draw:style-name="a1517" draw:name="Right Triangle 9">
          <svg:title/>
          <svg:desc/>
          <text:p text:style-name="a1516" text:class-names="" text:cond-style-name=""><text:span text:style-name="a1515" text:class-names=""/></text:p>
  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1600 * ?f5"/>
            <draw:equation draw:name="f9" draw:formula="21600 * ?f4"/>
            <draw:equation draw:name="f10" draw:formula="?f8 / ?f6"/>
            <draw:equation draw:name="f11" draw:formula="?f9 / ?f6"/>
            <draw:equation draw:name="f12" draw:formula="?f11 - ?f7"/>
            <draw:equation draw:name="f13" draw:formula="?f10 - ?f7"/>
            <draw:equation draw:name="f14" draw:formula="?f12 / 2"/>
            <draw:equation draw:name="f15" draw:formula="?f13 / 2"/>
            <draw:equation draw:name="f16" draw:formula="?f13 / 12"/>
            <draw:equation draw:name="f17" draw:formula="?f12 * 7"/>
            <draw:equation draw:name="f18" draw:formula="?f13 * 7"/>
            <draw:equation draw:name="f19" draw:formula="?f12 * 11"/>
            <draw:equation draw:name="f20" draw:formula="?f7 + ?f14"/>
            <draw:equation draw:name="f21" draw:formula="?f7 + ?f15"/>
            <draw:equation draw:name="f22" draw:formula="?f17 / 12"/>
            <draw:equation draw:name="f23" draw:formula="?f18 / 12"/>
            <draw:equation draw:name="f24" draw:formula="?f19 / 12"/>
          </draw:enhanced-geometry>
        </draw:custom-shape>
        <draw:custom-shape svg:x="0.70185in" svg:y="0.68162in" svg:width="11.92591in" svg:height="6.13285in" draw:id="id183" draw:style-name="a1520" draw:name="Rectangle 11">
          <svg:title/>
          <svg:desc/>
          <text:p text:style-name="a1519" text:class-names="" text:cond-style-name=""><text:span text:style-name="a151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84" presentation:style-name="a1523" draw:name="Заголовок 1" svg:x="1.0557in" svg:y="1.29991in" svg:width="3.38874in" svg:height="4.90018in" presentation:class="title" presentation:placeholder="false">
          <draw:text-box>
            <text:p text:style-name="a1522" text:class-names="" text:cond-style-name=""><text:span text:style-name="a1521" text:class-names="">План сочинения:</text:span></text:p>
          </draw:text-box>
          <svg:title/>
          <svg:desc/>
        </draw:frame>
        <draw:connector draw:type="line" svg:x1="5.09in" svg:y1="2.02632in" svg:x2="5.09in" svg:y2="5.56579in" draw:id="id185" draw:style-name="a1524" draw:name="Straight Connector 13">
          <svg:title/>
          <svg:desc/>
        </draw:connector>
        <draw:frame draw:id="id186" presentation:style-name="a1537" draw:name="Объект 2" svg:x="5.74722in" svg:y="1.80323in" svg:width="5.1431in" svg:height="3.89355in" presentation:class="outline" presentation:placeholder="false">
          <draw:text-box>
            <text:list text:style-name="a1527">
              <text:list-item>
                <text:p text:style-name="a1526" text:class-names="" text:cond-style-name=""><text:span text:style-name="a1525" text:class-names=""> Тройка. </text:span></text:p>
              </text:list-item>
            </text:list>
            <text:list text:style-name="a1530">
              <text:list-item>
                <text:p text:style-name="a1529" text:class-names="" text:cond-style-name=""><text:span text:style-name="a1528" text:class-names=""> Крик души.</text:span></text:p>
              </text:list-item>
            </text:list>
            <text:list text:style-name="a1533">
              <text:list-item>
                <text:p text:style-name="a1532" text:class-names="" text:cond-style-name=""><text:span text:style-name="a1531" text:class-names="">Зимний вечер. </text:span></text:p>
              </text:list-item>
            </text:list>
            <text:list text:style-name="a1536">
              <text:list-item>
                <text:p text:style-name="a1535" text:class-names="" text:cond-style-name=""><text:span text:style-name="a1534" text:class-names=""/></text:p>
              </text:list-item>
            </text:list>
          </draw:text-box>
          <svg:title/>
          <svg:desc/>
        </draw:frame>
      </draw:page>
      <draw:page draw:name="Slide18" draw:style-name="a1538" draw:master-page-name="Master1-Layout2-obj-Заголовок-и-объект" presentation:presentation-page-layout-name="Master1-PPL2" draw:id="Slide-273">
        <draw:custom-shape svg:x="0.00167in" svg:y="0in" svg:width="13.33in" svg:height="7.5in" draw:id="id187" draw:style-name="a1541" draw:name="Rectangle 8">
          <svg:title/>
          <svg:desc/>
          <text:p text:style-name="a1540" text:class-names="" text:cond-style-name=""><text:span text:style-name="a153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88" presentation:style-name="a1542" draw:name="Объект 3" svg:x="0.00002in" svg:y="0.0014in" svg:width="13.33331in" svg:height="7.4986in" style:rel-width="scale" style:rel-height="scale" presentation:class="graphic" presentation:placeholder="false">
          <draw:image xlink:href="media/image2.jpe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Титульный слайд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Заголовок и объект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Заголовок раздела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Два объекта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Сравнение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Только заголовок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Пустой слайд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Объект с подписью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Рисунок с подписью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Заголовок и вертикальный текст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Вертикальный заголовок и текст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style style:family="table-cell" style:name="a335">
      <style:table-cell-properties fo:background-color="#e7eaed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340">
      <style:table-cell-properties fo:background-color="#156082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336">
      <style:table-cell-properties/>
    </style:style>
    <style:style style:family="table-cell" style:name="a341">
      <style:table-cell-properties fo:background-color="#156082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337">
      <style:table-cell-properties fo:background-color="#ccd2d8"/>
    </style:style>
    <style:style style:family="graphic" style:name="Graphics"/>
    <style:style style:family="table-cell" style:name="a342">
      <style:table-cell-properties fo:background-color="#15608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338">
      <style:table-cell-properties/>
    </style:style>
    <style:style style:family="table-cell" style:name="a343">
      <style:table-cell-properties fo:background-color="#15608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339">
      <style:table-cell-properties fo:background-color="#ccd2d8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gradient draw:name="a350" draw:style="linear" draw:angle="200" draw:start-color="#000000" draw:end-color="#104862" draw:start-intensity="100%" draw:end-intensity="100%"/>
    <draw:gradient draw:name="a362" draw:style="linear" draw:angle="1600" draw:start-color="#104862" draw:end-color="#000000" draw:start-intensity="0%" draw:end-intensity="73%"/>
    <draw:gradient draw:name="a358" draw:style="linear" draw:angle="2300" draw:start-color="#104862" draw:end-color="#000000" draw:start-intensity="0%" draw:end-intensity="41%"/>
    <draw:gradient draw:name="a401" draw:style="linear" draw:angle="3200" draw:start-color="#156082" draw:end-color="#000000" draw:start-intensity="29%" draw:end-intensity="30%"/>
    <draw:gradient draw:name="a393" draw:style="linear" draw:angle="400" draw:start-color="#000000" draw:end-color="#104862" draw:start-intensity="100%" draw:end-intensity="100%"/>
    <draw:gradient draw:name="a370" draw:style="linear" draw:angle="2100" draw:start-color="#156082" draw:end-color="#46b1e1" draw:start-intensity="26%" draw:end-intensity="0%"/>
    <draw:gradient draw:name="a354" draw:style="linear" draw:angle="3100" draw:start-color="#0b3041" draw:end-color="#156082" draw:start-intensity="83%" draw:end-intensity="0%"/>
    <draw:gradient draw:name="a366" draw:style="linear" draw:angle="2200" draw:start-color="#104862" draw:end-color="#000000" draw:start-intensity="0%" draw:end-intensity="27%"/>
    <draw:gradient draw:name="a405" draw:style="linear" draw:angle="3200" draw:start-color="#000000" draw:end-color="#156082" draw:start-intensity="0%" draw:end-intensity="11%"/>
    <draw:gradient draw:name="a385" draw:style="linear" draw:angle="2300" draw:start-color="#104862" draw:end-color="#000000" draw:start-intensity="50%" draw:end-intensity="34%"/>
    <draw:gradient draw:name="a397" draw:style="linear" draw:angle="600" draw:start-color="#000000" draw:end-color="#156082" draw:start-intensity="0%" draw:end-intensity="0%"/>
    <table:table-template table:name="{5C22544A-7EE6-4342-B048-85BDC9FD1C3A}">
      <table:first-row table:style-name="a340" table:paragraph-style-name=""/>
      <table:last-row table:style-name="a341" table:paragraph-style-name=""/>
      <table:first-column table:style-name="a342" table:paragraph-style-name=""/>
      <table:last-column table:style-name="a343" table:paragraph-style-name=""/>
      <table:body table:style-name="a335" table:paragraph-style-name=""/>
      <table:even-rows table:style-name="a338" table:paragraph-style-name=""/>
      <table:odd-rows table:style-name="a339" table:paragraph-style-name=""/>
      <table:even-columns table:style-name="a336" table:paragraph-style-name=""/>
      <table:odd-columns table:style-name="a337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drawing-page" style:name="a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44444in" style:font-size-asian="0.44444in" style:font-size-complex="0.444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44444in" style:font-size-asian="0.44444in" style:font-size-complex="0.44444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7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resentation" style:name="a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9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2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style:font-family-asian="" style:font-family-complex="" fo:font-size="0.16667in" style:font-size-asian="0.16667in" style:font-size-complex="0.16667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1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21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11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8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9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8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45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18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132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68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00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6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2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Тема-Office" style:page-layout-name="pageLayout1" draw:style-name="a0">
      <draw:frame draw:id="id0" presentation:style-name="a3" draw:name="Заголовок 1" svg:x="0.91667in" svg:y="0.39931in" svg:width="11.5in" svg:height="1.44965in" presentation:class="title" presentation:placeholder="false">
        <draw:text-box>
          <text:p text:style-name="a2" text:class-names="" text:cond-style-name=""><text:span text:style-name="a1" text:class-names="">Образец заголовка</text:span></text:p>
        </draw:text-box>
        <svg:title/>
        <svg:desc/>
      </draw:frame>
      <draw:frame draw:id="id1" presentation:style-name="a19" draw:name="Текст 2" svg:x="0.91667in" svg:y="1.99653in" svg:width="11.5in" svg:height="4.75868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Образец текста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Второй уровень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Третий уровень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Четвертый уровень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Пятый уровень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Дата 3" svg:x="0.91667in" svg:y="6.95139in" svg:width="3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23.11.2025</text:date></text:span></text:p>
        </draw:text-box>
        <svg:title/>
        <svg:desc/>
      </draw:frame>
      <draw:frame draw:id="id3" presentation:style-name="a26" draw:name="Нижний колонтитул 4" svg:x="4.41667in" svg:y="6.95139in" svg:width="4.5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Номер слайда 5" svg:x="9.41667in" svg:y="6.95139in" svg:width="3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</style:master-page>
    <style:master-page style:name="Master1-Layout1-title-Титульный-слайд" style:page-layout-name="pageLayout1" draw:style-name="a30">
      <draw:frame draw:id="id5" presentation:style-name="a33" draw:name="Заголовок 1" svg:x="1.66667in" svg:y="1.22743in" svg:width="10in" svg:height="2.61111in" presentation:class="title" presentation:placeholder="false">
        <draw:text-box>
          <text:p text:style-name="a32" text:class-names="" text:cond-style-name=""><text:span text:style-name="a31" text:class-names="">Образец заголовка</text:span></text:p>
        </draw:text-box>
        <svg:title/>
        <svg:desc/>
      </draw:frame>
      <draw:frame draw:id="id6" presentation:style-name="a36" draw:name="Подзаголовок 2" svg:x="1.66667in" svg:y="3.93924in" svg:width="10in" svg:height="1.81076in" presentation:class="subtitle" presentation:placeholder="false">
        <draw:text-box>
          <text:p text:style-name="a35" text:class-names="" text:cond-style-name=""><text:span text:style-name="a34" text:class-names="">Образец подзаголовка</text:span></text:p>
        </draw:text-box>
        <svg:title/>
        <svg:desc/>
      </draw:frame>
      <draw:frame draw:id="id7" presentation:style-name="a40" draw:name="Дата 3" svg:x="0.91667in" svg:y="6.95139in" svg:width="3in" svg:height="0.39931in" presentation:class="date-time" presentation:placeholder="false">
        <draw:text-box>
          <text:p text:style-name="a39" text:class-names="" text:cond-style-name=""><text:span text:style-name="a37" text:class-names=""><text:date text:fixed="false" style:data-style-name="a38">23.11.2025</text:date></text:span></text:p>
        </draw:text-box>
        <svg:title/>
        <svg:desc/>
      </draw:frame>
      <draw:frame draw:id="id8" presentation:style-name="a43" draw:name="Нижний колонтитул 4" svg:x="4.41667in" svg:y="6.95139in" svg:width="4.5in" svg:height="0.39931in" presentation:class="footer" presentation:placeholder="false">
        <draw:text-box>
          <text:p text:style-name="a42" text:class-names="" text:cond-style-name=""><text:span text:style-name="a41" text:class-names=""/></text:p>
        </draw:text-box>
        <svg:title/>
        <svg:desc/>
      </draw:frame>
      <draw:frame draw:id="id9" presentation:style-name="a46" draw:name="Номер слайда 5" svg:x="9.41667in" svg:y="6.95139in" svg:width="3in" svg:height="0.39931in" presentation:class="page-number" presentation:placeholder="false">
        <draw:text-box>
          <text:p text:style-name="a45" text:class-names="" text:cond-style-name=""><text:span text:style-name="a44" text:class-names=""><text:page-number style:num-format="1" text:fixed="false"/></text:span></text:p>
        </draw:text-box>
        <svg:title/>
        <svg:desc/>
      </draw:frame>
    </style:master-page>
    <style:master-page style:name="Master1-Layout2-obj-Заголовок-и-объект" style:page-layout-name="pageLayout1" draw:style-name="a47">
      <draw:frame draw:id="id10" presentation:style-name="a50" draw:name="Заголовок 1" svg:x="0.91667in" svg:y="0.39931in" svg:width="11.5in" svg:height="1.44965in" presentation:class="title" presentation:placeholder="false">
        <draw:text-box>
          <text:p text:style-name="a49" text:class-names="" text:cond-style-name=""><text:span text:style-name="a48" text:class-names="">Образец заголовка</text:span></text:p>
        </draw:text-box>
        <svg:title/>
        <svg:desc/>
      </draw:frame>
      <draw:frame draw:id="id11" presentation:style-name="a66" draw:name="Объект 2" svg:x="0.91667in" svg:y="1.99653in" svg:width="11.5in" svg:height="4.75868in" presentation:class="object" presentation:placeholder="false">
        <draw:text-box>
          <text:list text:style-name="a53">
            <text:list-item>
              <text:p text:style-name="a52" text:class-names="" text:cond-style-name=""><text:span text:style-name="a51" text:class-names="">Образец текста</text:span></text:p>
            </text:list-item>
          </text:list>
          <text:list text:style-name="a56">
            <text:list-item>
              <text:list text:style-name="a56">
                <text:list-item>
                  <text:p text:style-name="a55" text:class-names="" text:cond-style-name=""><text:span text:style-name="a54" text:class-names="">Второй уровень</text:span></text:p>
                </text:list-item>
              </text:list>
            </text:list-item>
          </text:list>
          <text:list text:style-name="a59">
            <text:list-item>
              <text:list text:style-name="a59">
                <text:list-item>
                  <text:list text:style-name="a59">
                    <text:list-item>
                      <text:p text:style-name="a58" text:class-names="" text:cond-style-name=""><text:span text:style-name="a57" text:class-names="">Третий уровень</text:span></text:p>
                    </text:list-item>
                  </text:list>
                </text:list-item>
              </text:list>
            </text:list-item>
          </text:list>
          <text:list text:style-name="a62">
            <text:list-item>
              <text:list text:style-name="a62">
                <text:list-item>
                  <text:list text:style-name="a62">
                    <text:list-item>
                      <text:list text:style-name="a62">
                        <text:list-item>
                          <text:p text:style-name="a61" text:class-names="" text:cond-style-name=""><text:span text:style-name="a60" text:class-names="">Четвертый уровень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5">
            <text:list-item>
              <text:list text:style-name="a65">
                <text:list-item>
                  <text:list text:style-name="a65">
                    <text:list-item>
                      <text:list text:style-name="a65">
                        <text:list-item>
                          <text:list text:style-name="a65">
                            <text:list-item>
                              <text:p text:style-name="a64" text:class-names="" text:cond-style-name=""><text:span text:style-name="a63" text:class-names="">Пятый уровень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70" draw:name="Дата 3" svg:x="0.91667in" svg:y="6.95139in" svg:width="3in" svg:height="0.39931in" presentation:class="date-time" presentation:placeholder="false">
        <draw:text-box>
          <text:p text:style-name="a69" text:class-names="" text:cond-style-name=""><text:span text:style-name="a67" text:class-names=""><text:date text:fixed="false" style:data-style-name="a68">23.11.2025</text:date></text:span></text:p>
        </draw:text-box>
        <svg:title/>
        <svg:desc/>
      </draw:frame>
      <draw:frame draw:id="id13" presentation:style-name="a73" draw:name="Нижний колонтитул 4" svg:x="4.41667in" svg:y="6.95139in" svg:width="4.5in" svg:height="0.39931in" presentation:class="footer" presentation:placeholder="false">
        <draw:text-box>
          <text:p text:style-name="a72" text:class-names="" text:cond-style-name=""><text:span text:style-name="a71" text:class-names=""/></text:p>
        </draw:text-box>
        <svg:title/>
        <svg:desc/>
      </draw:frame>
      <draw:frame draw:id="id14" presentation:style-name="a76" draw:name="Номер слайда 5" svg:x="9.41667in" svg:y="6.95139in" svg:width="3in" svg:height="0.39931in" presentation:class="page-number" presentation:placeholder="false">
        <draw:text-box>
          <text:p text:style-name="a75" text:class-names="" text:cond-style-name=""><text:span text:style-name="a74" text:class-names=""><text:page-number style:num-format="1" text:fixed="false"/></text:span></text:p>
        </draw:text-box>
        <svg:title/>
        <svg:desc/>
      </draw:frame>
    </style:master-page>
    <style:master-page style:name="Master1-Layout3-secHead-Заголовок-раздела" style:page-layout-name="pageLayout1" draw:style-name="a77">
      <draw:frame draw:id="id15" presentation:style-name="a80" draw:name="Заголовок 1" svg:x="0.90972in" svg:y="1.86979in" svg:width="11.5in" svg:height="3.11979in" presentation:class="title" presentation:placeholder="false">
        <draw:text-box>
          <text:p text:style-name="a79" text:class-names="" text:cond-style-name=""><text:span text:style-name="a78" text:class-names="">Образец заголовка</text:span></text:p>
        </draw:text-box>
        <svg:title/>
        <svg:desc/>
      </draw:frame>
      <draw:frame draw:id="id16" presentation:style-name="a84" draw:name="Текст 2" svg:x="0.90972in" svg:y="5.0191in" svg:width="11.5in" svg:height="1.64062in" presentation:class="outline" presentation:placeholder="false">
        <draw:text-box>
          <text:list text:style-name="a83">
            <text:list-item>
              <text:p text:style-name="a82" text:class-names="" text:cond-style-name=""><text:span text:style-name="a81" text:class-names="">Образец текста</text:span></text:p>
            </text:list-item>
          </text:list>
        </draw:text-box>
        <svg:title/>
        <svg:desc/>
      </draw:frame>
      <draw:frame draw:id="id17" presentation:style-name="a88" draw:name="Дата 3" svg:x="0.91667in" svg:y="6.95139in" svg:width="3in" svg:height="0.39931in" presentation:class="date-time" presentation:placeholder="false">
        <draw:text-box>
          <text:p text:style-name="a87" text:class-names="" text:cond-style-name=""><text:span text:style-name="a85" text:class-names=""><text:date text:fixed="false" style:data-style-name="a86">23.11.2025</text:date></text:span></text:p>
        </draw:text-box>
        <svg:title/>
        <svg:desc/>
      </draw:frame>
      <draw:frame draw:id="id18" presentation:style-name="a91" draw:name="Нижний колонтитул 4" svg:x="4.41667in" svg:y="6.95139in" svg:width="4.5in" svg:height="0.39931in" presentation:class="footer" presentation:placeholder="false">
        <draw:text-box>
          <text:p text:style-name="a90" text:class-names="" text:cond-style-name=""><text:span text:style-name="a89" text:class-names=""/></text:p>
        </draw:text-box>
        <svg:title/>
        <svg:desc/>
      </draw:frame>
      <draw:frame draw:id="id19" presentation:style-name="a94" draw:name="Номер слайда 5" svg:x="9.41667in" svg:y="6.95139in" svg:width="3in" svg:height="0.39931in" presentation:class="page-number" presentation:placeholder="false">
        <draw:text-box>
          <text:p text:style-name="a93" text:class-names="" text:cond-style-name=""><text:span text:style-name="a92" text:class-names=""><text:page-number style:num-format="1" text:fixed="false"/></text:span></text:p>
        </draw:text-box>
        <svg:title/>
        <svg:desc/>
      </draw:frame>
    </style:master-page>
    <style:master-page style:name="Master1-Layout4-twoObj-Два-объекта" style:page-layout-name="pageLayout1" draw:style-name="a95">
      <draw:frame draw:id="id20" presentation:style-name="a98" draw:name="Заголовок 1" svg:x="0.91667in" svg:y="0.39931in" svg:width="11.5in" svg:height="1.44965in" presentation:class="title" presentation:placeholder="false">
        <draw:text-box>
          <text:p text:style-name="a97" text:class-names="" text:cond-style-name=""><text:span text:style-name="a96" text:class-names="">Образец заголовка</text:span></text:p>
        </draw:text-box>
        <svg:title/>
        <svg:desc/>
      </draw:frame>
      <draw:frame draw:id="id21" presentation:style-name="a114" draw:name="Объект 2" svg:x="0.91667in" svg:y="1.99653in" svg:width="5.66667in" svg:height="4.75868in" presentation:class="object" presentation:placeholder="false">
        <draw:text-box>
          <text:list text:style-name="a101">
            <text:list-item>
              <text:p text:style-name="a100" text:class-names="" text:cond-style-name=""><text:span text:style-name="a99" text:class-names="">Образец текста</text:span></text:p>
            </text:list-item>
          </text:list>
          <text:list text:style-name="a104">
            <text:list-item>
              <text:list text:style-name="a104">
                <text:list-item>
                  <text:p text:style-name="a103" text:class-names="" text:cond-style-name=""><text:span text:style-name="a102" text:class-names="">Второй уровень</text:span></text:p>
                </text:list-item>
              </text:list>
            </text:list-item>
          </text:list>
          <text:list text:style-name="a107">
            <text:list-item>
              <text:list text:style-name="a107">
                <text:list-item>
                  <text:list text:style-name="a107">
                    <text:list-item>
                      <text:p text:style-name="a106" text:class-names="" text:cond-style-name=""><text:span text:style-name="a105" text:class-names="">Третий уровень</text:span></text:p>
                    </text:list-item>
                  </text:list>
                </text:list-item>
              </text:list>
            </text:list-item>
          </text:list>
          <text:list text:style-name="a110">
            <text:list-item>
              <text:list text:style-name="a110">
                <text:list-item>
                  <text:list text:style-name="a110">
                    <text:list-item>
                      <text:list text:style-name="a110">
                        <text:list-item>
                          <text:p text:style-name="a109" text:class-names="" text:cond-style-name=""><text:span text:style-name="a108" text:class-names="">Четвертый уровень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3">
            <text:list-item>
              <text:list text:style-name="a113">
                <text:list-item>
                  <text:list text:style-name="a113">
                    <text:list-item>
                      <text:list text:style-name="a113">
                        <text:list-item>
                          <text:list text:style-name="a113">
                            <text:list-item>
                              <text:p text:style-name="a112" text:class-names="" text:cond-style-name=""><text:span text:style-name="a111" text:class-names="">Пятый уровень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30" draw:name="Объект 3" svg:x="6.75in" svg:y="1.99653in" svg:width="5.66667in" svg:height="4.75868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Образец текста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Второй уровень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Третий уровень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Четвертый уровень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list text:style-name="a129">
                            <text:list-item>
                              <text:p text:style-name="a128" text:class-names="" text:cond-style-name=""><text:span text:style-name="a127" text:class-names="">Пятый уровень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34" draw:name="Дата 4" svg:x="0.91667in" svg:y="6.95139in" svg:width="3in" svg:height="0.39931in" presentation:class="date-time" presentation:placeholder="false">
        <draw:text-box>
          <text:p text:style-name="a133" text:class-names="" text:cond-style-name=""><text:span text:style-name="a131" text:class-names=""><text:date text:fixed="false" style:data-style-name="a132">23.11.2025</text:date></text:span></text:p>
        </draw:text-box>
        <svg:title/>
        <svg:desc/>
      </draw:frame>
      <draw:frame draw:id="id24" presentation:style-name="a137" draw:name="Нижний колонтитул 5" svg:x="4.41667in" svg:y="6.95139in" svg:width="4.5in" svg:height="0.39931in" presentation:class="footer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5" presentation:style-name="a140" draw:name="Номер слайда 6" svg:x="9.41667in" svg:y="6.95139in" svg:width="3in" svg:height="0.39931in" presentation:class="page-number" presentation:placeholder="false">
        <draw:text-box>
          <text:p text:style-name="a139" text:class-names="" text:cond-style-name=""><text:span text:style-name="a138" text:class-names=""><text:page-number style:num-format="1" text:fixed="false"/></text:span></text:p>
        </draw:text-box>
        <svg:title/>
        <svg:desc/>
      </draw:frame>
    </style:master-page>
    <style:master-page style:name="Master1-Layout5-twoTxTwoObj-Сравнение" style:page-layout-name="pageLayout1" draw:style-name="a141">
      <draw:frame draw:id="id26" presentation:style-name="a144" draw:name="Заголовок 1" svg:x="0.9184in" svg:y="0.39931in" svg:width="11.5in" svg:height="1.44965in" presentation:class="title" presentation:placeholder="false">
        <draw:text-box>
          <text:p text:style-name="a143" text:class-names="" text:cond-style-name=""><text:span text:style-name="a142" text:class-names="">Образец заголовка</text:span></text:p>
        </draw:text-box>
        <svg:title/>
        <svg:desc/>
      </draw:frame>
      <draw:frame draw:id="id27" presentation:style-name="a148" draw:name="Текст 2" svg:x="0.9184in" svg:y="1.83854in" svg:width="5.64062in" svg:height="0.90104in" presentation:class="outline" presentation:placeholder="false">
        <draw:text-box>
          <text:list text:style-name="a147">
            <text:list-item>
              <text:p text:style-name="a146" text:class-names="" text:cond-style-name=""><text:span text:style-name="a145" text:class-names="">Образец текста</text:span></text:p>
            </text:list-item>
          </text:list>
        </draw:text-box>
        <svg:title/>
        <svg:desc/>
      </draw:frame>
      <draw:frame draw:id="id28" presentation:style-name="a164" draw:name="Объект 3" svg:x="0.9184in" svg:y="2.73958in" svg:width="5.64062in" svg:height="4.02951in" presentation:class="object" presentation:placeholder="false">
        <draw:text-box>
          <text:list text:style-name="a151">
            <text:list-item>
              <text:p text:style-name="a150" text:class-names="" text:cond-style-name=""><text:span text:style-name="a149" text:class-names="">Образец текста</text:span></text:p>
            </text:list-item>
          </text:list>
          <text:list text:style-name="a154">
            <text:list-item>
              <text:list text:style-name="a154">
                <text:list-item>
                  <text:p text:style-name="a153" text:class-names="" text:cond-style-name=""><text:span text:style-name="a152" text:class-names="">Второй уровень</text:span></text:p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p text:style-name="a156" text:class-names="" text:cond-style-name=""><text:span text:style-name="a155" text:class-names="">Третий уровень</text:span></text:p>
                    </text:list-item>
                  </text:list>
                </text:list-item>
              </text:list>
            </text:list-item>
          </text:list>
          <text:list text:style-name="a160">
            <text:list-item>
              <text:list text:style-name="a160">
                <text:list-item>
                  <text:list text:style-name="a160">
                    <text:list-item>
                      <text:list text:style-name="a160">
                        <text:list-item>
                          <text:p text:style-name="a159" text:class-names="" text:cond-style-name=""><text:span text:style-name="a158" text:class-names="">Четвертый уровень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3">
            <text:list-item>
              <text:list text:style-name="a163">
                <text:list-item>
                  <text:list text:style-name="a163">
                    <text:list-item>
                      <text:list text:style-name="a163">
                        <text:list-item>
                          <text:list text:style-name="a163">
                            <text:list-item>
                              <text:p text:style-name="a162" text:class-names="" text:cond-style-name=""><text:span text:style-name="a161" text:class-names="">Пятый уровень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68" draw:name="Текст 4" svg:x="6.75in" svg:y="1.83854in" svg:width="5.6684in" svg:height="0.90104in" presentation:class="outline" presentation:placeholder="false">
        <draw:text-box>
          <text:list text:style-name="a167">
            <text:list-item>
              <text:p text:style-name="a166" text:class-names="" text:cond-style-name=""><text:span text:style-name="a165" text:class-names="">Образец текста</text:span></text:p>
            </text:list-item>
          </text:list>
        </draw:text-box>
        <svg:title/>
        <svg:desc/>
      </draw:frame>
      <draw:frame draw:id="id30" presentation:style-name="a184" draw:name="Объект 5" svg:x="6.75in" svg:y="2.73958in" svg:width="5.6684in" svg:height="4.02951in" presentation:class="object" presentation:placeholder="false">
        <draw:text-box>
          <text:list text:style-name="a171">
            <text:list-item>
              <text:p text:style-name="a170" text:class-names="" text:cond-style-name=""><text:span text:style-name="a169" text:class-names="">Образец текста</text:span></text:p>
            </text:list-item>
          </text:list>
          <text:list text:style-name="a174">
            <text:list-item>
              <text:list text:style-name="a174">
                <text:list-item>
                  <text:p text:style-name="a173" text:class-names="" text:cond-style-name=""><text:span text:style-name="a172" text:class-names="">Второй уровень</text:span></text:p>
                </text:list-item>
              </text:list>
            </text:list-item>
          </text:list>
          <text:list text:style-name="a177">
            <text:list-item>
              <text:list text:style-name="a177">
                <text:list-item>
                  <text:list text:style-name="a177">
                    <text:list-item>
                      <text:p text:style-name="a176" text:class-names="" text:cond-style-name=""><text:span text:style-name="a175" text:class-names="">Третий уровень</text:span></text:p>
                    </text:list-item>
                  </text:list>
                </text:list-item>
              </text:list>
            </text:list-item>
          </text:list>
          <text:list text:style-name="a180">
            <text:list-item>
              <text:list text:style-name="a180">
                <text:list-item>
                  <text:list text:style-name="a180">
                    <text:list-item>
                      <text:list text:style-name="a180">
                        <text:list-item>
                          <text:p text:style-name="a179" text:class-names="" text:cond-style-name=""><text:span text:style-name="a178" text:class-names="">Четвертый уровень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3">
            <text:list-item>
              <text:list text:style-name="a183">
                <text:list-item>
                  <text:list text:style-name="a183">
                    <text:list-item>
                      <text:list text:style-name="a183">
                        <text:list-item>
                          <text:list text:style-name="a183">
                            <text:list-item>
                              <text:p text:style-name="a182" text:class-names="" text:cond-style-name=""><text:span text:style-name="a181" text:class-names="">Пятый уровень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188" draw:name="Дата 6" svg:x="0.91667in" svg:y="6.95139in" svg:width="3in" svg:height="0.39931in" presentation:class="date-time" presentation:placeholder="false">
        <draw:text-box>
          <text:p text:style-name="a187" text:class-names="" text:cond-style-name=""><text:span text:style-name="a185" text:class-names=""><text:date text:fixed="false" style:data-style-name="a186">23.11.2025</text:date></text:span></text:p>
        </draw:text-box>
        <svg:title/>
        <svg:desc/>
      </draw:frame>
      <draw:frame draw:id="id32" presentation:style-name="a191" draw:name="Нижний колонтитул 7" svg:x="4.41667in" svg:y="6.95139in" svg:width="4.5in" svg:height="0.39931in" presentation:class="footer" presentation:placeholder="false">
        <draw:text-box>
          <text:p text:style-name="a190" text:class-names="" text:cond-style-name=""><text:span text:style-name="a189" text:class-names=""/></text:p>
        </draw:text-box>
        <svg:title/>
        <svg:desc/>
      </draw:frame>
      <draw:frame draw:id="id33" presentation:style-name="a194" draw:name="Номер слайда 8" svg:x="9.41667in" svg:y="6.95139in" svg:width="3in" svg:height="0.39931in" presentation:class="page-number" presentation:placeholder="false">
        <draw:text-box>
          <text:p text:style-name="a193" text:class-names="" text:cond-style-name=""><text:span text:style-name="a192" text:class-names=""><text:page-number style:num-format="1" text:fixed="false"/></text:span></text:p>
        </draw:text-box>
        <svg:title/>
        <svg:desc/>
      </draw:frame>
    </style:master-page>
    <style:master-page style:name="Master1-Layout6-titleOnly-Только-заголовок" style:page-layout-name="pageLayout1" draw:style-name="a195">
      <draw:frame draw:id="id34" presentation:style-name="a198" draw:name="Заголовок 1" svg:x="0.91667in" svg:y="0.39931in" svg:width="11.5in" svg:height="1.44965in" presentation:class="title" presentation:placeholder="false">
        <draw:text-box>
          <text:p text:style-name="a197" text:class-names="" text:cond-style-name=""><text:span text:style-name="a196" text:class-names="">Образец заголовка</text:span></text:p>
        </draw:text-box>
        <svg:title/>
        <svg:desc/>
      </draw:frame>
      <draw:frame draw:id="id35" presentation:style-name="a202" draw:name="Дата 2" svg:x="0.91667in" svg:y="6.95139in" svg:width="3in" svg:height="0.39931in" presentation:class="date-time" presentation:placeholder="false">
        <draw:text-box>
          <text:p text:style-name="a201" text:class-names="" text:cond-style-name=""><text:span text:style-name="a199" text:class-names=""><text:date text:fixed="false" style:data-style-name="a200">23.11.2025</text:date></text:span></text:p>
        </draw:text-box>
        <svg:title/>
        <svg:desc/>
      </draw:frame>
      <draw:frame draw:id="id36" presentation:style-name="a205" draw:name="Нижний колонтитул 3" svg:x="4.41667in" svg:y="6.95139in" svg:width="4.5in" svg:height="0.39931in" presentation:class="footer" presentation:placeholder="false">
        <draw:text-box>
          <text:p text:style-name="a204" text:class-names="" text:cond-style-name=""><text:span text:style-name="a203" text:class-names=""/></text:p>
        </draw:text-box>
        <svg:title/>
        <svg:desc/>
      </draw:frame>
      <draw:frame draw:id="id37" presentation:style-name="a208" draw:name="Номер слайда 4" svg:x="9.41667in" svg:y="6.95139in" svg:width="3in" svg:height="0.39931in" presentation:class="page-number" presentation:placeholder="false">
        <draw:text-box>
          <text:p text:style-name="a207" text:class-names="" text:cond-style-name=""><text:span text:style-name="a206" text:class-names=""><text:page-number style:num-format="1" text:fixed="false"/></text:span></text:p>
        </draw:text-box>
        <svg:title/>
        <svg:desc/>
      </draw:frame>
    </style:master-page>
    <style:master-page style:name="Master1-Layout7-blank-Пустой-слайд" style:page-layout-name="pageLayout1" draw:style-name="a209">
      <draw:frame draw:id="id38" presentation:style-name="a213" draw:name="Дата 1" svg:x="0.91667in" svg:y="6.95139in" svg:width="3in" svg:height="0.39931in" presentation:class="date-time" presentation:placeholder="false">
        <draw:text-box>
          <text:p text:style-name="a212" text:class-names="" text:cond-style-name=""><text:span text:style-name="a210" text:class-names=""><text:date text:fixed="false" style:data-style-name="a211">23.11.2025</text:date></text:span></text:p>
        </draw:text-box>
        <svg:title/>
        <svg:desc/>
      </draw:frame>
      <draw:frame draw:id="id39" presentation:style-name="a216" draw:name="Нижний колонтитул 2" svg:x="4.41667in" svg:y="6.95139in" svg:width="4.5in" svg:height="0.39931in" presentation:class="footer" presentation:placeholder="false">
        <draw:text-box>
          <text:p text:style-name="a215" text:class-names="" text:cond-style-name=""><text:span text:style-name="a214" text:class-names=""/></text:p>
        </draw:text-box>
        <svg:title/>
        <svg:desc/>
      </draw:frame>
      <draw:frame draw:id="id40" presentation:style-name="a219" draw:name="Номер слайда 3" svg:x="9.41667in" svg:y="6.95139in" svg:width="3in" svg:height="0.39931in" presentation:class="page-number" presentation:placeholder="false">
        <draw:text-box>
          <text:p text:style-name="a218" text:class-names="" text:cond-style-name=""><text:span text:style-name="a217" text:class-names=""><text:page-number style:num-format="1" text:fixed="false"/></text:span></text:p>
        </draw:text-box>
        <svg:title/>
        <svg:desc/>
      </draw:frame>
    </style:master-page>
    <style:master-page style:name="Master1-Layout8-objTx-Объект-с-подписью" style:page-layout-name="pageLayout1" draw:style-name="a220">
      <draw:frame draw:id="id41" presentation:style-name="a223" draw:name="Заголовок 1" svg:x="0.9184in" svg:y="0.5in" svg:width="4.30035in" svg:height="1.75in" presentation:class="title" presentation:placeholder="false">
        <draw:text-box>
          <text:p text:style-name="a222" text:class-names="" text:cond-style-name=""><text:span text:style-name="a221" text:class-names="">Образец заголовка</text:span></text:p>
        </draw:text-box>
        <svg:title/>
        <svg:desc/>
      </draw:frame>
      <draw:frame draw:id="id42" presentation:style-name="a239" draw:name="Объект 2" svg:x="5.6684in" svg:y="1.07986in" svg:width="6.75in" svg:height="5.32986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Образец текста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Второй уровень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Третий уровень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Четвертый уровень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8">
            <text:list-item>
              <text:list text:style-name="a238">
                <text:list-item>
                  <text:list text:style-name="a238">
                    <text:list-item>
                      <text:list text:style-name="a238">
                        <text:list-item>
                          <text:list text:style-name="a238">
                            <text:list-item>
                              <text:p text:style-name="a237" text:class-names="" text:cond-style-name=""><text:span text:style-name="a236" text:class-names="">Пятый уровень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43" draw:name="Текст 3" svg:x="0.9184in" svg:y="2.25in" svg:width="4.30035in" svg:height="4.1684in" presentation:class="outline" presentation:placeholder="false">
        <draw:text-box>
          <text:list text:style-name="a242">
            <text:list-item>
              <text:p text:style-name="a241" text:class-names="" text:cond-style-name=""><text:span text:style-name="a240" text:class-names="">Образец текста</text:span></text:p>
            </text:list-item>
          </text:list>
        </draw:text-box>
        <svg:title/>
        <svg:desc/>
      </draw:frame>
      <draw:frame draw:id="id44" presentation:style-name="a247" draw:name="Дата 4" svg:x="0.91667in" svg:y="6.95139in" svg:width="3in" svg:height="0.39931in" presentation:class="date-time" presentation:placeholder="false">
        <draw:text-box>
          <text:p text:style-name="a246" text:class-names="" text:cond-style-name=""><text:span text:style-name="a244" text:class-names=""><text:date text:fixed="false" style:data-style-name="a245">23.11.2025</text:date></text:span></text:p>
        </draw:text-box>
        <svg:title/>
        <svg:desc/>
      </draw:frame>
      <draw:frame draw:id="id45" presentation:style-name="a250" draw:name="Нижний колонтитул 5" svg:x="4.41667in" svg:y="6.95139in" svg:width="4.5in" svg:height="0.39931in" presentation:class="footer" presentation:placeholder="false">
        <draw:text-box>
          <text:p text:style-name="a249" text:class-names="" text:cond-style-name=""><text:span text:style-name="a248" text:class-names=""/></text:p>
        </draw:text-box>
        <svg:title/>
        <svg:desc/>
      </draw:frame>
      <draw:frame draw:id="id46" presentation:style-name="a253" draw:name="Номер слайда 6" svg:x="9.41667in" svg:y="6.95139in" svg:width="3in" svg:height="0.39931in" presentation:class="page-number" presentation:placeholder="false">
        <draw:text-box>
          <text:p text:style-name="a252" text:class-names="" text:cond-style-name=""><text:span text:style-name="a251" text:class-names=""><text:page-number style:num-format="1" text:fixed="false"/></text:span></text:p>
        </draw:text-box>
        <svg:title/>
        <svg:desc/>
      </draw:frame>
    </style:master-page>
    <style:master-page style:name="Master1-Layout9-picTx-Рисунок-с-подписью" style:page-layout-name="pageLayout1" draw:style-name="a254">
      <draw:frame draw:id="id47" presentation:style-name="a257" draw:name="Заголовок 1" svg:x="0.9184in" svg:y="0.5in" svg:width="4.30035in" svg:height="1.75in" presentation:class="title" presentation:placeholder="false">
        <draw:text-box>
          <text:p text:style-name="a256" text:class-names="" text:cond-style-name=""><text:span text:style-name="a255" text:class-names="">Образец заголовка</text:span></text:p>
        </draw:text-box>
        <svg:title/>
        <svg:desc/>
      </draw:frame>
      <draw:frame draw:id="id48" presentation:style-name="a260" draw:name="Рисунок 2" svg:x="5.6684in" svg:y="1.07986in" svg:width="6.75in" svg:height="5.32986in" presentation:class="graphic" presentation:placeholder="false">
        <draw:text-box>
          <text:p text:style-name="a259" text:class-names="" text:cond-style-name=""><text:span text:style-name="a258" text:class-names=""/></text:p>
        </draw:text-box>
        <svg:title/>
        <svg:desc/>
      </draw:frame>
      <draw:frame draw:id="id49" presentation:style-name="a264" draw:name="Текст 3" svg:x="0.9184in" svg:y="2.25in" svg:width="4.30035in" svg:height="4.1684in" presentation:class="outline" presentation:placeholder="false">
        <draw:text-box>
          <text:list text:style-name="a263">
            <text:list-item>
              <text:p text:style-name="a262" text:class-names="" text:cond-style-name=""><text:span text:style-name="a261" text:class-names="">Образец текста</text:span></text:p>
            </text:list-item>
          </text:list>
        </draw:text-box>
        <svg:title/>
        <svg:desc/>
      </draw:frame>
      <draw:frame draw:id="id50" presentation:style-name="a268" draw:name="Дата 4" svg:x="0.91667in" svg:y="6.95139in" svg:width="3in" svg:height="0.39931in" presentation:class="date-time" presentation:placeholder="false">
        <draw:text-box>
          <text:p text:style-name="a267" text:class-names="" text:cond-style-name=""><text:span text:style-name="a265" text:class-names=""><text:date text:fixed="false" style:data-style-name="a266">23.11.2025</text:date></text:span></text:p>
        </draw:text-box>
        <svg:title/>
        <svg:desc/>
      </draw:frame>
      <draw:frame draw:id="id51" presentation:style-name="a271" draw:name="Нижний колонтитул 5" svg:x="4.41667in" svg:y="6.95139in" svg:width="4.5in" svg:height="0.39931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52" presentation:style-name="a274" draw:name="Номер слайда 6" svg:x="9.41667in" svg:y="6.95139in" svg:width="3in" svg:height="0.39931in" presentation:class="page-number" presentation:placeholder="false">
        <draw:text-box>
          <text:p text:style-name="a273" text:class-names="" text:cond-style-name=""><text:span text:style-name="a272" text:class-names=""><text:page-number style:num-format="1" text:fixed="false"/></text:span></text:p>
        </draw:text-box>
        <svg:title/>
        <svg:desc/>
      </draw:frame>
    </style:master-page>
    <style:master-page style:name="Master1-Layout10-vertTx-Заголовок-и-вертикальный-текст" style:page-layout-name="pageLayout1" draw:style-name="a275">
      <draw:frame draw:id="id53" presentation:style-name="a278" draw:name="Заголовок 1" svg:x="0.91667in" svg:y="0.39931in" svg:width="11.5in" svg:height="1.44965in" presentation:class="title" presentation:placeholder="false">
        <draw:text-box>
          <text:p text:style-name="a277" text:class-names="" text:cond-style-name=""><text:span text:style-name="a276" text:class-names="">Образец заголовка</text:span></text:p>
        </draw:text-box>
        <svg:title/>
        <svg:desc/>
      </draw:frame>
      <draw:frame draw:id="id54" presentation:style-name="a294" draw:name="Вертикальный текст 2" svg:x="0.91667in" svg:y="1.99653in" svg:width="11.5in" svg:height="4.75868in" presentation:class="outline" presentation:placeholder="false">
        <draw:text-box>
          <text:list text:style-name="a281">
            <text:list-item>
              <text:p text:style-name="a280" text:class-names="" text:cond-style-name=""><text:span text:style-name="a279" text:class-names="">Образец текста</text:span></text:p>
            </text:list-item>
          </text:list>
          <text:list text:style-name="a284">
            <text:list-item>
              <text:list text:style-name="a284">
                <text:list-item>
                  <text:p text:style-name="a283" text:class-names="" text:cond-style-name=""><text:span text:style-name="a282" text:class-names="">Второй уровень</text:span></text:p>
                </text:list-item>
              </text:list>
            </text:list-item>
          </text:list>
          <text:list text:style-name="a287">
            <text:list-item>
              <text:list text:style-name="a287">
                <text:list-item>
                  <text:list text:style-name="a287">
                    <text:list-item>
                      <text:p text:style-name="a286" text:class-names="" text:cond-style-name=""><text:span text:style-name="a285" text:class-names="">Третий уровень</text:span></text:p>
                    </text:list-item>
                  </text:list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list text:style-name="a290">
                        <text:list-item>
                          <text:p text:style-name="a289" text:class-names="" text:cond-style-name=""><text:span text:style-name="a288" text:class-names="">Четвертый уровень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list text:style-name="a293">
                        <text:list-item>
                          <text:list text:style-name="a293">
                            <text:list-item>
                              <text:p text:style-name="a292" text:class-names="" text:cond-style-name=""><text:span text:style-name="a291" text:class-names="">Пятый уровень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298" draw:name="Дата 3" svg:x="0.91667in" svg:y="6.95139in" svg:width="3in" svg:height="0.39931in" presentation:class="date-time" presentation:placeholder="false">
        <draw:text-box>
          <text:p text:style-name="a297" text:class-names="" text:cond-style-name=""><text:span text:style-name="a295" text:class-names=""><text:date text:fixed="false" style:data-style-name="a296">23.11.2025</text:date></text:span></text:p>
        </draw:text-box>
        <svg:title/>
        <svg:desc/>
      </draw:frame>
      <draw:frame draw:id="id56" presentation:style-name="a301" draw:name="Нижний колонтитул 4" svg:x="4.41667in" svg:y="6.95139in" svg:width="4.5in" svg:height="0.39931in" presentation:class="footer" presentation:placeholder="false">
        <draw:text-box>
          <text:p text:style-name="a300" text:class-names="" text:cond-style-name=""><text:span text:style-name="a299" text:class-names=""/></text:p>
        </draw:text-box>
        <svg:title/>
        <svg:desc/>
      </draw:frame>
      <draw:frame draw:id="id57" presentation:style-name="a304" draw:name="Номер слайда 5" svg:x="9.41667in" svg:y="6.95139in" svg:width="3in" svg:height="0.39931in" presentation:class="page-number" presentation:placeholder="false">
        <draw:text-box>
          <text:p text:style-name="a303" text:class-names="" text:cond-style-name=""><text:span text:style-name="a302" text:class-names=""><text:page-number style:num-format="1" text:fixed="false"/></text:span></text:p>
        </draw:text-box>
        <svg:title/>
        <svg:desc/>
      </draw:frame>
    </style:master-page>
    <style:master-page style:name="Master1-Layout11-vertTitleAndTx-Вертикальный-заголовок-и-текст" style:page-layout-name="pageLayout1" draw:style-name="a305">
      <draw:frame draw:id="id58" presentation:style-name="a308" draw:name="Вертикальный заголовок 1" svg:x="9.54167in" svg:y="0.39931in" svg:width="2.875in" svg:height="6.3559in" presentation:class="title" presentation:placeholder="false">
        <draw:text-box>
          <text:p text:style-name="a307" text:class-names="" text:cond-style-name=""><text:span text:style-name="a306" text:class-names="">Образец заголовка</text:span></text:p>
        </draw:text-box>
        <svg:title/>
        <svg:desc/>
      </draw:frame>
      <draw:frame draw:id="id59" presentation:style-name="a324" draw:name="Вертикальный текст 2" svg:x="0.91667in" svg:y="0.39931in" svg:width="8.45833in" svg:height="6.3559in" presentation:class="outline" presentation:placeholder="false">
        <draw:text-box>
          <text:list text:style-name="a311">
            <text:list-item>
              <text:p text:style-name="a310" text:class-names="" text:cond-style-name=""><text:span text:style-name="a309" text:class-names="">Образец текста</text:span></text:p>
            </text:list-item>
          </text:list>
          <text:list text:style-name="a314">
            <text:list-item>
              <text:list text:style-name="a314">
                <text:list-item>
                  <text:p text:style-name="a313" text:class-names="" text:cond-style-name=""><text:span text:style-name="a312" text:class-names="">Второй уровень</text:span></text:p>
                </text:list-item>
              </text:list>
            </text:list-item>
          </text:list>
          <text:list text:style-name="a317">
            <text:list-item>
              <text:list text:style-name="a317">
                <text:list-item>
                  <text:list text:style-name="a317">
                    <text:list-item>
                      <text:p text:style-name="a316" text:class-names="" text:cond-style-name=""><text:span text:style-name="a315" text:class-names="">Третий уровень</text:span></text:p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p text:style-name="a319" text:class-names="" text:cond-style-name=""><text:span text:style-name="a318" text:class-names="">Четвертый уровень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3">
            <text:list-item>
              <text:list text:style-name="a323">
                <text:list-item>
                  <text:list text:style-name="a323">
                    <text:list-item>
                      <text:list text:style-name="a323">
                        <text:list-item>
                          <text:list text:style-name="a323">
                            <text:list-item>
                              <text:p text:style-name="a322" text:class-names="" text:cond-style-name=""><text:span text:style-name="a321" text:class-names="">Пятый уровень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28" draw:name="Дата 3" svg:x="0.91667in" svg:y="6.95139in" svg:width="3in" svg:height="0.39931in" presentation:class="date-time" presentation:placeholder="false">
        <draw:text-box>
          <text:p text:style-name="a327" text:class-names="" text:cond-style-name=""><text:span text:style-name="a325" text:class-names=""><text:date text:fixed="false" style:data-style-name="a326">23.11.2025</text:date></text:span></text:p>
        </draw:text-box>
        <svg:title/>
        <svg:desc/>
      </draw:frame>
      <draw:frame draw:id="id61" presentation:style-name="a331" draw:name="Нижний колонтитул 4" svg:x="4.41667in" svg:y="6.95139in" svg:width="4.5in" svg:height="0.39931in" presentation:class="footer" presentation:placeholder="false">
        <draw:text-box>
          <text:p text:style-name="a330" text:class-names="" text:cond-style-name=""><text:span text:style-name="a329" text:class-names=""/></text:p>
        </draw:text-box>
        <svg:title/>
        <svg:desc/>
      </draw:frame>
      <draw:frame draw:id="id62" presentation:style-name="a334" draw:name="Номер слайда 5" svg:x="9.41667in" svg:y="6.95139in" svg:width="3in" svg:height="0.39931in" presentation:class="page-number" presentation:placeholder="false">
        <draw:text-box>
          <text:p text:style-name="a333" text:class-names="" text:cond-style-name=""><text:span text:style-name="a332" text:class-names=""><text:page-number style:num-format="1" text:fixed="false"/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Презентация PowerPoint</dc:title>
    <meta:initial-creator/>
    <dc:creator>Boroda</dc:creator>
    <meta:creation-date>2024-03-22T09:17:51Z</meta:creation-date>
    <dc:date>2025-11-23T11:09:44Z</dc:date>
    <meta:editing-cycles>378</meta:editing-cycles>
    <meta:editing-duration>PT1032S</meta:editing-duration>
    <meta:document-statistic meta:paragraph-count="69" meta:word-count="730"/>
  </office:meta>
</office:document-meta>
</file>