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jpg" manifest:media-type="image/jpeg"/>
  <manifest:file-entry manifest:full-path="media/image2.jpg" manifest:media-type="image/jpeg"/>
  <manifest:file-entry manifest:full-path="media/image3.png" manifest:media-type="image/png"/>
  <manifest:file-entry manifest:full-path="media/image4.png" manifest:media-type="image/png"/>
  <manifest:file-entry manifest:full-path="media/image5.jpg" manifest:media-type="image/jpeg"/>
  <manifest:file-entry manifest:full-path="media/image6.jpg" manifest:media-type="image/jpeg"/>
  <manifest:file-entry manifest:full-path="media/image7.jpg" manifest:media-type="image/jpeg"/>
  <manifest:file-entry manifest:full-path="media/image8.jpg" manifest:media-type="image/jpeg"/>
  <manifest:file-entry manifest:full-path="media/image9.jpg" manifest:media-type="image/jpeg"/>
  <manifest:file-entry manifest:full-path="media/image10.jpg" manifest:media-type="image/jpeg"/>
  <manifest:file-entry manifest:full-path="media/image11.jpg" manifest:media-type="image/jpeg"/>
  <manifest:file-entry manifest:full-path="settings.xml" manifest:media-type="text/xml"/>
  <manifest:file-entry manifest:full-path="styles.xml" manifest:media-type="text/xml"/>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graphic" style:name="a770" style:parent-style-name="Graphics">
      <style:graphic-properties draw:fill="none" draw:stroke="none"/>
    </style:style>
    <style:style style:family="text" style:name="a77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73">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false" style:writing-mode="lr-tb"/>
    </style:style>
    <style:style style:family="text" style:name="a77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76">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false" style:writing-mode="lr-tb"/>
    </style:style>
    <style:style style:family="text" style:name="a777">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7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780">
      <style:graphic-properties draw:fill="solid" draw:fill-color="#4f81bd" draw:opacity="100%" draw:stroke="solid" svg:stroke-width="0.02795in" svg:stroke-color="#385d8a" svg:stroke-opacity="100%"/>
    </style:style>
    <style:style style:family="presentation" style:name="a7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78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783">
      <style:drawing-page-properties draw:fill="solid" draw:fill-color="#dae3e3" draw:opacity="100%" presentation:transition-type="manual" presentation:transition-speed="slow"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784">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86">
      <style:graphic-properties fo:wrap-option="wrap" fo:padding-top="0.05in" fo:padding-bottom="0.05in" fo:padding-left="0.1in" fo:padding-right="0.1in" draw:textarea-vertical-align="middle" draw:textarea-horizontal-align="center" draw:fill="solid" draw:fill-color="#767e37" draw:opacity="100%" draw:stroke="none" draw:auto-grow-width="false" draw:auto-grow-height="false" style:protect="position size"/>
      <style:paragraph-properties style:font-independent-line-spacing="false" style:writing-mode="lr-tb"/>
    </style:style>
    <style:style style:family="presentation" style:name="a787">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graphic" style:name="a788" style:parent-style-name="Graphics">
      <style:graphic-properties draw:fill="none" fo:clip="rect(0in, 0.25316in, 0in, 0.88147in)" draw:stroke="none"/>
    </style:style>
    <style:style style:family="graphic" style:name="a789">
      <style:graphic-properties draw:fill="none" draw:stroke="solid" svg:stroke-width="0.01378in" svg:stroke-color="#ffffff" svg:stroke-opacity="100%" draw:stroke-linejoin="miter" svg:stroke-linecap="butt" style:protect="position size"/>
    </style:style>
    <style:style style:family="presentation" style:name="a79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79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93">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false" style:writing-mode="lr-tb"/>
    </style:style>
    <style:style style:family="text" style:name="a79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96">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false" style:writing-mode="lr-tb"/>
    </style:style>
    <style:style style:family="text" style:name="a797">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9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70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0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702">
      <style:graphic-properties draw:fill="solid" draw:fill-color="#4f81bd" draw:opacity="100%" draw:stroke="solid" svg:stroke-width="0.02795in" svg:stroke-color="#385d8a" svg:stroke-opacity="100%"/>
    </style:style>
    <style:style style:family="presentation" style:name="a17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70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705">
      <style:drawing-page-properties draw:fill="solid" draw:fill-color="#dae3e3" draw:opacity="100%" presentation:transition-type="manual" presentation:transition-speed="slow"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1706">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0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08">
      <style:graphic-properties fo:wrap-option="wrap" fo:padding-top="0.05in" fo:padding-bottom="0.05in" fo:padding-left="0.1in" fo:padding-right="0.1in" draw:textarea-vertical-align="middle" draw:textarea-horizontal-align="center" draw:fill="solid" draw:fill-color="#767e37" draw:opacity="100%" draw:stroke="none" draw:auto-grow-width="false" draw:auto-grow-height="false" style:protect="position size"/>
      <style:paragraph-properties style:font-independent-line-spacing="false" style:writing-mode="lr-tb"/>
    </style:style>
    <style:style style:family="text" style:name="a1709">
      <style:text-properties fo:font-variant="normal" fo:text-transform="none" fo:color="#000000" style:text-line-through-type="none" style:text-line-through-style="none" style:text-line-through-width="auto" style:text-line-through-color="font-color" style:text-position="0% 100%" fo:font-family="Goudy Old Style" style:font-family-asian="Microsoft YaHei" style:font-family-complex="Mangal" style:font-family-generic="roman" style:font-pitch="variable" style:font-pitch-asian="variable" style:font-pitch-complex="variable" fo:font-size="0.66667in" style:font-size-asian="0.66667in" style:font-size-complex="0.66667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710">
      <style:text-properties fo:font-variant="normal" fo:text-transform="none" fo:color="#000000" style:text-line-through-type="none" style:text-line-through-style="none" style:text-line-through-width="auto" style:text-line-through-color="font-color" style:text-position="0% 100%" fo:font-family="Goudy Old Style" style:font-family-asian="Microsoft YaHei" style:font-family-complex="Mangal" style:font-family-generic="roman" style:font-pitch="variable" style:font-pitch-asian="variable" style:font-pitch-complex="variable" fo:font-size="0.66667in" style:font-size-asian="0.66667in" style:font-size-complex="0.66667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71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12">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text" style:name="a1713">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33333in" style:font-size-asian="0.33333in" style:font-size-complex="0.33333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714">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33333in" style:font-size-asian="0.33333in" style:font-size-complex="0.33333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715">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33333in" style:font-size-asian="0.33333in" style:font-size-complex="0.33333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716">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33333in" style:font-size-asian="0.33333in" style:font-size-complex="0.33333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717">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33333in" style:font-size-asian="0.33333in" style:font-size-complex="0.33333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718">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33333in" style:font-size-asian="0.33333in" style:font-size-complex="0.33333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719">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33333in" style:font-size-asian="0.33333in" style:font-size-complex="0.33333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40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20">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33333in" style:font-size-asian="0.33333in" style:font-size-complex="0.33333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721">
      <style:paragraph-properties fo:line-height="125%" fo:text-align="center" style:tab-stop-distance="1in" fo:margin-left="0.39291in" fo:margin-right="0in" fo:text-indent="-0.3929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22">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723">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25">
      <style:graphic-properties fo:wrap-option="wrap" fo:padding-top="0.05in" fo:padding-bottom="0.05in" fo:padding-left="0.1in" fo:padding-right="0.1in" draw:textarea-vertical-align="middle" draw:textarea-horizontal-align="center" draw:fill="solid" draw:fill-color="#dae3e3" draw:opacity="0%" draw:stroke="none" draw:auto-grow-width="false" draw:auto-grow-height="false"/>
      <style:paragraph-properties style:font-independent-line-spacing="false" style:writing-mode="lr-tb"/>
    </style:style>
    <style:style style:family="text" style:name="a1726">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29">
      <style:graphic-properties fo:wrap-option="wrap" fo:padding-top="0.05in" fo:padding-bottom="0.05in" fo:padding-left="0.1in" fo:padding-right="0.1in" draw:textarea-vertical-align="top" draw:textarea-horizontal-align="left" draw:fill="gradient" draw:fill-gradient-name="a1728" draw:stroke="none" draw:auto-grow-width="false" draw:auto-grow-height="false"/>
      <style:paragraph-properties style:font-independent-line-spacing="false" style:writing-mode="lr-tb"/>
    </style:style>
    <style:style style:family="text" style:name="a141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0">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33">
      <style:graphic-properties fo:wrap-option="wrap" fo:padding-top="0.05in" fo:padding-bottom="0.05in" fo:padding-left="0.1in" fo:padding-right="0.1in" draw:textarea-vertical-align="top" draw:textarea-horizontal-align="left" draw:fill="gradient" draw:fill-gradient-name="a1732" draw:stroke="none" draw:auto-grow-width="false" draw:auto-grow-height="false"/>
      <style:paragraph-properties style:font-independent-line-spacing="false" style:writing-mode="lr-tb"/>
    </style:style>
    <style:style style:family="text" style:name="a110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4">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36">
      <style:graphic-properties fo:wrap-option="wrap" fo:padding-top="0.05in" fo:padding-bottom="0.05in" fo:padding-left="0.1in" fo:padding-right="0.1in" draw:textarea-vertical-align="top" draw:textarea-horizontal-align="left" draw:fill="none" draw:stroke="solid" svg:stroke-width="0.01378in" svg:stroke-color="#ffffff" svg:stroke-opacity="100%" draw:stroke-linejoin="miter" svg:stroke-linecap="butt" draw:auto-grow-width="false" draw:auto-grow-height="false"/>
      <style:paragraph-properties style:font-independent-line-spacing="false" style:writing-mode="lr-tb"/>
    </style:style>
    <style:style style:family="text" style:name="a1737">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4">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false" style:writing-mode="lr-tb"/>
    </style:style>
    <style:style style:family="text" style:name="a1425">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428">
      <style:graphic-properties draw:fill="solid" draw:fill-color="#4f81bd" draw:opacity="100%" draw:stroke="solid" svg:stroke-width="0.02795in" svg:stroke-color="#385d8a" svg:stroke-opacity="100%"/>
    </style:style>
    <style:style style:family="presentation" style:name="a14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1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40">
      <style:graphic-properties fo:wrap-option="wrap" fo:padding-top="0.05in" fo:padding-bottom="0.05in" fo:padding-left="0.1in" fo:padding-right="0.1in" draw:textarea-vertical-align="top" draw:textarea-horizontal-align="left" draw:fill="gradient" draw:fill-gradient-name="a1739" draw:stroke="none" draw:auto-grow-width="false" draw:auto-grow-height="false"/>
      <style:paragraph-properties style:font-independent-line-spacing="false" style:writing-mode="lr-tb"/>
    </style:style>
    <style:style style:family="text" style:name="a111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1">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44">
      <style:graphic-properties fo:wrap-option="wrap" fo:padding-top="0.05in" fo:padding-bottom="0.05in" fo:padding-left="0.1in" fo:padding-right="0.1in" draw:textarea-vertical-align="top" draw:textarea-horizontal-align="left" draw:fill="gradient" draw:fill-gradient-name="a1743" draw:stroke="none" draw:auto-grow-width="false" draw:auto-grow-height="false"/>
      <style:paragraph-properties style:font-independent-line-spacing="false" style:writing-mode="lr-tb"/>
    </style:style>
    <style:style style:family="text" style:name="a90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5">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47">
      <style:graphic-properties fo:wrap-option="wrap" fo:padding-top="0.05in" fo:padding-bottom="0.05in" fo:padding-left="0.1in" fo:padding-right="0.1in" draw:textarea-vertical-align="top" draw:textarea-horizontal-align="left" draw:fill="none" draw:stroke="solid" svg:stroke-width="0.01378in" svg:stroke-color="#ffffff" svg:stroke-opacity="100%" draw:stroke-linejoin="miter" svg:stroke-linecap="butt" draw:auto-grow-width="false" draw:auto-grow-height="false"/>
      <style:paragraph-properties style:font-independent-line-spacing="false" style:writing-mode="lr-tb"/>
    </style:style>
    <style:style style:family="text" style:name="a90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8">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43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431">
      <style:drawing-page-properties draw:fill="solid" draw:fill-color="#dae3e3" draw:opacity="100%" presentation:transition-type="manual" presentation:transition-speed="slow"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1432">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34">
      <style:graphic-properties fo:wrap-option="wrap" fo:padding-top="0.05in" fo:padding-bottom="0.05in" fo:padding-left="0.1in" fo:padding-right="0.1in" draw:textarea-vertical-align="middle" draw:textarea-horizontal-align="center" draw:fill="solid" draw:fill-color="#767e37" draw:opacity="100%" draw:stroke="none" draw:auto-grow-width="false" draw:auto-grow-height="false" style:protect="position size"/>
      <style:paragraph-properties style:font-independent-line-spacing="false" style:writing-mode="lr-tb"/>
    </style:style>
    <style:style style:family="presentation" style:name="a1435">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graphic" style:name="a1436">
      <style:graphic-properties draw:fill="none" draw:stroke="solid" svg:stroke-width="0.01378in" svg:stroke-color="#ffffff" svg:stroke-opacity="100%" draw:stroke-linejoin="miter" svg:stroke-linecap="butt" style:protect="position size"/>
    </style:style>
    <style:style style:family="text" style:name="a143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43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43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12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5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12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751">
      <style:graphic-properties draw:fill="solid" draw:fill-color="#4f81bd" draw:opacity="100%" draw:stroke="solid" svg:stroke-width="0.02795in" svg:stroke-color="#385d8a" svg:stroke-opacity="100%"/>
    </style:style>
    <style:style style:family="text" style:name="a112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7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1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75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1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44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44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drawing-page" style:name="a601">
      <style:drawing-page-properties draw:fill="solid" draw:fill-color="#dae3e3" draw:opacity="100%" presentation:transition-type="manual" presentation:transition-speed="slow"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144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02">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60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graphic" style:name="a604">
      <style:graphic-properties fo:wrap-option="wrap" fo:padding-top="0.05in" fo:padding-bottom="0.05in" fo:padding-left="0.1in" fo:padding-right="0.1in" draw:textarea-vertical-align="middle" draw:textarea-horizontal-align="center" draw:fill="solid" draw:fill-color="#767e37" draw:opacity="100%" draw:stroke="none" draw:auto-grow-width="false" draw:auto-grow-height="false" style:protect="position size"/>
      <style:paragraph-properties style:font-independent-line-spacing="false" style:writing-mode="lr-tb"/>
    </style:style>
    <style:style style:family="text" style:name="a144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0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55556in" style:font-size-asian="0.55556in" style:font-size-complex="0.55556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44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6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07">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55556in" style:font-size-asian="0.55556in" style:font-size-complex="0.55556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44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60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9">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text" style:name="a113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5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45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10">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55556in" style:font-size-asian="0.55556in" style:font-size-complex="0.55556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45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611">
      <style:paragraph-properties fo:line-height="125%"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12">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55556in" style:font-size-asian="0.55556in" style:font-size-complex="0.55556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45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613">
      <style:paragraph-properties fo:line-height="125%"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614">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45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graphic" style:name="a615" style:parent-style-name="Graphics">
      <style:graphic-properties draw:fill="none" fo:clip="rect(0.0406in, 0in, 0in, 0in)" draw:stroke="none"/>
    </style:style>
    <style:style style:family="text" style:name="a145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16">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5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61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graphic" style:name="a619">
      <style:graphic-properties fo:wrap-option="wrap" fo:padding-top="0.05in" fo:padding-bottom="0.05in" fo:padding-left="0.1in" fo:padding-right="0.1in" draw:textarea-vertical-align="top" draw:textarea-horizontal-align="left" draw:fill="gradient" draw:fill-gradient-name="a618" draw:stroke="none" draw:auto-grow-width="false" draw:auto-grow-height="false"/>
      <style:paragraph-properties style:font-independent-line-spacing="false" style:writing-mode="lr-tb"/>
    </style:style>
    <style:style style:family="text" style:name="a114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46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20">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62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464">
      <style:paragraph-properties fo:line-height="150%" fo:text-align="left" style:tab-stop-distance="1in" fo:margin-left="0.39291in" fo:margin-right="0in" fo:text-indent="-0.3929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3">
      <style:graphic-properties fo:wrap-option="wrap" fo:padding-top="0.05in" fo:padding-bottom="0.05in" fo:padding-left="0.1in" fo:padding-right="0.1in" draw:textarea-vertical-align="top" draw:textarea-horizontal-align="left" draw:fill="gradient" draw:fill-gradient-name="a622" draw:stroke="none" draw:auto-grow-width="false" draw:auto-grow-height="false"/>
      <style:paragraph-properties style:font-independent-line-spacing="false" style:writing-mode="lr-tb"/>
    </style:style>
    <style:style style:family="text" style:name="a624">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6">
      <style:text-properties fo:font-variant="normal" fo:text-transform="none" fo:color="#0d0d0d"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62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67">
      <style:paragraph-properties fo:line-height="150%" fo:text-align="left" style:tab-stop-distance="1in" fo:margin-left="0.39291in" fo:margin-right="0in" fo:text-indent="-0.3929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7">
      <style:graphic-properties fo:wrap-option="wrap" fo:padding-top="0.05in" fo:padding-bottom="0.05in" fo:padding-left="0.1in" fo:padding-right="0.1in" draw:textarea-vertical-align="top" draw:textarea-horizontal-align="left" draw:fill="gradient" draw:fill-gradient-name="a626" draw:stroke="none" draw:auto-grow-width="false" draw:auto-grow-height="false"/>
      <style:paragraph-properties style:font-independent-line-spacing="false" style:writing-mode="lr-tb"/>
    </style:style>
    <style:style style:family="presentation" style:name="a146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28">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70" style:parent-style-name="Graphics">
      <style:graphic-properties draw:fill="none" fo:clip="rect(0in, 0.39803in, 0in, 0.76496in)" draw:stroke="none"/>
    </style:style>
    <style:style style:family="text" style:name="a1471">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30">
      <style:graphic-properties fo:wrap-option="wrap" fo:padding-top="0.05in" fo:padding-bottom="0.05in" fo:padding-left="0.1in" fo:padding-right="0.1in" draw:textarea-vertical-align="top" draw:textarea-horizontal-align="left" draw:fill="none" draw:stroke="solid" svg:stroke-width="0.01378in" svg:stroke-color="#ffffff" svg:stroke-opacity="100%" draw:stroke-linejoin="miter" svg:stroke-linecap="butt" draw:auto-grow-width="false" draw:auto-grow-height="false"/>
      <style:paragraph-properties style:font-independent-line-spacing="false" style:writing-mode="lr-tb"/>
    </style:style>
    <style:style style:family="paragraph" style:name="a147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1">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7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paragraph" style:name="a63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4">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7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34">
      <style:graphic-properties fo:wrap-option="wrap" fo:padding-top="0.05in" fo:padding-bottom="0.05in" fo:padding-left="0.1in" fo:padding-right="0.1in" draw:textarea-vertical-align="top" draw:textarea-horizontal-align="left" draw:fill="gradient" draw:fill-gradient-name="a633" draw:stroke="none" draw:auto-grow-width="false" draw:auto-grow-height="false"/>
      <style:paragraph-properties style:font-independent-line-spacing="false" style:writing-mode="lr-tb"/>
    </style:style>
    <style:style style:family="graphic" style:name="a147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text" style:name="a635">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7">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7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7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graphic" style:name="a638">
      <style:graphic-properties fo:wrap-option="wrap" fo:padding-top="0.05in" fo:padding-bottom="0.05in" fo:padding-left="0.1in" fo:padding-right="0.1in" draw:textarea-vertical-align="top" draw:textarea-horizontal-align="left" draw:fill="gradient" draw:fill-gradient-name="a637" draw:stroke="none" draw:auto-grow-width="false" draw:auto-grow-height="false"/>
      <style:paragraph-properties style:font-independent-line-spacing="false" style:writing-mode="lr-tb"/>
    </style:style>
    <style:style style:family="text" style:name="a639">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8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41">
      <style:graphic-properties fo:wrap-option="wrap" fo:padding-top="0.05in" fo:padding-bottom="0.05in" fo:padding-left="0.1in" fo:padding-right="0.1in" draw:textarea-vertical-align="top" draw:textarea-horizontal-align="left" draw:fill="none" draw:stroke="solid" svg:stroke-width="0.01378in" svg:stroke-color="#ffffff" svg:stroke-opacity="100%" draw:stroke-linejoin="miter" svg:stroke-linecap="butt" draw:auto-grow-width="false" draw:auto-grow-height="false"/>
      <style:paragraph-properties style:font-independent-line-spacing="false" style:writing-mode="lr-tb"/>
    </style:style>
    <style:style style:family="text" style:name="a148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2">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4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48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45">
      <style:graphic-properties draw:fill="solid" draw:fill-color="#4f81bd" draw:opacity="100%" draw:stroke="solid" svg:stroke-width="0.02795in" svg:stroke-color="#385d8a" svg:stroke-opacity="100%"/>
    </style:style>
    <style:style style:family="text" style:name="a148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8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4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8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48">
      <style:drawing-page-properties draw:fill="solid" draw:fill-color="#dae3e3" draw:opacity="100%" presentation:transition-type="manual" presentation:transition-speed="slow"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649">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51">
      <style:graphic-properties fo:wrap-option="wrap" fo:padding-top="0.05in" fo:padding-bottom="0.05in" fo:padding-left="0.1in" fo:padding-right="0.1in" draw:textarea-vertical-align="middle" draw:textarea-horizontal-align="center" draw:fill="solid" draw:fill-color="#767e37" draw:opacity="100%" draw:stroke="none" draw:auto-grow-width="false" draw:auto-grow-height="false" style:protect="position size"/>
      <style:paragraph-properties style:font-independent-line-spacing="false" style:writing-mode="lr-tb"/>
    </style:style>
    <style:style style:family="text" style:name="a149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52">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text" style:name="a149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3">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49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4">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49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5">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49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6">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49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7">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49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8">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59">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18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0">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61">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62">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63">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64">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65">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66">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67">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68">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69">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19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0">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71">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72">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73">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74">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75">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76">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77">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78">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79">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99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0">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81">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82">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83">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84">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85">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86">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87">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88">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89">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90">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91">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92">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93">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94">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95">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96">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97">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98">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699">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60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1">
      <style:paragraph-properties fo:line-height="100%" fo:text-align="justify" fo:text-align-last="star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0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text" style:name="a160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4">
      <style:paragraph-properties fo:line-height="100%" fo:text-align="justify" fo:text-align-last="star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5">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6">
      <style:paragraph-properties fo:line-height="100%" fo:text-align="justify" fo:text-align-last="star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0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text" style:name="a1608">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1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611">
      <style:graphic-properties draw:fill="solid" draw:fill-color="#4f81bd" draw:opacity="100%" draw:stroke="solid" svg:stroke-width="0.02795in" svg:stroke-color="#385d8a" svg:stroke-opacity="100%"/>
    </style:style>
    <style:style style:family="presentation" style:name="a16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61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614">
      <style:drawing-page-properties draw:fill="solid" draw:fill-color="#dae3e3" draw:opacity="100%" presentation:transition-type="manual" presentation:transition-speed="slow"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1615">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17">
      <style:graphic-properties fo:wrap-option="wrap" fo:padding-top="0.05in" fo:padding-bottom="0.05in" fo:padding-left="0.1in" fo:padding-right="0.1in" draw:textarea-vertical-align="middle" draw:textarea-horizontal-align="center" draw:fill="solid" draw:fill-color="#767e37" draw:opacity="100%" draw:stroke="none" draw:auto-grow-width="false" draw:auto-grow-height="false" style:protect="position size"/>
      <style:paragraph-properties style:font-independent-line-spacing="false" style:writing-mode="lr-tb"/>
    </style:style>
    <style:style style:family="text" style:name="a161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5in" style:font-size-asian="0.25in" style:font-size-complex="0.25in" fo:letter-spacing="0in" fo:language="ru" fo:country="RU"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fo:background-color="transparent"/>
    </style:style>
    <style:style style:family="paragraph" style:name="a16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0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301">
      <style:graphic-properties draw:fill="solid" draw:fill-color="#4f81bd" draw:opacity="100%" draw:stroke="solid" svg:stroke-width="0.02795in" svg:stroke-color="#385d8a" svg:stroke-opacity="100%"/>
    </style:style>
    <style:style style:family="presentation" style:name="a13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30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304">
      <style:drawing-page-properties draw:fill="solid" draw:fill-color="#dae3e3" draw:opacity="100%" presentation:transition-type="manual" presentation:transition-speed="slow"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1305">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07">
      <style:graphic-properties fo:wrap-option="wrap" fo:padding-top="0.05in" fo:padding-bottom="0.05in" fo:padding-left="0.1in" fo:padding-right="0.1in" draw:textarea-vertical-align="middle" draw:textarea-horizontal-align="center" draw:fill="solid" draw:fill-color="#767e37" draw:opacity="100%" draw:stroke="none" draw:auto-grow-width="false" draw:auto-grow-height="false" style:protect="position size"/>
      <style:paragraph-properties style:font-independent-line-spacing="false" style:writing-mode="lr-tb"/>
    </style:style>
    <style:style style:family="presentation" style:name="a1308">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graphic" style:name="a1309" style:parent-style-name="Graphics">
      <style:graphic-properties draw:fill="none" fo:clip="rect(-0.02913in, 1.92556in, 0.02913in, 0.4945in)" draw:stroke="none"/>
    </style:style>
    <style:style style:family="presentation" style:name="a16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2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622">
      <style:paragraph-properties fo:line-height="140%" fo:text-align="justify" fo:text-align-last="start" style:tab-stop-distance="1in" fo:margin-left="0.39291in" fo:margin-right="0in" fo:text-indent="-0.3929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625">
      <style:paragraph-properties fo:line-height="140%" fo:text-align="justify" fo:text-align-last="start" style:tab-stop-distance="1in" fo:margin-left="0.39291in" fo:margin-right="0in" fo:text-indent="-0.3929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7">
      <style:text-properties fo:font-variant="normal" fo:text-transform="none" fo:color="#7f7f7f"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628">
      <style:paragraph-properties fo:line-height="130%" fo:text-align="left" style:tab-stop-distance="1in" fo:margin-left="0.39291in" fo:margin-right="0in" fo:text-indent="-0.3929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0">
      <style:graphic-properties draw:fill="none" draw:stroke="solid" svg:stroke-width="0.01378in" svg:stroke-color="#ffffff" svg:stroke-opacity="100%" draw:stroke-linejoin="miter" svg:stroke-linecap="butt" style:protect="position size"/>
    </style:style>
    <style:style style:family="presentation" style:name="a131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1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1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083in" style:font-size-asian="0.27083in" style:font-size-complex="0.27083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1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1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6">
      <style:paragraph-properties fo:line-height="100%" fo:text-align="justify" fo:text-align-last="star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text" style:name="a131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3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00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1">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3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634">
      <style:graphic-properties fo:wrap-option="wrap" fo:padding-top="0.05in" fo:padding-bottom="0.05in" fo:padding-left="0.1in" fo:padding-right="0.1in" draw:textarea-vertical-align="top" draw:textarea-horizontal-align="left" draw:fill="gradient" draw:fill-gradient-name="a1633" draw:stroke="none" draw:auto-grow-width="false" draw:auto-grow-height="false"/>
      <style:paragraph-properties style:font-independent-line-spacing="false" style:writing-mode="lr-tb"/>
    </style:style>
    <style:style style:family="text" style:name="a1635">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3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38">
      <style:graphic-properties fo:wrap-option="wrap" fo:padding-top="0.05in" fo:padding-bottom="0.05in" fo:padding-left="0.1in" fo:padding-right="0.1in" draw:textarea-vertical-align="top" draw:textarea-horizontal-align="left" draw:fill="gradient" draw:fill-gradient-name="a1637" draw:stroke="none" draw:auto-grow-width="false" draw:auto-grow-height="false"/>
      <style:paragraph-properties style:font-independent-line-spacing="false" style:writing-mode="lr-tb"/>
    </style:style>
    <style:style style:family="graphic" style:name="a1639">
      <style:graphic-properties draw:fill="none" draw:stroke="solid" svg:stroke-width="0.01378in" svg:stroke-color="#ffffff" svg:stroke-opacity="100%" draw:stroke-linejoin="miter" svg:stroke-linecap="butt"/>
    </style:style>
    <style:style style:family="graphic" style:name="a1320">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false" style:writing-mode="lr-tb"/>
    </style:style>
    <style:style style:family="text" style:name="a132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3">
      <style:text-properties fo:font-variant="normal" fo:text-transform="none" fo:color="#0d0d0d"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4">
      <style:paragraph-properties fo:line-height="100%" fo:text-align="justify" fo:text-align-last="star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2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text" style:name="a132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7">
      <style:paragraph-properties fo:line-height="100%" fo:text-align="justify" fo:text-align-last="star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28">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text" style:name="a1329">
      <style:text-properties fo:font-variant="normal" fo:text-transform="none" fo:color="#7f7f7f"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640">
      <style:graphic-properties draw:fill="none" draw:stroke="solid" svg:stroke-width="0.01378in" svg:stroke-color="#ffffff" svg:stroke-opacity="100%" draw:stroke-linejoin="miter" svg:stroke-linecap="butt"/>
    </style:style>
    <style:style style:family="text" style:name="a101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1">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4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0">
      <style:graphic-properties draw:fill="solid" draw:fill-color="#4f81bd" draw:opacity="100%" draw:stroke="solid" svg:stroke-width="0.02795in" svg:stroke-color="#385d8a" svg:stroke-opacity="100%"/>
    </style:style>
    <style:style style:family="text" style:name="a101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643">
      <style:graphic-properties fo:wrap-option="wrap" fo:padding-top="0.05in" fo:padding-bottom="0.05in" fo:padding-left="0.1in" fo:padding-right="0.1in" draw:textarea-vertical-align="middle" draw:textarea-horizontal-align="center" draw:fill="none" draw:stroke="solid" svg:stroke-width="0.01378in" svg:stroke-color="#ffffff" svg:stroke-opacity="100%" draw:stroke-linejoin="miter" svg:stroke-linecap="butt" draw:auto-grow-width="false" draw:auto-grow-height="false"/>
      <style:paragraph-properties style:font-independent-line-spacing="false" style:writing-mode="lr-tb"/>
    </style:style>
    <style:style style:family="presentation" style:name="a8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1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4">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0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803">
      <style:drawing-page-properties draw:fill="solid" draw:fill-color="#dae3e3" draw:opacity="100%" presentation:transition-type="manual" presentation:transition-speed="slow"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aragraph" style:name="a164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4">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646">
      <style:graphic-properties fo:wrap-option="wrap" fo:padding-top="0.05in" fo:padding-bottom="0.05in" fo:padding-left="0.1in" fo:padding-right="0.1in" draw:textarea-vertical-align="middle" draw:textarea-horizontal-align="center" draw:fill="none" draw:stroke="solid" svg:stroke-width="0.01378in" svg:stroke-color="#ffffff" svg:stroke-opacity="100%" draw:stroke-linejoin="miter" svg:stroke-linecap="butt" draw:auto-grow-width="false" draw:auto-grow-height="false"/>
      <style:paragraph-properties style:font-independent-line-spacing="false" style:writing-mode="lr-tb"/>
    </style:style>
    <style:style style:family="paragraph" style:name="a80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7">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06">
      <style:graphic-properties fo:wrap-option="wrap" fo:padding-top="0.05in" fo:padding-bottom="0.05in" fo:padding-left="0.1in" fo:padding-right="0.1in" draw:textarea-vertical-align="middle" draw:textarea-horizontal-align="center" draw:fill="solid" draw:fill-color="#767e37" draw:opacity="100%" draw:stroke="none" draw:auto-grow-width="false" draw:auto-grow-height="false" style:protect="position size"/>
      <style:paragraph-properties style:font-independent-line-spacing="false" style:writing-mode="lr-tb"/>
    </style:style>
    <style:style style:family="paragraph" style:name="a164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graphic" style:name="a164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80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33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50">
      <style:graphic-properties draw:fill="solid" draw:fill-color="#4f81bd" draw:opacity="100%" draw:stroke="solid" svg:stroke-width="0.02795in" svg:stroke-color="#385d8a" svg:stroke-opacity="100%"/>
    </style:style>
    <style:style style:family="text" style:name="a102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2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65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81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653">
      <style:drawing-page-properties draw:fill="solid" draw:fill-color="#dae3e3"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811">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text" style:name="a102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54">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graphic" style:name="a812">
      <style:graphic-properties draw:fill="none" draw:stroke="solid" svg:stroke-width="0.01378in" svg:stroke-color="#ffffff" svg:stroke-opacity="100%" draw:stroke-linejoin="miter" svg:stroke-linecap="butt" style:protect="position size"/>
    </style:style>
    <style:style style:family="presentation" style:name="a81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65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graphic" style:name="a814" style:parent-style-name="Graphics">
      <style:graphic-properties draw:fill="none" fo:clip="rect(0.16847in, -0.97832in, 0in, 0.47206in)" draw:stroke="none"/>
    </style:style>
    <style:style style:family="text" style:name="a165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ru" fo:country="RU"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815">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81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ru" fo:country="RU"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817">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81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9">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ru" fo:country="RU"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03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03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ru" fo:country="RU"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82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821">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ru" fo:country="RU"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82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82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ru" fo:country="RU"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825">
      <style:text-properties fo:font-variant="normal" fo:text-transform="none" fo:color="#0d0d0d"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82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ru" fo:country="RU"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82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82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ru" fo:country="RU"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04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04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ru" fo:country="RU"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830">
      <style:text-properties fo:font-variant="normal" fo:text-transform="none" fo:color="#0d0d0d"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83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74">
      <style:paragraph-properties fo:line-height="150%" fo:text-align="left" style:tab-stop-distance="1in" fo:margin-left="0.39291in" fo:margin-right="0in" fo:text-indent="-0.3929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33">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false" style:writing-mode="lr-tb"/>
    </style:style>
    <style:style style:family="text" style:name="a834">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7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83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3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678">
      <style:paragraph-properties fo:line-height="100%" fo:text-align="justify" fo:text-align-last="star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7">
      <style:graphic-properties draw:fill="solid" draw:fill-color="#4f81bd" draw:opacity="100%" draw:stroke="solid" svg:stroke-width="0.02795in" svg:stroke-color="#385d8a" svg:stroke-opacity="100%"/>
    </style:style>
    <style:style style:family="text" style:name="a167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83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6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80">
      <style:paragraph-properties fo:line-height="100%" fo:text-align="justify" fo:text-align-last="star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68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text" style:name="a105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5in" style:font-size-asian="0.25in" style:font-size-complex="0.25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840">
      <style:drawing-page-properties draw:fill="solid" draw:fill-color="#dae3e3" draw:opacity="100%" presentation:transition-type="manual" presentation:transition-speed="slow"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105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83">
      <style:paragraph-properties fo:line-height="100%" fo:text-align="justify" fo:text-align-last="star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41">
      <style:graphic-properties draw:fill="none" draw:stroke="solid" svg:stroke-width="0.01378in" svg:stroke-color="#ffffff" svg:stroke-opacity="100%" draw:stroke-linejoin="miter" svg:stroke-linecap="butt" style:protect="position size"/>
    </style:style>
    <style:style style:family="text" style:name="a105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68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text" style:name="a842">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5">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44">
      <style:graphic-properties fo:wrap-option="wrap" fo:padding-top="0.05in" fo:padding-bottom="0.05in" fo:padding-left="0.1in" fo:padding-right="0.1in" draw:textarea-vertical-align="middle" draw:textarea-horizontal-align="center" draw:fill="solid" draw:fill-color="#767e37" draw:opacity="100%" draw:stroke="none" draw:auto-grow-width="false" draw:auto-grow-height="false" style:protect="position size"/>
      <style:paragraph-properties style:font-independent-line-spacing="false" style:writing-mode="lr-tb"/>
    </style:style>
    <style:style style:family="paragraph" style:name="a168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5">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graphic" style:name="a168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graphic" style:name="a846" style:parent-style-name="Graphics">
      <style:graphic-properties draw:fill="none" fo:clip="rect(0in, 0.69764in, 0in, 1.23702in)" draw:stroke="none"/>
    </style:style>
    <style:style style:family="text" style:name="a168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47">
      <style:graphic-properties draw:fill="none" draw:stroke="solid" svg:stroke-width="0.01378in" svg:stroke-color="#ffffff" svg:stroke-opacity="100%" draw:stroke-linejoin="miter" svg:stroke-linecap="butt" style:protect="position size"/>
    </style:style>
    <style:style style:family="paragraph" style:name="a1689">
      <style:paragraph-properties fo:line-height="100%" fo:text-align="justify" fo:text-align-last="star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8">
      <style:graphic-properties draw:fill="none" fo:clip="rect(0in, 1.1555in, 0in, 1.11928in)" draw:stroke="none"/>
    </style:style>
    <style:style style:family="text" style:name="a84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91">
      <style:paragraph-properties fo:line-height="100%" fo:text-align="justify" fo:text-align-last="star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69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paragraph" style:name="a85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5in" style:font-size-asian="0.25in" style:font-size-complex="0.25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851">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false" style:writing-mode="lr-tb"/>
    </style:style>
    <style:style style:family="text" style:name="a106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94">
      <style:paragraph-properties fo:line-height="100%" fo:text-align="justify" fo:text-align-last="star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9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text" style:name="a85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5in" style:font-size-asian="0.25in" style:font-size-complex="0.25in" fo:letter-spacing="0in" fo:language="en" fo:country="US"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5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97">
      <style:paragraph-properties fo:line-height="100%" fo:text-align="justify" fo:text-align-last="star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56">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false" style:writing-mode="lr-tb"/>
    </style:style>
    <style:style style:family="graphic" style:name="a1698">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text" style:name="a857">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9">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59">
      <style:graphic-properties fo:wrap-option="wrap" fo:padding-top="0.05in" fo:padding-bottom="0.05in" fo:padding-left="0.1in" fo:padding-right="0.1in" draw:textarea-vertical-align="top" draw:textarea-horizontal-align="left" draw:fill="none" draw:stroke="solid" svg:stroke-width="0.01378in" svg:stroke-color="#ffffff" svg:stroke-opacity="100%" draw:stroke-linejoin="miter" svg:stroke-linecap="butt" draw:auto-grow-width="false" draw:auto-grow-height="false"/>
      <style:paragraph-properties style:font-independent-line-spacing="false" style:writing-mode="lr-tb"/>
    </style:style>
    <style:style style:family="text" style:name="a138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0">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63">
      <style:graphic-properties fo:wrap-option="wrap" fo:padding-top="0.05in" fo:padding-bottom="0.05in" fo:padding-left="0.1in" fo:padding-right="0.1in" draw:textarea-vertical-align="top" draw:textarea-horizontal-align="left" draw:fill="gradient" draw:fill-gradient-name="a862" draw:stroke="none" draw:auto-grow-width="false" draw:auto-grow-height="false"/>
      <style:paragraph-properties style:font-independent-line-spacing="false" style:writing-mode="lr-tb"/>
    </style:style>
    <style:style style:family="text" style:name="a864">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7">
      <style:graphic-properties fo:wrap-option="wrap" fo:padding-top="0.05in" fo:padding-bottom="0.05in" fo:padding-left="0.1in" fo:padding-right="0.1in" draw:textarea-vertical-align="top" draw:textarea-horizontal-align="left" draw:fill="gradient" draw:fill-gradient-name="a866" draw:stroke="none" draw:auto-grow-width="false" draw:auto-grow-height="false"/>
      <style:paragraph-properties style:font-independent-line-spacing="false" style:writing-mode="lr-tb"/>
    </style:style>
    <style:style style:family="text" style:name="a868">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2">
      <style:text-properties fo:font-variant="normal" fo:text-transform="none" fo:color="#7f7f7f"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3">
      <style:text-properties fo:font-variant="normal" fo:text-transform="none" fo:color="#7f7f7f"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4">
      <style:text-properties fo:font-variant="normal" fo:text-transform="none" fo:color="#7f7f7f"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96">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false" style:writing-mode="lr-tb"/>
    </style:style>
    <style:style style:family="text" style:name="a1397">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7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08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71">
      <style:graphic-properties draw:fill="solid" draw:fill-color="#4f81bd" draw:opacity="100%" draw:stroke="solid" svg:stroke-width="0.02795in" svg:stroke-color="#385d8a" svg:stroke-opacity="100%"/>
    </style:style>
    <style:style style:family="text" style:name="a108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87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874">
      <style:drawing-page-properties draw:fill="solid" draw:fill-color="#dae3e3" draw:opacity="100%" presentation:transition-type="manual" presentation:transition-speed="slow" smil:type="barWipe" smil:subtype="leftToRight" smil:direction="reverse"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graphic" style:name="a875">
      <style:graphic-properties draw:fill="none" draw:stroke="solid" svg:stroke-width="0.01378in" svg:stroke-color="#ffffff" svg:stroke-opacity="100%" draw:stroke-linejoin="miter" svg:stroke-linecap="butt" style:protect="position size"/>
    </style:style>
    <style:style style:family="text" style:name="a876">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8">
      <style:graphic-properties fo:wrap-option="wrap" fo:padding-top="0.05in" fo:padding-bottom="0.05in" fo:padding-left="0.1in" fo:padding-right="0.1in" draw:textarea-vertical-align="middle" draw:textarea-horizontal-align="center" draw:fill="solid" draw:fill-color="#767e37" draw:opacity="100%" draw:stroke="none" draw:auto-grow-width="false" draw:auto-grow-height="false" style:protect="position size"/>
      <style:paragraph-properties style:font-independent-line-spacing="false" style:writing-mode="lr-tb"/>
    </style:style>
    <style:style style:family="presentation" style:name="a879">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text" style:name="a109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80">
      <style:graphic-properties draw:fill="none" fo:clip="rect(0in, 0.13462in, 0in, 0in)" draw:stroke="none"/>
    </style:style>
    <style:style style:family="text" style:name="a109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87">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false" style:writing-mode="lr-tb"/>
    </style:style>
    <style:style style:family="text" style:name="a88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0">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54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1">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54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2">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54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3">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54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4">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54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5">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54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6">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54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7">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54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8">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709">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23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5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5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0">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55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1">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55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2">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55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3">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55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4">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55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5">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55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6">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55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7">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55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8">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719">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24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0">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56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1">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56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2">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564">
      <style:paragraph-properties fo:line-height="100%" fo:text-align="justify" fo:text-align-last="star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3">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56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4">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56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5">
      <style:text-properties fo:font-variant="normal" fo:text-transform="none" fo:color="#000000"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56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6">
      <style:paragraph-properties fo:line-height="150%" fo:text-align="left" style:tab-stop-distance="1in" fo:margin-left="0.39291in" fo:margin-right="0in" fo:text-indent="-0.3929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8">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729">
      <style:paragraph-properties fo:line-height="150%" fo:text-align="left" style:tab-stop-distance="1in" fo:margin-left="0.39291in" fo:margin-right="0in" fo:text-indent="-0.39291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9">
      <style:text-properties fo:font-variant="normal" fo:text-transform="none" fo:color="#7f7f7f"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3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57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32" style:parent-style-name="Graphics">
      <style:graphic-properties draw:fill="none" fo:clip="rect(0in, 0.513in, 0in, 0in)" draw:stroke="none"/>
    </style:style>
    <style:style style:family="text" style:name="a157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3">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3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57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36">
      <style:graphic-properties draw:fill="solid" draw:fill-color="#4f81bd" draw:opacity="100%" draw:stroke="solid" svg:stroke-width="0.02795in" svg:stroke-color="#385d8a" svg:stroke-opacity="100%"/>
    </style:style>
    <style:style style:family="text" style:name="a157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57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3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739">
      <style:drawing-page-properties draw:fill="solid" draw:fill-color="#dae3e3" draw:opacity="100%" presentation:transition-type="manual" presentation:transition-speed="slow"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aragraph" style:name="a126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61">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false" style:writing-mode="lr-tb"/>
    </style:style>
    <style:style style:family="text" style:name="a1262">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64">
      <style:graphic-properties fo:wrap-option="wrap" fo:padding-top="0.05in" fo:padding-bottom="0.05in" fo:padding-left="0.1in" fo:padding-right="0.1in" draw:textarea-vertical-align="middle" draw:textarea-horizontal-align="center" draw:fill="solid" draw:fill-color="#dae3e3" draw:opacity="0%" draw:stroke="none" draw:auto-grow-width="false" draw:auto-grow-height="false"/>
      <style:paragraph-properties style:font-independent-line-spacing="false" style:writing-mode="lr-tb"/>
    </style:style>
    <style:style style:family="text" style:name="a1265">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68">
      <style:graphic-properties fo:wrap-option="wrap" fo:padding-top="0.05in" fo:padding-bottom="0.05in" fo:padding-left="0.1in" fo:padding-right="0.1in" draw:textarea-vertical-align="top" draw:textarea-horizontal-align="left" draw:fill="gradient" draw:fill-gradient-name="a1267" draw:stroke="none" draw:auto-grow-width="false" draw:auto-grow-height="false"/>
      <style:paragraph-properties style:font-independent-line-spacing="false" style:writing-mode="lr-tb"/>
    </style:style>
    <style:style style:family="text" style:name="a1269">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0">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42">
      <style:graphic-properties fo:wrap-option="wrap" fo:padding-top="0.05in" fo:padding-bottom="0.05in" fo:padding-left="0.1in" fo:padding-right="0.1in" draw:textarea-vertical-align="middle" draw:textarea-horizontal-align="center" draw:fill="solid" draw:fill-color="#767e37" draw:opacity="100%" draw:stroke="none" draw:auto-grow-width="false" draw:auto-grow-height="false" style:protect="position size"/>
      <style:paragraph-properties style:font-independent-line-spacing="false" style:writing-mode="lr-tb"/>
    </style:style>
    <style:style style:family="text" style:name="a158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43">
      <style:graphic-properties draw:fill="none" fo:clip="rect(0in, 0.20944in, 0in, 0.20944in)" draw:stroke="none"/>
    </style:style>
    <style:style style:family="text" style:name="a158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44">
      <style:graphic-properties draw:fill="none" draw:stroke="solid" svg:stroke-width="0.01378in" svg:stroke-color="#ffffff" svg:stroke-opacity="100%" draw:stroke-linejoin="miter" svg:stroke-linecap="butt" style:protect="position size"/>
    </style:style>
    <style:style style:family="text" style:name="a158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8">
      <style:paragraph-properties fo:line-height="140%" fo:text-align="left" style:tab-stop-distance="1in" fo:margin-left="0in" fo:margin-right="0in" fo:text-indent="0in" fo:margin-top="0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72">
      <style:graphic-properties fo:wrap-option="wrap" fo:padding-top="0.05in" fo:padding-bottom="0.05in" fo:padding-left="0.1in" fo:padding-right="0.1in" draw:textarea-vertical-align="top" draw:textarea-horizontal-align="left" draw:fill="gradient" draw:fill-gradient-name="a1271" draw:stroke="none" draw:auto-grow-width="false" draw:auto-grow-height="false"/>
      <style:paragraph-properties style:font-independent-line-spacing="false" style:writing-mode="lr-tb"/>
    </style:style>
    <style:style style:family="text" style:name="a1273">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75">
      <style:graphic-properties fo:wrap-option="wrap" fo:padding-top="0.05in" fo:padding-bottom="0.05in" fo:padding-left="0.1in" fo:padding-right="0.1in" draw:textarea-vertical-align="top" draw:textarea-horizontal-align="left" draw:fill="none" draw:stroke="solid" svg:stroke-width="0.01378in" svg:stroke-color="#ffffff" svg:stroke-opacity="100%" draw:stroke-linejoin="miter" svg:stroke-linecap="butt" draw:auto-grow-width="false" draw:auto-grow-height="false"/>
      <style:paragraph-properties style:font-independent-line-spacing="false" style:writing-mode="lr-tb"/>
    </style:style>
    <style:style style:family="text" style:name="a1276">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79">
      <style:graphic-properties fo:wrap-option="wrap" fo:padding-top="0.05in" fo:padding-bottom="0.05in" fo:padding-left="0.1in" fo:padding-right="0.1in" draw:textarea-vertical-align="top" draw:textarea-horizontal-align="left" draw:fill="gradient" draw:fill-gradient-name="a1278" draw:stroke="none" draw:auto-grow-width="false" draw:auto-grow-height="false"/>
      <style:paragraph-properties style:font-independent-line-spacing="false" style:writing-mode="lr-tb"/>
    </style:style>
    <style:style style:family="text" style:name="a1590">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0">
      <style:paragraph-properties fo:line-height="140%" fo:text-align="left" style:tab-stop-distance="1in" fo:margin-left="0in" fo:margin-right="0in" fo:text-indent="0in" fo:margin-top="0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2">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1">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Times New Roman" style:font-family-generic="roman" style:font-pitch="variable" style:font-pitch-asian="variable" style:font-pitch-complex="variable" fo:font-size="0.19444in" style:font-size-asian="0.19444in" style:font-size-complex="0.19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3">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2">
      <style:paragraph-properties fo:line-height="140%" fo:text-align="left" style:tab-stop-distance="1in" fo:margin-left="0in" fo:margin-right="0in" fo:text-indent="0in" fo:margin-top="0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4">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5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1595">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4">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6">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7">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5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text" style:name="a1598">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7">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9">
      <style:text-properties fo:font-variant="normal" fo:text-transform="none" fo:color="#0d0d0d" style:text-line-through-type="none" style:text-line-through-style="none" style:text-line-through-width="auto" style:text-line-through-color="font-color" style:text-position="0% 100%" fo:font-family="Times New Roman" style:font-family-asian="Microsoft YaHei" style:font-family-complex="Mangal" style:font-family-generic="roman" style:font-pitch="variable" style:font-pitch-asian="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280">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83">
      <style:graphic-properties fo:wrap-option="wrap" fo:padding-top="0.05in" fo:padding-bottom="0.05in" fo:padding-left="0.1in" fo:padding-right="0.1in" draw:textarea-vertical-align="top" draw:textarea-horizontal-align="left" draw:fill="gradient" draw:fill-gradient-name="a1282" draw:stroke="none" draw:auto-grow-width="false" draw:auto-grow-height="false"/>
      <style:paragraph-properties style:font-independent-line-spacing="false" style:writing-mode="lr-tb"/>
    </style:style>
    <style:style style:family="text" style:name="a1284">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86">
      <style:graphic-properties fo:wrap-option="wrap" fo:padding-top="0.05in" fo:padding-bottom="0.05in" fo:padding-left="0.1in" fo:padding-right="0.1in" draw:textarea-vertical-align="top" draw:textarea-horizontal-align="left" draw:fill="none" draw:stroke="solid" svg:stroke-width="0.01378in" svg:stroke-color="#ffffff" svg:stroke-opacity="100%" draw:stroke-linejoin="miter" svg:stroke-linecap="butt" draw:auto-grow-width="false" draw:auto-grow-height="false"/>
      <style:paragraph-properties style:font-independent-line-spacing="false" style:writing-mode="lr-tb"/>
    </style:style>
    <style:style style:family="text" style:name="a1287">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89">
      <style:graphic-properties fo:wrap-option="wrap" fo:padding-top="0.05in" fo:padding-bottom="0.05in" fo:padding-left="0.1in" fo:padding-right="0.1in" draw:textarea-vertical-align="top" draw:textarea-horizontal-align="left" draw:fill="none" draw:stroke="solid" svg:stroke-width="0.01378in" svg:stroke-color="#ffffff" svg:stroke-opacity="100%" draw:stroke-linejoin="miter" svg:stroke-linecap="butt" draw:auto-grow-width="false" draw:auto-grow-height="false"/>
      <style:paragraph-properties style:font-independent-line-spacing="false" style:writing-mode="lr-tb"/>
    </style:style>
    <style:style style:family="presentation" style:name="a760">
      <style:graphic-properties draw:fill="solid" draw:fill-color="#4f81bd" draw:opacity="100%" draw:stroke="solid" svg:stroke-width="0.02795in" svg:stroke-color="#385d8a" svg:stroke-opacity="100%"/>
    </style:style>
    <style:style style:family="presentation" style:name="a7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76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763">
      <style:drawing-page-properties draw:fill="solid" draw:fill-color="#dae3e3" draw:opacity="100%" presentation:transition-type="manual" presentation:transition-speed="slow"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764">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6">
      <style:graphic-properties fo:wrap-option="wrap" fo:padding-top="0.05in" fo:padding-bottom="0.05in" fo:padding-left="0.1in" fo:padding-right="0.1in" draw:textarea-vertical-align="middle" draw:textarea-horizontal-align="center" draw:fill="solid" draw:fill-color="#767e37" draw:opacity="100%" draw:stroke="none" draw:auto-grow-width="false" draw:auto-grow-height="false" style:protect="position size"/>
      <style:paragraph-properties style:font-independent-line-spacing="false" style:writing-mode="lr-tb"/>
    </style:style>
    <style:style style:family="presentation" style:name="a767">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presentation" style:name="a76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769">
      <style:graphic-properties draw:fill="none" draw:stroke="solid" svg:stroke-width="0.01378in" svg:stroke-color="#ffffff" svg:stroke-opacity="100%" draw:stroke-linejoin="miter" svg:stroke-linecap="butt" style:protect="position size"/>
    </style:style>
    <style:style style:family="text" style:name="a1290">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93">
      <style:graphic-properties fo:wrap-option="wrap" fo:padding-top="0.05in" fo:padding-bottom="0.05in" fo:padding-left="0.1in" fo:padding-right="0.1in" draw:textarea-vertical-align="top" draw:textarea-horizontal-align="left" draw:fill="gradient" draw:fill-gradient-name="a1292" draw:stroke="none" draw:auto-grow-width="false" draw:auto-grow-height="false"/>
      <style:paragraph-properties style:font-independent-line-spacing="false" style:writing-mode="lr-tb"/>
    </style:style>
    <style:style style:family="text" style:name="a1294">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97">
      <style:graphic-properties fo:wrap-option="wrap" fo:padding-top="0.05in" fo:padding-bottom="0.05in" fo:padding-left="0.1in" fo:padding-right="0.1in" draw:textarea-vertical-align="top" draw:textarea-horizontal-align="left" draw:fill="gradient" draw:fill-gradient-name="a1296" draw:stroke="none" draw:auto-grow-width="false" draw:auto-grow-height="false"/>
      <style:paragraph-properties style:font-independent-line-spacing="false" style:writing-mode="lr-tb"/>
    </style:style>
    <style:style style:family="text" style:name="a1298">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1468">
      <text:list-level-style-bullet text:level="1" text:bullet-char="">
        <style:list-level-properties text:space-before="0in" text:min-label-width="0.39291in"/>
        <style:text-properties fo:color="#8fa3a3" fo:font-family="Wingdings" style:font-pitch="variable" fo:font-size="100%"/>
      </text:list-level-style-bullet>
      <text:list-level-style-bullet text:level="2" text:bullet-char="">
        <style:list-level-properties text:space-before="0in" text:min-label-width="0.39291in"/>
        <style:text-properties fo:color="#8fa3a3" fo:font-family="Wingdings" style:font-pitch="variable" fo:font-size="100%"/>
      </text:list-level-style-bullet>
      <text:list-level-style-bullet text:level="3" text:bullet-char="">
        <style:list-level-properties text:space-before="0.7874in" text:min-label-width="0.39291in"/>
        <style:text-properties fo:color="#8fa3a3" fo:font-family="Wingdings" style:font-pitch="variable" fo:font-size="100%"/>
      </text:list-level-style-bullet>
      <text:list-level-style-bullet text:level="4" text:bullet-char="">
        <style:list-level-properties text:space-before="0.7874in" text:min-label-width="0.39291in"/>
        <style:text-properties fo:color="#8fa3a3" fo:font-family="Wingdings" style:font-pitch="variable" fo:font-size="100%"/>
      </text:list-level-style-bullet>
      <text:list-level-style-bullet text:level="5" text:bullet-char="">
        <style:list-level-properties text:space-before="1.5748in" text:min-label-width="0.39291in"/>
        <style:text-properties fo:color="#8fa3a3" fo:font-family="Wingdings" style:font-pitch="variable" fo:font-size="100%"/>
      </text:list-level-style-bullet>
      <text:list-level-style-bullet text:level="6" text:bullet-char="">
        <style:list-level-properties text:space-before="2.3563in" text:min-label-width="0.39291in"/>
        <style:text-properties fo:color="#8fa3a3" fo:font-family="Wingdings" style:font-pitch="variable" fo:font-size="100%"/>
      </text:list-level-style-bullet>
      <text:list-level-style-bullet text:level="7" text:bullet-char="">
        <style:list-level-properties text:space-before="2.8563in" text:min-label-width="0.39291in"/>
        <style:text-properties fo:color="#8fa3a3" fo:font-family="Wingdings" style:font-pitch="variable" fo:font-size="100%"/>
      </text:list-level-style-bullet>
      <text:list-level-style-bullet text:level="8" text:bullet-char="">
        <style:list-level-properties text:space-before="3.3563in" text:min-label-width="0.39291in"/>
        <style:text-properties fo:color="#8fa3a3" fo:font-family="Wingdings" style:font-pitch="variable" fo:font-size="100%"/>
      </text:list-level-style-bullet>
      <text:list-level-style-bullet text:level="9" text:bullet-char="">
        <style:list-level-properties text:space-before="3.8563in" text:min-label-width="0.39291in"/>
        <style:text-properties fo:color="#8fa3a3" fo:font-family="Wingdings" style:font-pitch="variable" fo:font-size="100%"/>
      </text:list-level-style-bullet>
    </text:list-style>
    <text:list-style style:name="a1626">
      <text:list-level-style-bullet text:level="1" text:bullet-char="">
        <style:list-level-properties text:space-before="0in" text:min-label-width="0.39291in"/>
        <style:text-properties fo:color="#8fa3a3" fo:font-family="Wingdings" style:font-pitch="variable" fo:font-size="100%"/>
      </text:list-level-style-bullet>
      <text:list-level-style-bullet text:level="2" text:bullet-char="">
        <style:list-level-properties text:space-before="0in" text:min-label-width="0.39291in"/>
        <style:text-properties fo:color="#8fa3a3" fo:font-family="Wingdings" style:font-pitch="variable" fo:font-size="100%"/>
      </text:list-level-style-bullet>
      <text:list-level-style-bullet text:level="3" text:bullet-char="">
        <style:list-level-properties text:space-before="0.7874in" text:min-label-width="0.39291in"/>
        <style:text-properties fo:color="#8fa3a3" fo:font-family="Wingdings" style:font-pitch="variable" fo:font-size="100%"/>
      </text:list-level-style-bullet>
      <text:list-level-style-bullet text:level="4" text:bullet-char="">
        <style:list-level-properties text:space-before="0.7874in" text:min-label-width="0.39291in"/>
        <style:text-properties fo:color="#8fa3a3" fo:font-family="Wingdings" style:font-pitch="variable" fo:font-size="100%"/>
      </text:list-level-style-bullet>
      <text:list-level-style-bullet text:level="5" text:bullet-char="">
        <style:list-level-properties text:space-before="1.5748in" text:min-label-width="0.39291in"/>
        <style:text-properties fo:color="#8fa3a3" fo:font-family="Wingdings" style:font-pitch="variable" fo:font-size="100%"/>
      </text:list-level-style-bullet>
      <text:list-level-style-bullet text:level="6" text:bullet-char="">
        <style:list-level-properties text:space-before="2.3563in" text:min-label-width="0.39291in"/>
        <style:text-properties fo:color="#8fa3a3" fo:font-family="Wingdings" style:font-pitch="variable" fo:font-size="100%"/>
      </text:list-level-style-bullet>
      <text:list-level-style-bullet text:level="7" text:bullet-char="">
        <style:list-level-properties text:space-before="2.8563in" text:min-label-width="0.39291in"/>
        <style:text-properties fo:color="#8fa3a3" fo:font-family="Wingdings" style:font-pitch="variable" fo:font-size="100%"/>
      </text:list-level-style-bullet>
      <text:list-level-style-bullet text:level="8" text:bullet-char="">
        <style:list-level-properties text:space-before="3.3563in" text:min-label-width="0.39291in"/>
        <style:text-properties fo:color="#8fa3a3" fo:font-family="Wingdings" style:font-pitch="variable" fo:font-size="100%"/>
      </text:list-level-style-bullet>
      <text:list-level-style-bullet text:level="9" text:bullet-char="">
        <style:list-level-properties text:space-before="3.8563in" text:min-label-width="0.39291in"/>
        <style:text-properties fo:color="#8fa3a3" fo:font-family="Wingdings" style:font-pitch="variable" fo:font-size="100%"/>
      </text:list-level-style-bullet>
    </text:list-style>
    <text:list-style style:name="a727">
      <text:list-level-style-bullet text:level="1" text:bullet-char="">
        <style:list-level-properties text:space-before="0in" text:min-label-width="0.39291in"/>
        <style:text-properties fo:color="#8fa3a3" fo:font-family="Wingdings" style:font-pitch="variable" fo:font-size="100%"/>
      </text:list-level-style-bullet>
      <text:list-level-style-bullet text:level="2" text:bullet-char="">
        <style:list-level-properties text:space-before="0in" text:min-label-width="0.39291in"/>
        <style:text-properties fo:color="#8fa3a3" fo:font-family="Wingdings" style:font-pitch="variable" fo:font-size="100%"/>
      </text:list-level-style-bullet>
      <text:list-level-style-bullet text:level="3" text:bullet-char="">
        <style:list-level-properties text:space-before="0.7874in" text:min-label-width="0.39291in"/>
        <style:text-properties fo:color="#8fa3a3" fo:font-family="Wingdings" style:font-pitch="variable" fo:font-size="100%"/>
      </text:list-level-style-bullet>
      <text:list-level-style-bullet text:level="4" text:bullet-char="">
        <style:list-level-properties text:space-before="0.7874in" text:min-label-width="0.39291in"/>
        <style:text-properties fo:color="#8fa3a3" fo:font-family="Wingdings" style:font-pitch="variable" fo:font-size="100%"/>
      </text:list-level-style-bullet>
      <text:list-level-style-bullet text:level="5" text:bullet-char="">
        <style:list-level-properties text:space-before="1.5748in" text:min-label-width="0.39291in"/>
        <style:text-properties fo:color="#8fa3a3" fo:font-family="Wingdings" style:font-pitch="variable" fo:font-size="100%"/>
      </text:list-level-style-bullet>
      <text:list-level-style-bullet text:level="6" text:bullet-char="">
        <style:list-level-properties text:space-before="2.3563in" text:min-label-width="0.39291in"/>
        <style:text-properties fo:color="#8fa3a3" fo:font-family="Wingdings" style:font-pitch="variable" fo:font-size="100%"/>
      </text:list-level-style-bullet>
      <text:list-level-style-bullet text:level="7" text:bullet-char="">
        <style:list-level-properties text:space-before="2.8563in" text:min-label-width="0.39291in"/>
        <style:text-properties fo:color="#8fa3a3" fo:font-family="Wingdings" style:font-pitch="variable" fo:font-size="100%"/>
      </text:list-level-style-bullet>
      <text:list-level-style-bullet text:level="8" text:bullet-char="">
        <style:list-level-properties text:space-before="3.3563in" text:min-label-width="0.39291in"/>
        <style:text-properties fo:color="#8fa3a3" fo:font-family="Wingdings" style:font-pitch="variable" fo:font-size="100%"/>
      </text:list-level-style-bullet>
      <text:list-level-style-bullet text:level="9" text:bullet-char="">
        <style:list-level-properties text:space-before="3.8563in" text:min-label-width="0.39291in"/>
        <style:text-properties fo:color="#8fa3a3" fo:font-family="Wingdings" style:font-pitch="variable" fo:font-size="100%"/>
      </text:list-level-style-bullet>
    </text:list-style>
    <text:list-style style:name="a1629">
      <text:list-level-style-bullet text:level="1" text:bullet-char="">
        <style:list-level-properties text:space-before="0in" text:min-label-width="0.39291in"/>
        <style:text-properties fo:color="#8fa3a3" fo:font-family="Wingdings" style:font-pitch="variable" fo:font-size="100%"/>
      </text:list-level-style-bullet>
      <text:list-level-style-bullet text:level="2" text:bullet-char="">
        <style:list-level-properties text:space-before="0in" text:min-label-width="0.39291in"/>
        <style:text-properties fo:color="#8fa3a3" fo:font-family="Wingdings" style:font-pitch="variable" fo:font-size="100%"/>
      </text:list-level-style-bullet>
      <text:list-level-style-bullet text:level="3" text:bullet-char="">
        <style:list-level-properties text:space-before="0.7874in" text:min-label-width="0.39291in"/>
        <style:text-properties fo:color="#8fa3a3" fo:font-family="Wingdings" style:font-pitch="variable" fo:font-size="100%"/>
      </text:list-level-style-bullet>
      <text:list-level-style-bullet text:level="4" text:bullet-char="">
        <style:list-level-properties text:space-before="0.7874in" text:min-label-width="0.39291in"/>
        <style:text-properties fo:color="#8fa3a3" fo:font-family="Wingdings" style:font-pitch="variable" fo:font-size="100%"/>
      </text:list-level-style-bullet>
      <text:list-level-style-bullet text:level="5" text:bullet-char="">
        <style:list-level-properties text:space-before="1.5748in" text:min-label-width="0.39291in"/>
        <style:text-properties fo:color="#8fa3a3" fo:font-family="Wingdings" style:font-pitch="variable" fo:font-size="100%"/>
      </text:list-level-style-bullet>
      <text:list-level-style-bullet text:level="6" text:bullet-char="">
        <style:list-level-properties text:space-before="2.3563in" text:min-label-width="0.39291in"/>
        <style:text-properties fo:color="#8fa3a3" fo:font-family="Wingdings" style:font-pitch="variable" fo:font-size="100%"/>
      </text:list-level-style-bullet>
      <text:list-level-style-bullet text:level="7" text:bullet-char="">
        <style:list-level-properties text:space-before="2.8563in" text:min-label-width="0.39291in"/>
        <style:text-properties fo:color="#8fa3a3" fo:font-family="Wingdings" style:font-pitch="variable" fo:font-size="100%"/>
      </text:list-level-style-bullet>
      <text:list-level-style-bullet text:level="8" text:bullet-char="">
        <style:list-level-properties text:space-before="3.3563in" text:min-label-width="0.39291in"/>
        <style:text-properties fo:color="#8fa3a3" fo:font-family="Wingdings" style:font-pitch="variable" fo:font-size="100%"/>
      </text:list-level-style-bullet>
      <text:list-level-style-bullet text:level="9" text:bullet-char="">
        <style:list-level-properties text:space-before="3.8563in" text:min-label-width="0.39291in"/>
        <style:text-properties fo:color="#8fa3a3" fo:font-family="Wingdings" style:font-pitch="variable" fo:font-size="100%"/>
      </text:list-level-style-bullet>
    </text:list-style>
    <text:list-style style:name="a1675">
      <text:list-level-style-bullet text:level="1" text:bullet-char="">
        <style:list-level-properties text:space-before="0in" text:min-label-width="0.39291in"/>
        <style:text-properties fo:color="#8fa3a3" fo:font-family="Wingdings" style:font-pitch="variable" fo:font-size="100%"/>
      </text:list-level-style-bullet>
      <text:list-level-style-bullet text:level="2" text:bullet-char="">
        <style:list-level-properties text:space-before="0in" text:min-label-width="0.39291in"/>
        <style:text-properties fo:color="#8fa3a3" fo:font-family="Wingdings" style:font-pitch="variable" fo:font-size="100%"/>
      </text:list-level-style-bullet>
      <text:list-level-style-bullet text:level="3" text:bullet-char="">
        <style:list-level-properties text:space-before="0.7874in" text:min-label-width="0.39291in"/>
        <style:text-properties fo:color="#8fa3a3" fo:font-family="Wingdings" style:font-pitch="variable" fo:font-size="100%"/>
      </text:list-level-style-bullet>
      <text:list-level-style-bullet text:level="4" text:bullet-char="">
        <style:list-level-properties text:space-before="0.7874in" text:min-label-width="0.39291in"/>
        <style:text-properties fo:color="#8fa3a3" fo:font-family="Wingdings" style:font-pitch="variable" fo:font-size="100%"/>
      </text:list-level-style-bullet>
      <text:list-level-style-bullet text:level="5" text:bullet-char="">
        <style:list-level-properties text:space-before="1.5748in" text:min-label-width="0.39291in"/>
        <style:text-properties fo:color="#8fa3a3" fo:font-family="Wingdings" style:font-pitch="variable" fo:font-size="100%"/>
      </text:list-level-style-bullet>
      <text:list-level-style-bullet text:level="6" text:bullet-char="">
        <style:list-level-properties text:space-before="2.3563in" text:min-label-width="0.39291in"/>
        <style:text-properties fo:color="#8fa3a3" fo:font-family="Wingdings" style:font-pitch="variable" fo:font-size="100%"/>
      </text:list-level-style-bullet>
      <text:list-level-style-bullet text:level="7" text:bullet-char="">
        <style:list-level-properties text:space-before="2.8563in" text:min-label-width="0.39291in"/>
        <style:text-properties fo:color="#8fa3a3" fo:font-family="Wingdings" style:font-pitch="variable" fo:font-size="100%"/>
      </text:list-level-style-bullet>
      <text:list-level-style-bullet text:level="8" text:bullet-char="">
        <style:list-level-properties text:space-before="3.3563in" text:min-label-width="0.39291in"/>
        <style:text-properties fo:color="#8fa3a3" fo:font-family="Wingdings" style:font-pitch="variable" fo:font-size="100%"/>
      </text:list-level-style-bullet>
      <text:list-level-style-bullet text:level="9" text:bullet-char="">
        <style:list-level-properties text:space-before="3.8563in" text:min-label-width="0.39291in"/>
        <style:text-properties fo:color="#8fa3a3" fo:font-family="Wingdings" style:font-pitch="variable" fo:font-size="100%"/>
      </text:list-level-style-bullet>
    </text:list-style>
    <text:list-style style:name="a1465">
      <text:list-level-style-bullet text:level="1" text:bullet-char="">
        <style:list-level-properties text:space-before="0in" text:min-label-width="0.39291in"/>
        <style:text-properties fo:color="#8fa3a3" fo:font-family="Wingdings" style:font-pitch="variable" fo:font-size="100%"/>
      </text:list-level-style-bullet>
      <text:list-level-style-bullet text:level="2" text:bullet-char="">
        <style:list-level-properties text:space-before="0in" text:min-label-width="0.39291in"/>
        <style:text-properties fo:color="#8fa3a3" fo:font-family="Wingdings" style:font-pitch="variable" fo:font-size="100%"/>
      </text:list-level-style-bullet>
      <text:list-level-style-bullet text:level="3" text:bullet-char="">
        <style:list-level-properties text:space-before="0.7874in" text:min-label-width="0.39291in"/>
        <style:text-properties fo:color="#8fa3a3" fo:font-family="Wingdings" style:font-pitch="variable" fo:font-size="100%"/>
      </text:list-level-style-bullet>
      <text:list-level-style-bullet text:level="4" text:bullet-char="">
        <style:list-level-properties text:space-before="0.7874in" text:min-label-width="0.39291in"/>
        <style:text-properties fo:color="#8fa3a3" fo:font-family="Wingdings" style:font-pitch="variable" fo:font-size="100%"/>
      </text:list-level-style-bullet>
      <text:list-level-style-bullet text:level="5" text:bullet-char="">
        <style:list-level-properties text:space-before="1.5748in" text:min-label-width="0.39291in"/>
        <style:text-properties fo:color="#8fa3a3" fo:font-family="Wingdings" style:font-pitch="variable" fo:font-size="100%"/>
      </text:list-level-style-bullet>
      <text:list-level-style-bullet text:level="6" text:bullet-char="">
        <style:list-level-properties text:space-before="2.3563in" text:min-label-width="0.39291in"/>
        <style:text-properties fo:color="#8fa3a3" fo:font-family="Wingdings" style:font-pitch="variable" fo:font-size="100%"/>
      </text:list-level-style-bullet>
      <text:list-level-style-bullet text:level="7" text:bullet-char="">
        <style:list-level-properties text:space-before="2.8563in" text:min-label-width="0.39291in"/>
        <style:text-properties fo:color="#8fa3a3" fo:font-family="Wingdings" style:font-pitch="variable" fo:font-size="100%"/>
      </text:list-level-style-bullet>
      <text:list-level-style-bullet text:level="8" text:bullet-char="">
        <style:list-level-properties text:space-before="3.3563in" text:min-label-width="0.39291in"/>
        <style:text-properties fo:color="#8fa3a3" fo:font-family="Wingdings" style:font-pitch="variable" fo:font-size="100%"/>
      </text:list-level-style-bullet>
      <text:list-level-style-bullet text:level="9" text:bullet-char="">
        <style:list-level-properties text:space-before="3.8563in" text:min-label-width="0.39291in"/>
        <style:text-properties fo:color="#8fa3a3" fo:font-family="Wingdings" style:font-pitch="variable" fo:font-size="100%"/>
      </text:list-level-style-bullet>
    </text:list-style>
    <text:list-style style:name="a1623">
      <text:list-level-style-bullet text:level="1" text:bullet-char="">
        <style:list-level-properties text:space-before="0in" text:min-label-width="0.39291in"/>
        <style:text-properties fo:color="#8fa3a3" fo:font-family="Wingdings" style:font-pitch="variable" fo:font-size="100%"/>
      </text:list-level-style-bullet>
      <text:list-level-style-bullet text:level="2" text:bullet-char="">
        <style:list-level-properties text:space-before="0in" text:min-label-width="0.39291in"/>
        <style:text-properties fo:color="#8fa3a3" fo:font-family="Wingdings" style:font-pitch="variable" fo:font-size="100%"/>
      </text:list-level-style-bullet>
      <text:list-level-style-bullet text:level="3" text:bullet-char="">
        <style:list-level-properties text:space-before="0.7874in" text:min-label-width="0.39291in"/>
        <style:text-properties fo:color="#8fa3a3" fo:font-family="Wingdings" style:font-pitch="variable" fo:font-size="100%"/>
      </text:list-level-style-bullet>
      <text:list-level-style-bullet text:level="4" text:bullet-char="">
        <style:list-level-properties text:space-before="0.7874in" text:min-label-width="0.39291in"/>
        <style:text-properties fo:color="#8fa3a3" fo:font-family="Wingdings" style:font-pitch="variable" fo:font-size="100%"/>
      </text:list-level-style-bullet>
      <text:list-level-style-bullet text:level="5" text:bullet-char="">
        <style:list-level-properties text:space-before="1.5748in" text:min-label-width="0.39291in"/>
        <style:text-properties fo:color="#8fa3a3" fo:font-family="Wingdings" style:font-pitch="variable" fo:font-size="100%"/>
      </text:list-level-style-bullet>
      <text:list-level-style-bullet text:level="6" text:bullet-char="">
        <style:list-level-properties text:space-before="2.3563in" text:min-label-width="0.39291in"/>
        <style:text-properties fo:color="#8fa3a3" fo:font-family="Wingdings" style:font-pitch="variable" fo:font-size="100%"/>
      </text:list-level-style-bullet>
      <text:list-level-style-bullet text:level="7" text:bullet-char="">
        <style:list-level-properties text:space-before="2.8563in" text:min-label-width="0.39291in"/>
        <style:text-properties fo:color="#8fa3a3" fo:font-family="Wingdings" style:font-pitch="variable" fo:font-size="100%"/>
      </text:list-level-style-bullet>
      <text:list-level-style-bullet text:level="8" text:bullet-char="">
        <style:list-level-properties text:space-before="3.3563in" text:min-label-width="0.39291in"/>
        <style:text-properties fo:color="#8fa3a3" fo:font-family="Wingdings" style:font-pitch="variable" fo:font-size="100%"/>
      </text:list-level-style-bullet>
      <text:list-level-style-bullet text:level="9" text:bullet-char="">
        <style:list-level-properties text:space-before="3.8563in" text:min-label-width="0.39291in"/>
        <style:text-properties fo:color="#8fa3a3" fo:font-family="Wingdings" style:font-pitch="variable" fo:font-size="100%"/>
      </text:list-level-style-bullet>
    </text:list-style>
    <text:list-style style:name="a730">
      <text:list-level-style-bullet text:level="1" text:bullet-char="">
        <style:list-level-properties text:space-before="0in" text:min-label-width="0.39291in"/>
        <style:text-properties fo:color="#8fa3a3" fo:font-family="Wingdings" style:font-pitch="variable" fo:font-size="100%"/>
      </text:list-level-style-bullet>
      <text:list-level-style-bullet text:level="2" text:bullet-char="">
        <style:list-level-properties text:space-before="0in" text:min-label-width="0.39291in"/>
        <style:text-properties fo:color="#8fa3a3" fo:font-family="Wingdings" style:font-pitch="variable" fo:font-size="100%"/>
      </text:list-level-style-bullet>
      <text:list-level-style-bullet text:level="3" text:bullet-char="">
        <style:list-level-properties text:space-before="0.7874in" text:min-label-width="0.39291in"/>
        <style:text-properties fo:color="#8fa3a3" fo:font-family="Wingdings" style:font-pitch="variable" fo:font-size="100%"/>
      </text:list-level-style-bullet>
      <text:list-level-style-bullet text:level="4" text:bullet-char="">
        <style:list-level-properties text:space-before="0.7874in" text:min-label-width="0.39291in"/>
        <style:text-properties fo:color="#8fa3a3" fo:font-family="Wingdings" style:font-pitch="variable" fo:font-size="100%"/>
      </text:list-level-style-bullet>
      <text:list-level-style-bullet text:level="5" text:bullet-char="">
        <style:list-level-properties text:space-before="1.5748in" text:min-label-width="0.39291in"/>
        <style:text-properties fo:color="#8fa3a3" fo:font-family="Wingdings" style:font-pitch="variable" fo:font-size="100%"/>
      </text:list-level-style-bullet>
      <text:list-level-style-bullet text:level="6" text:bullet-char="">
        <style:list-level-properties text:space-before="2.3563in" text:min-label-width="0.39291in"/>
        <style:text-properties fo:color="#8fa3a3" fo:font-family="Wingdings" style:font-pitch="variable" fo:font-size="100%"/>
      </text:list-level-style-bullet>
      <text:list-level-style-bullet text:level="7" text:bullet-char="">
        <style:list-level-properties text:space-before="2.8563in" text:min-label-width="0.39291in"/>
        <style:text-properties fo:color="#8fa3a3" fo:font-family="Wingdings" style:font-pitch="variable" fo:font-size="100%"/>
      </text:list-level-style-bullet>
      <text:list-level-style-bullet text:level="8" text:bullet-char="">
        <style:list-level-properties text:space-before="3.3563in" text:min-label-width="0.39291in"/>
        <style:text-properties fo:color="#8fa3a3" fo:font-family="Wingdings" style:font-pitch="variable" fo:font-size="100%"/>
      </text:list-level-style-bullet>
      <text:list-level-style-bullet text:level="9" text:bullet-char="">
        <style:list-level-properties text:space-before="3.8563in" text:min-label-width="0.39291in"/>
        <style:text-properties fo:color="#8fa3a3" fo:font-family="Wingdings" style:font-pitch="variable" fo:font-size="100%"/>
      </text:list-level-style-bullet>
    </text:list-style>
  </office:automatic-styles>
  <office:body>
    <office:presentation>
      <draw:page draw:name="Slide1" draw:style-name="a601" draw:master-page-name="Master1-Layout1-title-Title-Slide" presentation:presentation-page-layout-name="Master1-PPL1" draw:id="Slide-256">
        <draw:custom-shape svg:x="0in" svg:y="0in" svg:width="13.33346in" svg:height="7.5in" draw:id="id94" draw:style-name="a604" draw:name="Rectangle 238">
          <svg:title/>
          <svg:desc/>
          <text:p text:style-name="a603" text:class-names="" text:cond-style-name=""><text:span text:style-name="a602" text:class-names=""/></text:p>
          <draw:enhanced-geometry xmlns:dr3d="urn:oasis:names:tc:opendocument:xmlns:dr3d:1.0" draw:type="non-primitive" svg:viewBox="0 0 21600 21600" draw:enhanced-path="M 0 0 L 21600 0 21600 21600 0 21600 Z N"/>
        </draw:custom-shape>
        <draw:frame draw:id="id97" presentation:style-name="a609" draw:name="Заголовок 1" svg:x="6.00945in" svg:y="1.56851in" svg:width="6.09016in" svg:height="2.27559in" presentation:class="title" presentation:placeholder="false">
          <draw:text-box>
            <text:p text:style-name="a606" text:class-names="" text:cond-style-name="" text:id="id95"><text:span text:style-name="a605" text:class-names="">«Зимовье на Студёной»</text:span></text:p>
            <text:p text:style-name="a608" text:class-names="" text:cond-style-name="" text:id="id96"><text:span text:style-name="a607" text:class-names=""/></text:p>
          </draw:text-box>
          <svg:title/>
          <svg:desc/>
        </draw:frame>
        <draw:frame draw:id="id100" presentation:style-name="a614" draw:name="Подзаголовок 2" svg:x="4.98958in" svg:y="3.90906in" svg:width="7.11002in" svg:height="2.48583in" presentation:class="subtitle" presentation:placeholder="false">
          <draw:text-box>
            <text:p text:style-name="a611" text:class-names="" text:cond-style-name="" text:id="id98"><text:span text:style-name="a610" text:class-names="">Дмитрий Наркисович  </text:span></text:p>
            <text:p text:style-name="a613" text:class-names="" text:cond-style-name="" text:id="id99"><text:span text:style-name="a612" text:class-names="">Мамин-Сибиряк</text:span></text:p>
          </draw:text-box>
          <svg:title/>
          <svg:desc/>
        </draw:frame>
        <draw:frame draw:id="id101" draw:style-name="a615" draw:name="Рисунок 4" svg:x="0.59173in" svg:y="0.59055in" svg:width="4.24724in" svg:height="6.3189in" style:rel-width="scale" style:rel-height="scale">
          <draw:image xlink:href="media/image1.jpg" xlink:type="simple" xlink:show="embed" xlink:actuate="onLoad"/>
          <svg:title/>
          <svg:desc>Изображение выглядит как текст, книга

Автоматически созданное описание</svg:desc>
        </draw:frame>
        <draw:g draw:name="Group 240" draw:id="id102">
          <svg:title/>
          <svg:desc/>
          <draw:custom-shape svg:width="0.37244in" svg:height="0.37244in" draw:id="id103" draw:style-name="a619" draw:transform="translate(-0.18622in -0.18622in) rotate(-3.14159) translate(12.02638in 0.47598in)" draw:name="Oval 241">
            <svg:title/>
            <svg:desc/>
            <text:p text:style-name="a617" text:class-names="" text:cond-style-name=""><text:span text:style-name="a616" text:class-names=""/></text:p>
            <draw:enhanced-geometry xmlns:dr3d="urn:oasis:names:tc:opendocument:xmlns:dr3d:1.0"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0, -0, -0, -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3 - ?f2"/>
              <draw:equation draw:name="f8" draw:formula="min(?f7, ?f6)"/>
              <draw:equation draw:name="f9" draw:formula="5419351 / 1725033"/>
              <draw:equation draw:name="f10" draw:formula="21600000"/>
              <draw:equation draw:name="f11" draw:formula="0"/>
              <draw:equation draw:name="f12" draw:formula="2700000 + ?f1"/>
              <draw:equation draw:name="f13" draw:formula="?f12 - ?f1"/>
              <draw:equation draw:name="f14" draw:formula="?f7 / 21600"/>
              <draw:equation draw:name="f15" draw:formula="?f6 / 21600"/>
              <draw:equation draw:name="f16" draw:formula="21600 * ?f7"/>
              <draw:equation draw:name="f17" draw:formula="21600 * ?f6"/>
              <draw:equation draw:name="f18" draw:formula="min(?f15, ?f14)"/>
              <draw:equation draw:name="f19" draw:formula="?f16 / ?f8"/>
              <draw:equation draw:name="f20" draw:formula="?f17 / ?f8"/>
              <draw:equation draw:name="f21" draw:formula="?f20 - ?f11"/>
              <draw:equation draw:name="f22" draw:formula="?f19 - ?f11"/>
              <draw:equation draw:name="f23" draw:formula="?f21 / 2"/>
              <draw:equation draw:name="f24" draw:formula="?f22 / 2"/>
              <draw:equation draw:name="f25" draw:formula="?f11 + ?f23"/>
              <draw:equation draw:name="f26" draw:formula="?f11 + ?f24"/>
              <draw:equation draw:name="f27" draw:formula="?f24 * ?f18"/>
              <draw:equation draw:name="f28" draw:formula="?f23 * ?f18"/>
              <draw:equation draw:name="f29" draw:formula="?f13 + ?f1"/>
              <draw:equation draw:name="f30" draw:formula="?f29 * ?f9 / ?f0"/>
              <draw:equation draw:name="f31" draw:formula="0 - ?f30"/>
              <draw:equation draw:name="f32" draw:formula="sin(?f31)"/>
              <draw:equation draw:name="f33" draw:formula="0 - ?f32"/>
              <draw:equation draw:name="f34" draw:formula="?f33"/>
              <draw:equation draw:name="f35" draw:formula="cos(?f31)"/>
              <draw:equation draw:name="f36" draw:formula="0 - ?f35"/>
              <draw:equation draw:name="f37" draw:formula="?f36"/>
              <draw:equation draw:name="f38" draw:formula="?f34 * ?f24"/>
              <draw:equation draw:name="f39" draw:formula="?f37 * ?f23"/>
              <draw:equation draw:name="f40" draw:formula="?f26 - ?f38"/>
              <draw:equation draw:name="f41" draw:formula="?f26 + ?f38"/>
              <draw:equation draw:name="f42" draw:formula="?f25 - ?f39"/>
              <draw:equation draw:name="f43" draw:formula="?f25 + ?f39"/>
              <draw:equation draw:name="f44" draw:formula="21550000 - ?f10"/>
              <draw:equation draw:name="f45" draw:formula="if(?f44, ?f10, 21550000)"/>
              <draw:equation draw:name="f46" draw:formula="-21550000 - ?f45"/>
              <draw:equation draw:name="f47" draw:formula="if(?f46, -21550000, ?f45)"/>
              <draw:equation draw:name="f48" draw:formula="?f0 + ?f47"/>
              <draw:equation draw:name="f49" draw:formula="?f0 + ?f1"/>
              <draw:equation draw:name="f50" draw:formula="?f49 * ?f9 / ?f0"/>
              <draw:equation draw:name="f51" draw:formula="0 - ?f50"/>
              <draw:equation draw:name="f52" draw:formula="cos(?f51)"/>
              <draw:equation draw:name="f53" draw:formula="0 - ?f52"/>
              <draw:equation draw:name="f54" draw:formula="?f53 * ?f27"/>
              <draw:equation draw:name="f55" draw:formula="sin(?f51)"/>
              <draw:equation draw:name="f56" draw:formula="0 - ?f55"/>
              <draw:equation draw:name="f57" draw:formula="?f56 * ?f28"/>
              <draw:equation draw:name="f58" draw:formula="sqrt(?f54 * ?f54 + ?f57 * ?f57 + 0 * 0)"/>
              <draw:equation draw:name="f59" draw:formula="?f27 * ?f28 / ?f58"/>
              <draw:equation draw:name="f60" draw:formula="?f56 * ?f59"/>
              <draw:equation draw:name="f61" draw:formula="?f11 - ?f60"/>
              <draw:equation draw:name="f62" draw:formula="?f53 * ?f59"/>
              <draw:equation draw:name="f63" draw:formula="?f25 - ?f62"/>
              <draw:equation draw:name="f64" draw:formula="?f61 - ?f27"/>
              <draw:equation draw:name="f65" draw:formula="?f63 - ?f28"/>
              <draw:equation draw:name="f66" draw:formula="?f61 + ?f27"/>
              <draw:equation draw:name="f67" draw:formula="?f63 + ?f28"/>
              <draw:equation draw:name="f68" draw:formula="?f48 + ?f1"/>
              <draw:equation draw:name="f69" draw:formula="?f68 * ?f9 / ?f0"/>
              <draw:equation draw:name="f70" draw:formula="0 - ?f69"/>
              <draw:equation draw:name="f71" draw:formula="cos(?f70)"/>
              <draw:equation draw:name="f72" draw:formula="0 - ?f71"/>
              <draw:equation draw:name="f73" draw:formula="?f72 * ?f27"/>
              <draw:equation draw:name="f74" draw:formula="sin(?f70)"/>
              <draw:equation draw:name="f75" draw:formula="0 - ?f74"/>
              <draw:equation draw:name="f76" draw:formula="?f75 * ?f28"/>
              <draw:equation draw:name="f77" draw:formula="sqrt(?f73 * ?f73 + ?f76 * ?f76 + 0 * 0)"/>
              <draw:equation draw:name="f78" draw:formula="?f27 * ?f28 / ?f77"/>
              <draw:equation draw:name="f79" draw:formula="?f75 * ?f78"/>
              <draw:equation draw:name="f80" draw:formula="?f61 + ?f79"/>
              <draw:equation draw:name="f81" draw:formula="?f72 * ?f78"/>
              <draw:equation draw:name="f82" draw:formula="?f63 + ?f81"/>
              <draw:equation draw:name="f83" draw:formula="if(?f47, ?f11, ?f64)"/>
              <draw:equation draw:name="f84" draw:formula="if(?f47, ?f25, ?f65)"/>
              <draw:equation draw:name="f85" draw:formula="if(?f47, ?f11, ?f66)"/>
              <draw:equation draw:name="f86" draw:formula="if(?f47, ?f25, ?f67)"/>
              <draw:equation draw:name="f87" draw:formula="if(?f47, ?f64, ?f80)"/>
              <draw:equation draw:name="f88" draw:formula="if(?f47, ?f65, ?f82)"/>
              <draw:equation draw:name="f89" draw:formula="if(?f47, ?f66, ?f80)"/>
              <draw:equation draw:name="f90" draw:formula="if(?f47, ?f67, ?f82)"/>
            </draw:enhanced-geometry>
          </draw:custom-shape>
          <draw:g draw:name="Group 242" draw:id="id104">
            <svg:title/>
            <svg:desc/>
            <draw:g draw:name="Group 243" draw:id="id105">
              <svg:title/>
              <svg:desc/>
              <draw:custom-shape svg:width="0.1748in" svg:height="0.77717in" draw:id="id110" draw:style-name="a634" draw:transform="translate(-0.0874in -0.38858in) rotate(-2.35619) translate(11.62877in 1.23388in)" draw:name="Freeform 68">
                <svg:title/>
                <svg:desc/>
                <text:p text:style-name="a632" text:class-names="" text:cond-style-name=""><text:span text:style-name="a631" text:class-names=""/></text:p>
                <draw:enhanced-geometry xmlns:dr3d="urn:oasis:names:tc:opendocument:xmlns:dr3d:1.0" draw:type="non-primitive" svg:viewBox="0 0 67 298" draw:enhanced-path="M ?f0 ?f3 C ?f0 ?f4 ?f5 ?f6 ?f1 ?f2 ?f1 ?f0 ?f1 ?f0 ?f1 ?f0 ?f5 ?f7 ?f0 ?f8 ?f0 ?f3 Z N" draw:text-areas="?f23 ?f25 ?f24 ?f26" draw:glue-points="?f27 ?f28 ?f29 ?f30 ?f29 ?f31 ?f27 ?f28" draw:glue-point-leaving-directions="-0, -0, -0, -0">
                  <draw:equation draw:name="f0" draw:formula="0"/>
                  <draw:equation draw:name="f1" draw:formula="67"/>
                  <draw:equation draw:name="f2" draw:formula="298"/>
                  <draw:equation draw:name="f3" draw:formula="149"/>
                  <draw:equation draw:name="f4" draw:formula="208"/>
                  <draw:equation draw:name="f5" draw:formula="26"/>
                  <draw:equation draw:name="f6" draw:formula="261"/>
                  <draw:equation draw:name="f7" draw:formula="36"/>
                  <draw:equation draw:name="f8" draw:formula="89"/>
                  <draw:equation draw:name="f9" draw:formula="?f2 - ?f0"/>
                  <draw:equation draw:name="f10" draw:formula="?f1 - ?f0"/>
                  <draw:equation draw:name="f11" draw:formula="?f10 / 67"/>
                  <draw:equation draw:name="f12" draw:formula="?f9 / 298"/>
                  <draw:equation draw:name="f13" draw:formula="0 * ?f10"/>
                  <draw:equation draw:name="f14" draw:formula="149 * ?f9"/>
                  <draw:equation draw:name="f15" draw:formula="67 * ?f10"/>
                  <draw:equation draw:name="f16" draw:formula="298 * ?f9"/>
                  <draw:equation draw:name="f17" draw:formula="0 * ?f9"/>
                  <draw:equation draw:name="f18" draw:formula="?f13 / 67"/>
                  <draw:equation draw:name="f19" draw:formula="?f14 / 298"/>
                  <draw:equation draw:name="f20" draw:formula="?f15 / 67"/>
                  <draw:equation draw:name="f21" draw:formula="?f16 / 298"/>
                  <draw:equation draw:name="f22" draw:formula="?f17 / 298"/>
                  <draw:equation draw:name="f23" draw:formula="0 / ?f11"/>
                  <draw:equation draw:name="f24" draw:formula="?f1 / ?f11"/>
                  <draw:equation draw:name="f25" draw:formula="0 / ?f12"/>
                  <draw:equation draw:name="f26" draw:formula="?f2 / ?f12"/>
                  <draw:equation draw:name="f27" draw:formula="?f18 / ?f11"/>
                  <draw:equation draw:name="f28" draw:formula="?f19 / ?f12"/>
                  <draw:equation draw:name="f29" draw:formula="?f20 / ?f11"/>
                  <draw:equation draw:name="f30" draw:formula="?f21 / ?f12"/>
                  <draw:equation draw:name="f31" draw:formula="?f22 / ?f12"/>
                </draw:enhanced-geometry>
              </draw:custom-shape>
              <draw:custom-shape svg:width="0.17205in" svg:height="0.77717in" draw:id="id111" draw:style-name="a638" draw:transform="translate(-0.08602in -0.38858in) rotate(-2.35619) translate(11.50613in 1.10968in)" draw:name="Freeform 69">
                <svg:title/>
                <svg:desc/>
                <text:p text:style-name="a636" text:class-names="" text:cond-style-name=""><text:span text:style-name="a635" text:class-names=""/></text:p>
                <draw:enhanced-geometry xmlns:dr3d="urn:oasis:names:tc:opendocument:xmlns:dr3d:1.0" draw:type="non-primitive" svg:viewBox="0 0 66 298" draw:enhanced-path="M ?f0 ?f0 C ?f0 ?f2 ?f0 ?f2 ?f0 ?f2 ?f3 ?f4 ?f1 ?f5 ?f1 ?f6 ?f1 ?f7 ?f3 ?f8 ?f0 ?f0 Z N" draw:text-areas="?f23 ?f25 ?f24 ?f26" draw:glue-points="?f27 ?f28 ?f27 ?f29 ?f30 ?f31 ?f27 ?f28" draw:glue-point-leaving-directions="-0, -0, -0, -0">
                  <draw:equation draw:name="f0" draw:formula="0"/>
                  <draw:equation draw:name="f1" draw:formula="66"/>
                  <draw:equation draw:name="f2" draw:formula="298"/>
                  <draw:equation draw:name="f3" draw:formula="41"/>
                  <draw:equation draw:name="f4" draw:formula="261"/>
                  <draw:equation draw:name="f5" draw:formula="208"/>
                  <draw:equation draw:name="f6" draw:formula="149"/>
                  <draw:equation draw:name="f7" draw:formula="89"/>
                  <draw:equation draw:name="f8" draw:formula="36"/>
                  <draw:equation draw:name="f9" draw:formula="?f2 - ?f0"/>
                  <draw:equation draw:name="f10" draw:formula="?f1 - ?f0"/>
                  <draw:equation draw:name="f11" draw:formula="?f10 / 66"/>
                  <draw:equation draw:name="f12" draw:formula="?f9 / 298"/>
                  <draw:equation draw:name="f13" draw:formula="0 * ?f10"/>
                  <draw:equation draw:name="f14" draw:formula="0 * ?f9"/>
                  <draw:equation draw:name="f15" draw:formula="298 * ?f9"/>
                  <draw:equation draw:name="f16" draw:formula="66 * ?f10"/>
                  <draw:equation draw:name="f17" draw:formula="149 * ?f9"/>
                  <draw:equation draw:name="f18" draw:formula="?f13 / 66"/>
                  <draw:equation draw:name="f19" draw:formula="?f14 / 298"/>
                  <draw:equation draw:name="f20" draw:formula="?f15 / 298"/>
                  <draw:equation draw:name="f21" draw:formula="?f16 / 66"/>
                  <draw:equation draw:name="f22" draw:formula="?f17 / 298"/>
                  <draw:equation draw:name="f23" draw:formula="0 / ?f11"/>
                  <draw:equation draw:name="f24" draw:formula="?f1 / ?f11"/>
                  <draw:equation draw:name="f25" draw:formula="0 / ?f12"/>
                  <draw:equation draw:name="f26" draw:formula="?f2 / ?f12"/>
                  <draw:equation draw:name="f27" draw:formula="?f18 / ?f11"/>
                  <draw:equation draw:name="f28" draw:formula="?f19 / ?f12"/>
                  <draw:equation draw:name="f29" draw:formula="?f20 / ?f12"/>
                  <draw:equation draw:name="f30" draw:formula="?f21 / ?f11"/>
                  <draw:equation draw:name="f31" draw:formula="?f22 / ?f12"/>
                </draw:enhanced-geometry>
              </draw:custom-shape>
              <draw:custom-shape svg:width="0.00039in" svg:height="1.01969in" draw:id="id112" draw:style-name="a641" draw:transform="translate(-0.00019in -0.50984in) rotate(-2.35619) translate(12.92338in 0.96297in)" draw:name="Line 70">
                <svg:title/>
                <svg:desc/>
                <text:p text:style-name="a640" text:class-names="" text:cond-style-name=""><text:span text:style-name="a639" text:class-names=""/></text:p>
                <draw:enhanced-geometry xmlns:dr3d="urn:oasis:names:tc:opendocument:xmlns:dr3d:1.0" draw:path-stretchpoint-x="21600" draw:path-stretchpoint-y="21600" draw:type="non-primitive" svg:viewBox="0 0 21600 21600" draw:enhanced-path="M ?f7 ?f7 L ?f10 ?f11 N" draw:text-areas="?f7 ?f7 ?f10 ?f11" draw:glue-points="?f7 ?f7 ?f10 ?f11" draw:glue-point-leaving-directions="-0, -0" draw:mirror-vertic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21600 * ?f5"/>
                  <draw:equation draw:name="f9" draw:formula="21600 * ?f4"/>
                  <draw:equation draw:name="f10" draw:formula="?f8 / ?f6"/>
                  <draw:equation draw:name="f11" draw:formula="?f9 / ?f6"/>
                </draw:enhanced-geometry>
              </draw:custom-shape>
            </draw:g>
            <draw:g draw:name="Group 244" draw:id="id106">
              <svg:title/>
              <svg:desc/>
              <draw:custom-shape svg:width="0.1748in" svg:height="0.77717in" draw:id="id107" draw:style-name="a623" draw:transform="translate(-0.0874in -0.38858in) rotate(-3.14159) translate(12.47402in 1.22952in)" draw:name="Freeform 68">
                <svg:title/>
                <svg:desc/>
                <text:p text:style-name="a621" text:class-names="" text:cond-style-name=""><text:span text:style-name="a620" text:class-names=""/></text:p>
                <draw:enhanced-geometry xmlns:dr3d="urn:oasis:names:tc:opendocument:xmlns:dr3d:1.0" draw:type="non-primitive" svg:viewBox="0 0 67 298" draw:enhanced-path="M ?f0 ?f3 C ?f0 ?f4 ?f5 ?f6 ?f1 ?f2 ?f1 ?f0 ?f1 ?f0 ?f1 ?f0 ?f5 ?f7 ?f0 ?f8 ?f0 ?f3 Z N" draw:text-areas="?f23 ?f25 ?f24 ?f26" draw:glue-points="?f27 ?f28 ?f29 ?f30 ?f29 ?f31 ?f27 ?f28" draw:glue-point-leaving-directions="-0, -0, -0, -0" draw:mirror-horizontal="true">
                  <draw:equation draw:name="f0" draw:formula="0"/>
                  <draw:equation draw:name="f1" draw:formula="67"/>
                  <draw:equation draw:name="f2" draw:formula="298"/>
                  <draw:equation draw:name="f3" draw:formula="149"/>
                  <draw:equation draw:name="f4" draw:formula="208"/>
                  <draw:equation draw:name="f5" draw:formula="26"/>
                  <draw:equation draw:name="f6" draw:formula="261"/>
                  <draw:equation draw:name="f7" draw:formula="36"/>
                  <draw:equation draw:name="f8" draw:formula="89"/>
                  <draw:equation draw:name="f9" draw:formula="?f2 - ?f0"/>
                  <draw:equation draw:name="f10" draw:formula="?f1 - ?f0"/>
                  <draw:equation draw:name="f11" draw:formula="?f10 / 67"/>
                  <draw:equation draw:name="f12" draw:formula="?f9 / 298"/>
                  <draw:equation draw:name="f13" draw:formula="0 * ?f10"/>
                  <draw:equation draw:name="f14" draw:formula="149 * ?f9"/>
                  <draw:equation draw:name="f15" draw:formula="67 * ?f10"/>
                  <draw:equation draw:name="f16" draw:formula="298 * ?f9"/>
                  <draw:equation draw:name="f17" draw:formula="0 * ?f9"/>
                  <draw:equation draw:name="f18" draw:formula="?f13 / 67"/>
                  <draw:equation draw:name="f19" draw:formula="?f14 / 298"/>
                  <draw:equation draw:name="f20" draw:formula="?f15 / 67"/>
                  <draw:equation draw:name="f21" draw:formula="?f16 / 298"/>
                  <draw:equation draw:name="f22" draw:formula="?f17 / 298"/>
                  <draw:equation draw:name="f23" draw:formula="0 / ?f11"/>
                  <draw:equation draw:name="f24" draw:formula="?f1 / ?f11"/>
                  <draw:equation draw:name="f25" draw:formula="0 / ?f12"/>
                  <draw:equation draw:name="f26" draw:formula="?f2 / ?f12"/>
                  <draw:equation draw:name="f27" draw:formula="?f18 / ?f11"/>
                  <draw:equation draw:name="f28" draw:formula="?f19 / ?f12"/>
                  <draw:equation draw:name="f29" draw:formula="?f20 / ?f11"/>
                  <draw:equation draw:name="f30" draw:formula="?f21 / ?f12"/>
                  <draw:equation draw:name="f31" draw:formula="?f22 / ?f12"/>
                </draw:enhanced-geometry>
              </draw:custom-shape>
              <draw:custom-shape svg:width="0.17205in" svg:height="0.77717in" draw:id="id108" draw:style-name="a627" draw:transform="translate(-0.08602in -0.38858in) rotate(-3.14159) translate(12.64664in 1.22952in)" draw:name="Freeform 69">
                <svg:title/>
                <svg:desc/>
                <text:p text:style-name="a625" text:class-names="" text:cond-style-name=""><text:span text:style-name="a624" text:class-names=""/></text:p>
                <draw:enhanced-geometry xmlns:dr3d="urn:oasis:names:tc:opendocument:xmlns:dr3d:1.0" draw:type="non-primitive" svg:viewBox="0 0 66 298" draw:enhanced-path="M ?f0 ?f0 C ?f0 ?f2 ?f0 ?f2 ?f0 ?f2 ?f3 ?f4 ?f1 ?f5 ?f1 ?f6 ?f1 ?f7 ?f3 ?f8 ?f0 ?f0 Z N" draw:text-areas="?f23 ?f25 ?f24 ?f26" draw:glue-points="?f27 ?f28 ?f27 ?f29 ?f30 ?f31 ?f27 ?f28" draw:glue-point-leaving-directions="-0, -0, -0, -0" draw:mirror-horizontal="true">
                  <draw:equation draw:name="f0" draw:formula="0"/>
                  <draw:equation draw:name="f1" draw:formula="66"/>
                  <draw:equation draw:name="f2" draw:formula="298"/>
                  <draw:equation draw:name="f3" draw:formula="41"/>
                  <draw:equation draw:name="f4" draw:formula="261"/>
                  <draw:equation draw:name="f5" draw:formula="208"/>
                  <draw:equation draw:name="f6" draw:formula="149"/>
                  <draw:equation draw:name="f7" draw:formula="89"/>
                  <draw:equation draw:name="f8" draw:formula="36"/>
                  <draw:equation draw:name="f9" draw:formula="?f2 - ?f0"/>
                  <draw:equation draw:name="f10" draw:formula="?f1 - ?f0"/>
                  <draw:equation draw:name="f11" draw:formula="?f10 / 66"/>
                  <draw:equation draw:name="f12" draw:formula="?f9 / 298"/>
                  <draw:equation draw:name="f13" draw:formula="0 * ?f10"/>
                  <draw:equation draw:name="f14" draw:formula="0 * ?f9"/>
                  <draw:equation draw:name="f15" draw:formula="298 * ?f9"/>
                  <draw:equation draw:name="f16" draw:formula="66 * ?f10"/>
                  <draw:equation draw:name="f17" draw:formula="149 * ?f9"/>
                  <draw:equation draw:name="f18" draw:formula="?f13 / 66"/>
                  <draw:equation draw:name="f19" draw:formula="?f14 / 298"/>
                  <draw:equation draw:name="f20" draw:formula="?f15 / 298"/>
                  <draw:equation draw:name="f21" draw:formula="?f16 / 66"/>
                  <draw:equation draw:name="f22" draw:formula="?f17 / 298"/>
                  <draw:equation draw:name="f23" draw:formula="0 / ?f11"/>
                  <draw:equation draw:name="f24" draw:formula="?f1 / ?f11"/>
                  <draw:equation draw:name="f25" draw:formula="0 / ?f12"/>
                  <draw:equation draw:name="f26" draw:formula="?f2 / ?f12"/>
                  <draw:equation draw:name="f27" draw:formula="?f18 / ?f11"/>
                  <draw:equation draw:name="f28" draw:formula="?f19 / ?f12"/>
                  <draw:equation draw:name="f29" draw:formula="?f20 / ?f12"/>
                  <draw:equation draw:name="f30" draw:formula="?f21 / ?f11"/>
                  <draw:equation draw:name="f31" draw:formula="?f22 / ?f12"/>
                </draw:enhanced-geometry>
              </draw:custom-shape>
              <draw:custom-shape svg:width="0.00039in" svg:height="1.01969in" draw:id="id109" draw:style-name="a630" draw:transform="translate(-0.00019in -0.50984in) rotate(-3.14159) translate(12.56043in 1.10826in)" draw:name="Line 70">
                <svg:title/>
                <svg:desc/>
                <text:p text:style-name="a629" text:class-names="" text:cond-style-name=""><text:span text:style-name="a628" text:class-names=""/></text:p>
                <draw:enhanced-geometry xmlns:dr3d="urn:oasis:names:tc:opendocument:xmlns:dr3d:1.0" draw:path-stretchpoint-x="21600" draw:path-stretchpoint-y="21600" draw:type="non-primitive" svg:viewBox="0 0 21600 21600" draw:enhanced-path="M ?f7 ?f7 L ?f10 ?f11 N" draw:text-areas="?f7 ?f7 ?f10 ?f11" draw:glue-points="?f7 ?f7 ?f10 ?f11" draw:glue-point-leaving-directions="-0, -0" draw:mirror-vertical="true"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21600 * ?f5"/>
                  <draw:equation draw:name="f9" draw:formula="21600 * ?f4"/>
                  <draw:equation draw:name="f10" draw:formula="?f8 / ?f6"/>
                  <draw:equation draw:name="f11" draw:formula="?f9 / ?f6"/>
                </draw:enhanced-geometry>
              </draw:custom-shape>
            </draw:g>
          </draw:g>
        </draw:g>
        <anim:par xmlns:anim="urn:oasis:names:tc:opendocument:xmlns:animation:1.0" presentation:node-type="timing-root">
          <anim:seq presentation:node-type="main-sequence" smil:dur="indefinite">
            <anim:par smil:begin="0.0s" smil:fill="hold">
              <anim:par smil:begin="0.0s" smil:fill="hold">
                <anim:iterate presentation:node-type="with-previous" presentation:preset-id="10" presentation:preset-sub-type="0" presentation:preset-class="entrance" presentation:group-id="0" smil:targetElement="id98" anim:iterate-type="by-paragraph" anim:iterate-interval="PT0.070000S" smil:begin="1.5s" smil:fill="hold">
                  <anim:set smil:targetElement="id98" smil:attributeName="visibility" smil:to="visible" smil:begin="0.0s" smil:dur="0.00100000004749745s" smil:fill="hold"/>
                  <anim:transitionFilter smil:targetElement="id98" smil:type="fade" smil:subtype="crossfade" smil:dur="0.699999988079071s"/>
                </anim:iterate>
                <anim:iterate presentation:node-type="with-previous" presentation:preset-id="10" presentation:preset-sub-type="0" presentation:preset-class="entrance" presentation:group-id="0" smil:targetElement="id99" anim:iterate-type="by-paragraph" anim:iterate-interval="PT0.070000S" smil:begin="1.5s" smil:fill="hold">
                  <anim:set smil:targetElement="id99" smil:attributeName="visibility" smil:to="visible" smil:begin="0.0s" smil:dur="0.00100000004749745s" smil:fill="hold"/>
                  <anim:transitionFilter smil:targetElement="id99" smil:type="fade" smil:subtype="crossfade" smil:dur="0.699999988079071s"/>
                </anim:iterate>
                <anim:iterate presentation:node-type="with-previous" presentation:preset-id="10" presentation:preset-sub-type="0" presentation:preset-class="entrance" presentation:group-id="0" smil:targetElement="id97" anim:iterate-type="by-paragraph" anim:iterate-interval="PT0.070000S" smil:begin="1.0s" smil:fill="hold">
                  <anim:set smil:targetElement="id97" smil:attributeName="visibility" smil:to="visible" smil:begin="0.0s" smil:dur="0.00100000004749745s" smil:fill="hold"/>
                  <anim:transitionFilter smil:targetElement="id97" smil:type="fade" smil:subtype="crossfade" smil:dur="0.699999988079071s"/>
                </anim:iterate>
              </anim:par>
            </anim:par>
          </anim:seq>
        </anim:par>
        <presentation:notes draw:style-name="a647">
          <draw:frame draw:id="id113" draw:style-name="a644" draw:name="Номер слайда 6" svg:x="4.67953in" svg:y="11.10827in" svg:width="3.5878in" svg:height="0.58425in">
            <draw:text-box>
              <text:p text:style-name="a643" text:class-names="" text:cond-style-name=""><text:span text:style-name="a642" text:class-names=""><text:page-number style:num-format="1" text:fixed="false"/></text:span></text:p>
            </draw:text-box>
            <svg:title/>
            <svg:desc/>
          </draw:frame>
          <draw:page-thumbnail draw:page-number="1" svg:x="0.23785in" svg:y="0.88889in" svg:width="7.79167in" svg:height="4.38368in" presentation:class="page" draw:id="id114" presentation:style-name="a645" draw:name="Образ слайда 1">
            <svg:title/>
            <svg:desc/>
          </draw:page-thumbnail>
          <draw:frame draw:id="id115" presentation:style-name="a646" draw:name="Заметки 2" svg:x="0.82677in" svg:y="5.55394in" svg:width="6.61378in" svg:height="5.26142in" presentation:class="notes" presentation:placeholder="true">
            <draw:text-box/>
            <svg:title/>
            <svg:desc/>
          </draw:frame>
        </presentation:notes>
      </draw:page>
      <draw:page draw:name="Slide2" draw:style-name="a648" draw:master-page-name="Master1-Layout2-obj-Title-and-Content" presentation:presentation-page-layout-name="Master1-PPL2" draw:id="Slide-257">
        <draw:custom-shape svg:x="0in" svg:y="0in" svg:width="13.33346in" svg:height="7.5in" draw:id="id116" draw:style-name="a651" draw:name="Rectangle 68">
          <svg:title/>
          <svg:desc/>
          <text:p text:style-name="a650" text:class-names="" text:cond-style-name=""><text:span text:style-name="a649" text:class-names=""/></text:p>
          <draw:enhanced-geometry xmlns:dr3d="urn:oasis:names:tc:opendocument:xmlns:dr3d:1.0" draw:type="non-primitive" svg:viewBox="0 0 21600 21600" draw:enhanced-path="M 0 0 L 21600 0 21600 21600 0 21600 Z N"/>
        </draw:custom-shape>
        <draw:frame draw:id="id117" presentation:style-name="a652" draw:name="Заголовок 1" svg:x="1.08189in" svg:y="0.43228in" svg:width="6.92126in" svg:height="1.21693in" presentation:class="title" presentation:placeholder="true">
          <draw:text-box/>
          <svg:title/>
          <svg:desc/>
        </draw:frame>
        <draw:frame draw:id="id118" presentation:style-name="a731" draw:name="Content Placeholder 33" svg:x="1.08189in" svg:y="2.03937in" svg:width="6.92126in" svg:height="4.27992in" presentation:class="outline" presentation:placeholder="false">
          <draw:text-box>
            <text:list text:style-name="a727">
              <text:list-item>
                <text:p text:style-name="a726" text:class-names="" text:cond-style-name=""><text:span text:style-name="a653" text:class-names="">Р</text:span><text:span text:style-name="a654" text:class-names="">ассказ</text:span><text:span text:style-name="a655" text:class-names=""><text:s text:c="1"/>«</text:span><text:span text:style-name="a656" text:class-names="">Зимовье</text:span><text:span text:style-name="a657" text:class-names=""><text:s text:c="1"/></text:span><text:span text:style-name="a658" text:class-names="">на</text:span><text:span text:style-name="a659" text:class-names=""><text:s text:c="1"/></text:span><text:span text:style-name="a660" text:class-names="">Студеной</text:span><text:span text:style-name="a661" text:class-names="">»<text:s text:c="1"/></text:span><text:span text:style-name="a662" text:class-names="">написан</text:span><text:span text:style-name="a663" text:class-names=""><text:s text:c="1"/>в 1885<text:s text:c="1"/></text:span><text:span text:style-name="a664" text:class-names="">году</text:span><text:span text:style-name="a665" text:class-names="">.<text:s text:c="1"/></text:span><text:span text:style-name="a666" text:class-names="">Впервые</text:span><text:span text:style-name="a667" text:class-names=""><text:s text:c="1"/></text:span><text:span text:style-name="a668" text:class-names="">опубликован</text:span><text:span text:style-name="a669" text:class-names=""><text:s text:c="1"/>в 1892<text:s text:c="1"/></text:span><text:span text:style-name="a670" text:class-names="">году</text:span><text:span text:style-name="a671" text:class-names=""><text:s text:c="1"/>в<text:s text:c="1"/></text:span><text:span text:style-name="a672" text:class-names="">журнале</text:span><text:span text:style-name="a673" text:class-names=""><text:s text:c="1"/>«</text:span><text:span text:style-name="a674" text:class-names="">Мир</text:span><text:span text:style-name="a675" text:class-names=""><text:s text:c="1"/></text:span><text:span text:style-name="a676" text:class-names="">божий</text:span><text:span text:style-name="a677" text:class-names="">».<text:s text:c="1"/></text:span><text:span text:style-name="a678" text:class-names="">Рассказ</text:span><text:span text:style-name="a679" text:class-names=""><text:s text:c="1"/></text:span><text:span text:style-name="a680" text:class-names="">был</text:span><text:span text:style-name="a681" text:class-names=""><text:s text:c="1"/></text:span><text:span text:style-name="a682" text:class-names="">удостоен</text:span><text:span text:style-name="a683" text:class-names=""><text:s text:c="1"/></text:span><text:span text:style-name="a684" text:class-names="">золотой</text:span><text:span text:style-name="a685" text:class-names=""><text:s text:c="1"/></text:span><text:span text:style-name="a686" text:class-names="">медали</text:span><text:span text:style-name="a687" text:class-names=""><text:s text:c="1"/></text:span><text:span text:style-name="a688" text:class-names="">Санкт</text:span><text:span text:style-name="a689" text:class-names=""><text:s text:c="1"/>-<text:s text:c="1"/></text:span><text:span text:style-name="a690" text:class-names="">Петербургского</text:span><text:span text:style-name="a691" text:class-names=""><text:s text:c="1"/></text:span><text:span text:style-name="a692" text:class-names="">комитета</text:span><text:span text:style-name="a693" text:class-names=""><text:s text:c="1"/></text:span><text:span text:style-name="a694" text:class-names="">грамотности</text:span><text:span text:style-name="a695" text:class-names=""><text:s text:c="1"/>в 1892. В «</text:span><text:span text:style-name="a696" text:class-names="">Зимовье</text:span><text:span text:style-name="a697" text:class-names=""><text:s text:c="1"/></text:span><text:span text:style-name="a698" text:class-names="">на</text:span><text:span text:style-name="a699" text:class-names=""><text:s text:c="1"/></text:span><text:span text:style-name="a700" text:class-names="">Студеной</text:span><text:span text:style-name="a701" text:class-names="">»<text:s text:c="1"/></text:span><text:span text:style-name="a702" text:class-names="">писатель</text:span><text:span text:style-name="a703" text:class-names=""><text:s text:c="1"/></text:span><text:span text:style-name="a704" text:class-names="">поэтизирует</text:span><text:span text:style-name="a705" text:class-names=""><text:s text:c="1"/></text:span><text:span text:style-name="a706" text:class-names="">любовь</text:span><text:span text:style-name="a707" text:class-names=""><text:s text:c="1"/></text:span><text:span text:style-name="a708" text:class-names="">русского</text:span><text:span text:style-name="a709" text:class-names=""><text:s text:c="1"/></text:span><text:span text:style-name="a710" text:class-names="">человека</text:span><text:span text:style-name="a711" text:class-names=""><text:s text:c="1"/>к<text:s text:c="1"/></text:span><text:span text:style-name="a712" text:class-names="">родной</text:span><text:span text:style-name="a713" text:class-names=""><text:s text:c="1"/></text:span><text:span text:style-name="a714" text:class-names="">природе</text:span><text:span text:style-name="a715" text:class-names="">,<text:s text:c="1"/></text:span><text:span text:style-name="a716" text:class-names="">его</text:span><text:span text:style-name="a717" text:class-names=""><text:s text:c="1"/></text:span><text:span text:style-name="a718" text:class-names="">стойкость</text:span><text:span text:style-name="a719" text:class-names="">,<text:s text:c="1"/></text:span><text:span text:style-name="a720" text:class-names="">терпение</text:span><text:span text:style-name="a721" text:class-names="">, бесконечное мужество</text:span><text:span text:style-name="a722" text:class-names=""><text:s text:c="1"/></text:span><text:span text:style-name="a723" text:class-names="">и<text:s text:c="1"/></text:span><text:span text:style-name="a724" text:class-names="">неприхотливость</text:span><text:span text:style-name="a725" text:class-names="">.</text:span></text:p>
              </text:list-item>
            </text:list>
            <text:list text:style-name="a730">
              <text:list-item>
                <text:p text:style-name="a729" text:class-names="" text:cond-style-name=""><text:span text:style-name="a728" text:class-names=""/></text:p>
              </text:list-item>
            </text:list>
          </draw:text-box>
          <svg:title/>
          <svg:desc/>
        </draw:frame>
        <draw:frame draw:id="id119" draw:style-name="a732" draw:name="Рисунок 4" svg:x="8.49291in" svg:y="0.59055in" svg:width="4.24882in" svg:height="6.3189in" style:rel-width="scale" style:rel-height="scale">
          <draw:image xlink:href="media/image2.jpg" xlink:type="simple" xlink:show="embed" xlink:actuate="onLoad"/>
          <svg:title/>
          <svg:desc>Изображение выглядит как текст

Автоматически созданное описание</svg:desc>
        </draw:frame>
        <presentation:notes draw:style-name="a738">
          <draw:frame draw:id="id120" draw:style-name="a735" draw:name="Номер слайда 6" svg:x="4.67953in" svg:y="11.10827in" svg:width="3.5878in" svg:height="0.58425in">
            <draw:text-box>
              <text:p text:style-name="a734" text:class-names="" text:cond-style-name=""><text:span text:style-name="a733" text:class-names=""><text:page-number style:num-format="1" text:fixed="false"/></text:span></text:p>
            </draw:text-box>
            <svg:title/>
            <svg:desc/>
          </draw:frame>
          <draw:page-thumbnail draw:page-number="2" svg:x="0.23785in" svg:y="0.88889in" svg:width="7.79167in" svg:height="4.38368in" presentation:class="page" draw:id="id121" presentation:style-name="a736" draw:name="Образ слайда 1">
            <svg:title/>
            <svg:desc/>
          </draw:page-thumbnail>
          <draw:frame draw:id="id122" presentation:style-name="a737" draw:name="Заметки 2" svg:x="0.82677in" svg:y="5.55394in" svg:width="6.61378in" svg:height="5.26142in" presentation:class="notes" presentation:placeholder="true">
            <draw:text-box/>
            <svg:title/>
            <svg:desc/>
          </draw:frame>
        </presentation:notes>
      </draw:page>
      <draw:page draw:name="Slide3" draw:style-name="a739" draw:master-page-name="Master1-Layout2-obj-Title-and-Content" presentation:presentation-page-layout-name="Master1-PPL2" draw:id="Slide-258">
        <draw:custom-shape svg:x="0in" svg:y="0in" svg:width="13.33346in" svg:height="7.5in" draw:id="id123" draw:style-name="a742" draw:name="Rectangle 25">
          <svg:title/>
          <svg:desc/>
          <text:p text:style-name="a741" text:class-names="" text:cond-style-name=""><text:span text:style-name="a740" text:class-names=""/></text:p>
          <draw:enhanced-geometry xmlns:dr3d="urn:oasis:names:tc:opendocument:xmlns:dr3d:1.0" draw:type="non-primitive" svg:viewBox="0 0 21600 21600" draw:enhanced-path="M 0 0 L 21600 0 21600 21600 0 21600 Z N"/>
        </draw:custom-shape>
        <draw:frame draw:id="id124" presentation:style-name="a743" draw:name="Рисунок 4" svg:x="0in" svg:y="0in" svg:width="7.88701in" svg:height="7.5in" style:rel-width="scale" style:rel-height="scale" presentation:class="graphic" presentation:placeholder="false">
          <draw:image xlink:href="media/image3.png" xlink:type="simple" xlink:show="embed" xlink:actuate="onLoad"/>
          <svg:title/>
          <svg:desc>Изображение выглядит как текст

Автоматически созданное описание</svg:desc>
        </draw:frame>
        <draw:connector draw:type="line" svg:x1="10.32283in" svg:y1="2.65551in" svg:x2="10.91339in" svg:y2="2.65551in" draw:id="id125" draw:style-name="a744" draw:name="Straight Connector 27">
          <svg:title/>
          <svg:desc/>
        </draw:connector>
        <draw:frame draw:id="id126" draw:style-name="a753" draw:name="TextBox 4" svg:x="8.07283in" svg:y="0.36207in" svg:width="5.09016in" svg:height="5.3651in">
          <draw:text-box>
            <text:p text:style-name="a748" text:class-names="" text:cond-style-name=""><text:span text:style-name="a745" text:class-names="">Рассказ о жизни старого охотника, который после смерти родных остался бобылем и который ст</text:span><text:span text:style-name="a746" text:class-names="">о</text:span><text:span text:style-name="a747" text:class-names="">рожил затерянное среди болот зимовье вместе со своим старым верным другом Музгарко. </text:span></text:p>
            <text:p text:style-name="a750" text:class-names="" text:cond-style-name=""><text:span text:style-name="a749" text:class-names=""/></text:p>
            <text:p text:style-name="a752" text:class-names="" text:cond-style-name=""><text:span text:style-name="a751" text:class-names="">После смерти родных и нападения медведя Елеска уходит сторожить зимовьё на реке Студёной, куда раз в год добирался обоз. Был у него верный пёс Музгарко, который достался ему от вогула. Они жили за счёт охоты и рыболовства. Пёс был совсем стар, и однажды заболел, после чего умер. Старик не смог больше находиться в зимовье один без своего верного друга и решил вернуться в деревню, но по пути у него не хватило сил, он выкопал ямку и прилёг отдохнуть, так и заснул Елеска в ямке, а на утро не проснулся..</text:span></text:p>
          </draw:text-box>
          <svg:title/>
          <svg:desc/>
        </draw:frame>
        <draw:frame draw:id="id127" draw:style-name="a756" draw:name="TextBox 5" svg:x="7.88917in" svg:y="-3.0937in" svg:width="4.86732in" svg:height="3.90157in">
          <draw:text-box>
            <text:p text:style-name="a755" text:class-names="" text:cond-style-name=""><text:span text:style-name="a754" text:class-names=""/></text:p>
          </draw:text-box>
          <svg:title/>
          <svg:desc/>
        </draw:frame>
        <presentation:notes draw:style-name="a762">
          <draw:frame draw:id="id128" draw:style-name="a759" draw:name="Номер слайда 6" svg:x="4.67953in" svg:y="11.10827in" svg:width="3.5878in" svg:height="0.58425in">
            <draw:text-box>
              <text:p text:style-name="a758" text:class-names="" text:cond-style-name=""><text:span text:style-name="a757" text:class-names=""><text:page-number style:num-format="1" text:fixed="false"/></text:span></text:p>
            </draw:text-box>
            <svg:title/>
            <svg:desc/>
          </draw:frame>
          <draw:page-thumbnail draw:page-number="3" svg:x="0.23785in" svg:y="0.88889in" svg:width="7.79167in" svg:height="4.38368in" presentation:class="page" draw:id="id129" presentation:style-name="a760" draw:name="Образ слайда 1">
            <svg:title/>
            <svg:desc/>
          </draw:page-thumbnail>
          <draw:frame draw:id="id130" presentation:style-name="a761" draw:name="Заметки 2" svg:x="0.82677in" svg:y="5.55394in" svg:width="6.61378in" svg:height="5.26142in" presentation:class="notes" presentation:placeholder="true">
            <draw:text-box/>
            <svg:title/>
            <svg:desc/>
          </draw:frame>
        </presentation:notes>
      </draw:page>
      <draw:page draw:name="Slide4" draw:style-name="a763" draw:master-page-name="Master1-Layout2-obj-Title-and-Content" presentation:presentation-page-layout-name="Master1-PPL2" draw:id="Slide-259">
        <draw:custom-shape svg:x="0in" svg:y="0in" svg:width="13.33346in" svg:height="7.5in" draw:id="id131" draw:style-name="a766" draw:name="Rectangle 10">
          <svg:title/>
          <svg:desc/>
          <text:p text:style-name="a765" text:class-names="" text:cond-style-name=""><text:span text:style-name="a764" text:class-names=""/></text:p>
          <draw:enhanced-geometry xmlns:dr3d="urn:oasis:names:tc:opendocument:xmlns:dr3d:1.0" draw:type="non-primitive" svg:viewBox="0 0 21600 21600" draw:enhanced-path="M 0 0 L 21600 0 21600 21600 0 21600 Z N"/>
        </draw:custom-shape>
        <draw:frame draw:id="id132" presentation:style-name="a767" draw:name="Заголовок 1" svg:x="1.08268in" svg:y="0.43228in" svg:width="4.46063in" svg:height="1.74724in" presentation:class="title" presentation:placeholder="true">
          <draw:text-box/>
          <svg:title/>
          <svg:desc/>
        </draw:frame>
        <draw:frame draw:id="id133" presentation:style-name="a768" draw:name="Content Placeholder 7" svg:x="1.08268in" svg:y="2.58268in" svg:width="4.46063in" svg:height="3.73661in" presentation:class="outline" presentation:placeholder="true">
          <draw:text-box/>
          <svg:title/>
          <svg:desc/>
        </draw:frame>
        <draw:connector draw:type="line" svg:x1="6.66654in" svg:y1="0.59055in" svg:x2="6.66654in" svg:y2="6.90945in" draw:id="id134" draw:style-name="a769" draw:name="Straight Connector 12">
          <svg:title/>
          <svg:desc/>
        </draw:connector>
        <draw:frame draw:id="id135" draw:style-name="a770" draw:name="Рисунок 4" svg:x="7.63937in" svg:y="0.59055in" svg:width="4.73701in" svg:height="6.31575in" style:rel-width="scale" style:rel-height="scale">
          <draw:image xlink:href="media/image4.png" xlink:type="simple" xlink:show="embed" xlink:actuate="onLoad"/>
          <svg:title/>
          <svg:desc/>
        </draw:frame>
        <draw:frame draw:id="id137" draw:style-name="a773" draw:name="TextBox 4" svg:x="0.22835in" svg:y="3.34567in" svg:width="6.17913in" svg:height="2.22165in">
          <draw:text-box>
            <text:p text:style-name="a772" text:class-names="" text:cond-style-name="" text:id="id136"><text:span text:style-name="a771" text:class-names="">«Он в темноте подошел к двери, отворил ее и все понял, — отчего у него болела спина и отчего завыла собака. Все, что можно было рассмотреть в приотворенную дверь, было покрыто снегом. Да, он ясно теперь видел, как в воздухе кружилась живая сетка из мягких, пушистых снежинок. В избе было темно, а от снега все видно — и зубчатую стенку стоявшего за рекой леса, и надувшуюся почерневшую реку, и каменистый мыс, выдававшийся в реку круглым уступом. Умная собака сидела перед раскрытой дверью и такими умными, говорящими глазами смотрела на хозяина».</text:span></text:p>
          </draw:text-box>
          <svg:title/>
          <svg:desc/>
        </draw:frame>
        <draw:frame draw:id="id139" draw:style-name="a776" draw:name="TextBox 5" svg:x="0.18228in" svg:y="0.66063in" svg:width="6.27165in" svg:height="1.98583in">
          <draw:text-box>
            <text:p text:style-name="a775" text:class-names="" text:cond-style-name="" text:id="id138"><text:span text:style-name="a774" text:class-names="">«Колебавшееся в челе печки пламя осветило лавочку, на которой спал старик, и целый угол избушки. Из темноты выступали закопченные бревна, покрытые кое-где плесенью, развешанная в углу сеть, недоконченные новые лапти, несколько беличьих шкурок, болтавшихся на деревянном крюку, а ближе всего сам старик — сгорбленный, седой, с ужасным лицом. Это лицо точно было сдвинуто на одну сторону, так что левый глаз вытек и закрылся припухшим веком. Впрочем, безобразие отчасти скрадывалось седой бородой». </text:span></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2" presentation:preset-sub-type="4" presentation:preset-class="entrance" presentation:group-id="0" smil:begin="0.0s" smil:fill="hold">
                  <anim:set smil:targetElement="id139" smil:attributeName="visibility" smil:to="visible" smil:begin="0.0s" smil:dur="0.00100000004749745s" smil:fill="hold"/>
                  <anim:animate smil:targetElement="id139" smil:attributeName="x" smil:values="x;x" smil:keyTimes="0.0;1.0" smil:dur="0.5s" smil:fill="hold"/>
                  <anim:animate smil:targetElement="id139"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137" smil:attributeName="visibility" smil:to="visible" smil:begin="0.0s" smil:dur="0.00100000004749745s" smil:fill="hold"/>
                  <anim:animate smil:targetElement="id137" smil:attributeName="x" smil:values="x;x" smil:keyTimes="0.0;1.0" smil:dur="0.5s" smil:fill="hold"/>
                  <anim:animate smil:targetElement="id137" smil:attributeName="y" smil:values="1+height/2;y" smil:keyTimes="0.0;1.0" smil:dur="0.5s" smil:fill="hold"/>
                </anim:par>
              </anim:par>
            </anim:par>
          </anim:seq>
        </anim:par>
        <presentation:notes draw:style-name="a782">
          <draw:frame draw:id="id140" draw:style-name="a779" draw:name="Номер слайда 6" svg:x="4.67953in" svg:y="11.10827in" svg:width="3.5878in" svg:height="0.58425in">
            <draw:text-box>
              <text:p text:style-name="a778" text:class-names="" text:cond-style-name=""><text:span text:style-name="a777" text:class-names=""><text:page-number style:num-format="1" text:fixed="false"/></text:span></text:p>
            </draw:text-box>
            <svg:title/>
            <svg:desc/>
          </draw:frame>
          <draw:page-thumbnail draw:page-number="4" svg:x="0.23622in" svg:y="0.88858in" svg:width="7.79449in" svg:height="4.38425in" presentation:class="page" draw:id="id141" presentation:style-name="a780" draw:name="Образ слайда 1">
            <svg:title/>
            <svg:desc/>
          </draw:page-thumbnail>
          <draw:frame draw:id="id142" presentation:style-name="a781" draw:name="Заметки 2" svg:x="0.82677in" svg:y="5.55394in" svg:width="6.61378in" svg:height="5.26142in" presentation:class="notes" presentation:placeholder="true">
            <draw:text-box/>
            <svg:title/>
            <svg:desc/>
          </draw:frame>
        </presentation:notes>
      </draw:page>
      <draw:page draw:name="Slide5" draw:style-name="a783" draw:master-page-name="Master1-Layout2-obj-Title-and-Content" presentation:presentation-page-layout-name="Master1-PPL2" draw:id="Slide-260">
        <draw:custom-shape svg:x="0in" svg:y="0in" svg:width="13.33346in" svg:height="7.5in" draw:id="id143" draw:style-name="a786" draw:name="Rectangle 10">
          <svg:title/>
          <svg:desc/>
          <text:p text:style-name="a785" text:class-names="" text:cond-style-name=""><text:span text:style-name="a784" text:class-names=""/></text:p>
          <draw:enhanced-geometry xmlns:dr3d="urn:oasis:names:tc:opendocument:xmlns:dr3d:1.0" draw:type="non-primitive" svg:viewBox="0 0 21600 21600" draw:enhanced-path="M 0 0 L 21600 0 21600 21600 0 21600 Z N"/>
        </draw:custom-shape>
        <draw:frame draw:id="id144" presentation:style-name="a787" draw:name="Заголовок 1" svg:x="5.3248in" svg:y="0.43228in" svg:width="6.90945in" svg:height="1.2252in" presentation:class="title" presentation:placeholder="true">
          <draw:text-box/>
          <svg:title/>
          <svg:desc/>
        </draw:frame>
        <draw:frame draw:id="id145" draw:style-name="a788" draw:name="Рисунок 4" svg:x="0in" svg:y="0in" svg:width="4.22559in" svg:height="7.5in" style:rel-width="scale" style:rel-height="scale">
          <draw:image xlink:href="media/image5.jpg" xlink:type="simple" xlink:show="embed" xlink:actuate="onLoad"/>
          <svg:title/>
          <svg:desc>Изображение выглядит как текст, собака, на открытом воздухе

Автоматически созданное описание</svg:desc>
        </draw:frame>
        <draw:connector draw:type="line" svg:x1="8.48425in" svg:y1="2.14843in" svg:x2="9.0748in" svg:y2="2.14843in" draw:id="id146" draw:style-name="a789" draw:name="Straight Connector 12">
          <svg:title/>
          <svg:desc/>
        </draw:connector>
        <draw:frame draw:id="id147" presentation:style-name="a790" draw:name="Content Placeholder 7" svg:x="5.3248in" svg:y="2.63937in" svg:width="6.90945in" svg:height="3.67992in" presentation:class="outline" presentation:placeholder="true">
          <draw:text-box/>
          <svg:title/>
          <svg:desc/>
        </draw:frame>
        <draw:frame draw:id="id149" draw:style-name="a793" draw:name="TextBox 4" svg:x="5.83031in" svg:y="0.5063in" svg:width="6.20984in" svg:height="1.51457in">
          <draw:text-box>
            <text:p text:style-name="a792" text:class-names="" text:cond-style-name="" text:id="id148"><text:span text:style-name="a791" text:class-names="">«Старик запасал рыбу с самой весны: часть вялил на солнце, другую сушил в избе, а остатки сваливал в глубокую яму вроде колодца; эта последняя служила кормом Музгарке. Свежая рыба не переводилась у него целый год, только не хватало у него соли, чтобы ее солить, да и хлеба не всегда доставало, как было сейчас. Запас ему оставляли с зимы до зимы». </text:span></text:p>
          </draw:text-box>
          <svg:title/>
          <svg:desc/>
        </draw:frame>
        <draw:frame draw:id="id151" draw:style-name="a796" draw:name="TextBox 5" svg:x="6.03071in" svg:y="2.49685in" svg:width="5.79331in" svg:height="3.63504in">
          <draw:text-box>
            <text:p text:style-name="a795" text:class-names="" text:cond-style-name="" text:id="id150"><text:span text:style-name="a794" text:class-names="">«До обоза, пока реки еще не стали, старик успел несколько раз сходить на охоту. Боровой рябчик поспел давно, но бить его не стоило, потому что все равно сгниет в тепле. Обозный приказчик всегда покупал у старика рябчиков с особым удовольствием, потому что из этих мест шел крепкий и белый рябчик, который долго не портился, а это всего важнее, потому что убитые на Студеной рябчики долетали до Парижа. Их скупали купцы в Чердыни, а потом отправляли в Москву, а из Москвы рябчиков везли громадными партиями за границу. Старик на двадцать верст от своей избушки знал каждое дерево и с лета замечал все рябиные выводки, где они высиживались, паслись и кормились. Когда выводки поспевали, он знал, сколько штук в каждом, но для себя не прочил ни одного, потому что это был самый дорогой товар и он получал за него самый дорогой припас — порох и дробь». </text:span></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2" presentation:preset-sub-type="4" presentation:preset-class="entrance" presentation:group-id="0" smil:begin="0.0s" smil:fill="hold">
                  <anim:set smil:targetElement="id149" smil:attributeName="visibility" smil:to="visible" smil:begin="0.0s" smil:dur="0.00100000004749745s" smil:fill="hold"/>
                  <anim:animate smil:targetElement="id149" smil:attributeName="x" smil:values="x;x" smil:keyTimes="0.0;1.0" smil:dur="0.5s" smil:fill="hold"/>
                  <anim:animate smil:targetElement="id149"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151" smil:attributeName="visibility" smil:to="visible" smil:begin="0.0s" smil:dur="0.00100000004749745s" smil:fill="hold"/>
                  <anim:animate smil:targetElement="id151" smil:attributeName="x" smil:values="x;x" smil:keyTimes="0.0;1.0" smil:dur="0.5s" smil:fill="hold"/>
                  <anim:animate smil:targetElement="id151" smil:attributeName="y" smil:values="1+height/2;y" smil:keyTimes="0.0;1.0" smil:dur="0.5s" smil:fill="hold"/>
                </anim:par>
              </anim:par>
            </anim:par>
          </anim:seq>
        </anim:par>
        <presentation:notes draw:style-name="a802">
          <draw:frame draw:id="id152" draw:style-name="a799" draw:name="Номер слайда 6" svg:x="4.67953in" svg:y="11.10827in" svg:width="3.5878in" svg:height="0.58425in">
            <draw:text-box>
              <text:p text:style-name="a798" text:class-names="" text:cond-style-name=""><text:span text:style-name="a797" text:class-names=""><text:page-number style:num-format="1" text:fixed="false"/></text:span></text:p>
            </draw:text-box>
            <svg:title/>
            <svg:desc/>
          </draw:frame>
          <draw:page-thumbnail draw:page-number="5" svg:x="0.23622in" svg:y="0.88858in" svg:width="7.79449in" svg:height="4.38425in" presentation:class="page" draw:id="id153" presentation:style-name="a800" draw:name="Образ слайда 1">
            <svg:title/>
            <svg:desc/>
          </draw:page-thumbnail>
          <draw:frame draw:id="id154" presentation:style-name="a801" draw:name="Заметки 2" svg:x="0.82677in" svg:y="5.55394in" svg:width="6.61378in" svg:height="5.26142in" presentation:class="notes" presentation:placeholder="true">
            <draw:text-box/>
            <svg:title/>
            <svg:desc/>
          </draw:frame>
        </presentation:notes>
      </draw:page>
      <draw:page draw:name="Slide6" draw:style-name="a803" draw:master-page-name="Master1-Layout2-obj-Title-and-Content" presentation:presentation-page-layout-name="Master1-PPL2" draw:id="Slide-261">
        <draw:custom-shape svg:x="0in" svg:y="0in" svg:width="13.33346in" svg:height="7.5in" draw:id="id155" draw:style-name="a806" draw:name="Rectangle 10">
          <svg:title/>
          <svg:desc/>
          <text:p text:style-name="a805" text:class-names="" text:cond-style-name=""><text:span text:style-name="a804" text:class-names=""/></text:p>
          <draw:enhanced-geometry xmlns:dr3d="urn:oasis:names:tc:opendocument:xmlns:dr3d:1.0" draw:type="non-primitive" svg:viewBox="0 0 21600 21600" draw:enhanced-path="M 0 0 L 21600 0 21600 21600 0 21600 Z N"/>
        </draw:custom-shape>
        <draw:frame draw:id="id158" presentation:style-name="a811" draw:name="Заголовок 1" svg:x="0.78937in" svg:y="0.98819in" svg:width="5.07795in" svg:height="1.58898in" presentation:class="title" presentation:placeholder="false">
          <draw:text-box>
            <text:p text:style-name="a808" text:class-names="" text:cond-style-name="" text:id="id156"><text:span text:style-name="a807" text:class-names="">«Ушел обоз в обратный путь, и остался старик с петушком. Радости-то сколько!.. Пестренький петушок, гребешок красненький — ходит по избушке, каждое перышко играет. А ночью как гаркнет... То-то радость и утешение! Каждое утро стал Елеска теперь разговаривать со своим петушком, и Музгарко их слушает.</text:span></text:p>
            <text:p text:style-name="a810" text:class-names="" text:cond-style-name="" text:id="id157"><text:span text:style-name="a809" text:class-names="">— Што, завидно тебе, старому? — дразнит Елеска собаку. — Только твоего и ремесла, што лаять... А вот ты по-петушиному спой!..</text:span></text:p>
          </draw:text-box>
          <svg:title/>
          <svg:desc/>
        </draw:frame>
        <draw:connector draw:type="line" svg:x1="3.01772in" svg:y1="2.65551in" svg:x2="3.60827in" svg:y2="2.65551in" draw:id="id159" draw:style-name="a812" draw:name="Straight Connector 12">
          <svg:title/>
          <svg:desc/>
        </draw:connector>
        <draw:frame draw:id="id160" presentation:style-name="a813" draw:name="Content Placeholder 7" svg:x="1.08268in" svg:y="3.14646in" svg:width="4.46063in" svg:height="3.17323in" presentation:class="outline" presentation:placeholder="true">
          <draw:text-box/>
          <svg:title/>
          <svg:desc/>
        </draw:frame>
        <draw:frame draw:id="id161" draw:style-name="a814" draw:name="Рисунок 4" svg:x="6.66338in" svg:y="-0.06181in" svg:width="7.86024in" svg:height="7.56181in" style:rel-width="scale" style:rel-height="scale">
          <draw:image xlink:href="media/image6.jpg" xlink:type="simple" xlink:show="embed" xlink:actuate="onLoad"/>
          <svg:title/>
          <svg:desc>Изображение выглядит как земля, на открытом воздухе, строительство

Автоматически созданное описание</svg:desc>
        </draw:frame>
        <draw:frame draw:id="id170" draw:style-name="a833" draw:name="TextBox 4" svg:x="0.33661in" svg:y="1.87953in" svg:width="5.94764in" svg:height="3.16378in">
          <draw:text-box>
            <text:p text:style-name="a816" text:class-names="" text:cond-style-name="" text:id="id162"><text:span text:style-name="a815" text:class-names=""/></text:p>
            <text:p text:style-name="a818" text:class-names="" text:cond-style-name="" text:id="id163"><text:span text:style-name="a817" text:class-names=""/></text:p>
            <text:p text:style-name="a820" text:class-names="" text:cond-style-name="" text:id="id164"><text:span text:style-name="a819" text:class-names=""/></text:p>
            <text:p text:style-name="a822" text:class-names="" text:cond-style-name="" text:id="id165"><text:span text:style-name="a821" text:class-names=""/></text:p>
            <text:p text:style-name="a824" text:class-names="" text:cond-style-name="" text:id="id166"><text:span text:style-name="a823" text:class-names="">Заметил старик, как будто заскучал Музгарко. Понурый такой ходит... Неможется что-то собаке. Должно полагать, ямщики сглазили.</text:span></text:p>
            <text:p text:style-name="a827" text:class-names="" text:cond-style-name="" text:id="id167"><text:span text:style-name="a825" text:class-names="">—<text:s text:c="1"/></text:span><text:span text:style-name="a826" text:class-names="">Музгарушко, да што это с тобой попритчилось? Где болит?</text:span></text:p>
            <text:p text:style-name="a829" text:class-names="" text:cond-style-name="" text:id="id168"><text:span text:style-name="a828" text:class-names="">Лежит Музгарко под лавкой, положил голову между лапами и только глазами моргает. Всполошился старик: накатилась беда неожиданная. А Музгарко все лежит, не ест, не пьет и голосу не подает.</text:span></text:p>
            <text:p text:style-name="a832" text:class-names="" text:cond-style-name="" text:id="id169"><text:span text:style-name="a830" text:class-names="">—<text:s text:c="1"/></text:span><text:span text:style-name="a831" text:class-names="">Музгарушко, милый!»</text:span></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2" presentation:preset-sub-type="4" presentation:preset-class="entrance" presentation:group-id="0" smil:begin="0.0s" smil:fill="hold">
                  <anim:set smil:targetElement="id158" smil:attributeName="visibility" smil:to="visible" smil:begin="0.0s" smil:dur="0.00100000004749745s" smil:fill="hold"/>
                  <anim:animate smil:targetElement="id158" smil:attributeName="x" smil:values="x;x" smil:keyTimes="0.0;1.0" smil:dur="0.5s" smil:fill="hold"/>
                  <anim:animate smil:targetElement="id158"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170" smil:attributeName="visibility" smil:to="visible" smil:begin="0.0s" smil:dur="0.00100000004749745s" smil:fill="hold"/>
                  <anim:animate smil:targetElement="id170" smil:attributeName="x" smil:values="x;x" smil:keyTimes="0.0;1.0" smil:dur="0.5s" smil:fill="hold"/>
                  <anim:animate smil:targetElement="id170"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smil:begin="0.0s" smil:fill="hold">
                  <anim:set smil:targetElement="id161" smil:attributeName="visibility" smil:to="visible" smil:begin="0.0s" smil:dur="0.00100000004749745s" smil:fill="hold"/>
                  <anim:animate smil:targetElement="id161" smil:attributeName="x" smil:values="x;x" smil:keyTimes="0.0;1.0" smil:dur="0.5s" smil:fill="hold"/>
                  <anim:animate smil:targetElement="id161" smil:attributeName="y" smil:values="1+height/2;y" smil:keyTimes="0.0;1.0" smil:dur="0.5s" smil:fill="hold"/>
                </anim:par>
              </anim:par>
            </anim:par>
          </anim:seq>
        </anim:par>
        <presentation:notes draw:style-name="a839">
          <draw:frame draw:id="id171" draw:style-name="a836" draw:name="Номер слайда 6" svg:x="4.67953in" svg:y="11.10827in" svg:width="3.5878in" svg:height="0.58425in">
            <draw:text-box>
              <text:p text:style-name="a835" text:class-names="" text:cond-style-name=""><text:span text:style-name="a834" text:class-names=""><text:page-number style:num-format="1" text:fixed="false"/></text:span></text:p>
            </draw:text-box>
            <svg:title/>
            <svg:desc/>
          </draw:frame>
          <draw:page-thumbnail draw:page-number="6" svg:x="0.23622in" svg:y="0.88858in" svg:width="7.79449in" svg:height="4.38425in" presentation:class="page" draw:id="id172" presentation:style-name="a837" draw:name="Образ слайда 1">
            <svg:title/>
            <svg:desc/>
          </draw:page-thumbnail>
          <draw:frame draw:id="id173" presentation:style-name="a838" draw:name="Заметки 2" svg:x="0.82677in" svg:y="5.55394in" svg:width="6.61378in" svg:height="5.26142in" presentation:class="notes" presentation:placeholder="true">
            <draw:text-box/>
            <svg:title/>
            <svg:desc/>
          </draw:frame>
        </presentation:notes>
      </draw:page>
      <draw:page draw:name="Slide7" draw:style-name="a840" draw:master-page-name="Master1-Layout2-obj-Title-and-Content" presentation:presentation-page-layout-name="Master1-PPL2" draw:id="Slide-262">
        <draw:connector draw:type="line" svg:x1="6.37126in" svg:y1="3.8559in" svg:x2="6.96181in" svg:y2="3.8559in" draw:id="id174" draw:style-name="a841" draw:name="Straight Connector 24">
          <svg:title/>
          <svg:desc/>
        </draw:connector>
        <draw:g draw:name="Group 26" draw:id="id175">
          <svg:title/>
          <svg:desc/>
          <draw:g draw:name="Group 27" draw:id="id186">
            <svg:title/>
            <svg:desc/>
            <draw:custom-shape svg:width="0.34882in" svg:height="1.55197in" draw:id="id188" draw:style-name="a863" draw:transform="translate(-0.17441in -0.77598in) rotate(-0.7854) translate(11.47187in 5.29486in)" draw:name="Freeform 68">
              <svg:title/>
              <svg:desc/>
              <text:p text:style-name="a861" text:class-names="" text:cond-style-name=""><text:span text:style-name="a860" text:class-names=""/></text:p>
              <draw:enhanced-geometry xmlns:dr3d="urn:oasis:names:tc:opendocument:xmlns:dr3d:1.0" draw:type="non-primitive" svg:viewBox="0 0 67 298" draw:enhanced-path="M ?f0 ?f3 C ?f0 ?f4 ?f5 ?f6 ?f1 ?f2 ?f1 ?f0 ?f1 ?f0 ?f1 ?f0 ?f5 ?f7 ?f0 ?f8 ?f0 ?f3 Z N" draw:text-areas="?f23 ?f25 ?f24 ?f26" draw:glue-points="?f27 ?f28 ?f29 ?f30 ?f29 ?f31 ?f27 ?f28" draw:glue-point-leaving-directions="-0, -0, -0, -0">
                <draw:equation draw:name="f0" draw:formula="0"/>
                <draw:equation draw:name="f1" draw:formula="67"/>
                <draw:equation draw:name="f2" draw:formula="298"/>
                <draw:equation draw:name="f3" draw:formula="149"/>
                <draw:equation draw:name="f4" draw:formula="208"/>
                <draw:equation draw:name="f5" draw:formula="26"/>
                <draw:equation draw:name="f6" draw:formula="261"/>
                <draw:equation draw:name="f7" draw:formula="36"/>
                <draw:equation draw:name="f8" draw:formula="89"/>
                <draw:equation draw:name="f9" draw:formula="?f2 - ?f0"/>
                <draw:equation draw:name="f10" draw:formula="?f1 - ?f0"/>
                <draw:equation draw:name="f11" draw:formula="?f10 / 67"/>
                <draw:equation draw:name="f12" draw:formula="?f9 / 298"/>
                <draw:equation draw:name="f13" draw:formula="0 * ?f10"/>
                <draw:equation draw:name="f14" draw:formula="149 * ?f9"/>
                <draw:equation draw:name="f15" draw:formula="67 * ?f10"/>
                <draw:equation draw:name="f16" draw:formula="298 * ?f9"/>
                <draw:equation draw:name="f17" draw:formula="0 * ?f9"/>
                <draw:equation draw:name="f18" draw:formula="?f13 / 67"/>
                <draw:equation draw:name="f19" draw:formula="?f14 / 298"/>
                <draw:equation draw:name="f20" draw:formula="?f15 / 67"/>
                <draw:equation draw:name="f21" draw:formula="?f16 / 298"/>
                <draw:equation draw:name="f22" draw:formula="?f17 / 298"/>
                <draw:equation draw:name="f23" draw:formula="0 / ?f11"/>
                <draw:equation draw:name="f24" draw:formula="?f1 / ?f11"/>
                <draw:equation draw:name="f25" draw:formula="0 / ?f12"/>
                <draw:equation draw:name="f26" draw:formula="?f2 / ?f12"/>
                <draw:equation draw:name="f27" draw:formula="?f18 / ?f11"/>
                <draw:equation draw:name="f28" draw:formula="?f19 / ?f12"/>
                <draw:equation draw:name="f29" draw:formula="?f20 / ?f11"/>
                <draw:equation draw:name="f30" draw:formula="?f21 / ?f12"/>
                <draw:equation draw:name="f31" draw:formula="?f22 / ?f12"/>
              </draw:enhanced-geometry>
            </draw:custom-shape>
            <draw:custom-shape svg:width="0.3437in" svg:height="1.55197in" draw:id="id189" draw:style-name="a867" draw:transform="translate(-0.17185in -0.77598in) rotate(-0.7854) translate(11.71691in 5.53951in)" draw:name="Freeform 69">
              <svg:title/>
              <svg:desc/>
              <text:p text:style-name="a865" text:class-names="" text:cond-style-name=""><text:span text:style-name="a864" text:class-names=""/></text:p>
              <draw:enhanced-geometry xmlns:dr3d="urn:oasis:names:tc:opendocument:xmlns:dr3d:1.0" draw:type="non-primitive" svg:viewBox="0 0 66 298" draw:enhanced-path="M ?f0 ?f0 C ?f0 ?f2 ?f0 ?f2 ?f0 ?f2 ?f3 ?f4 ?f1 ?f5 ?f1 ?f6 ?f1 ?f7 ?f3 ?f8 ?f0 ?f0 Z N" draw:text-areas="?f23 ?f25 ?f24 ?f26" draw:glue-points="?f27 ?f28 ?f27 ?f29 ?f30 ?f31 ?f27 ?f28" draw:glue-point-leaving-directions="-0, -0, -0, -0">
                <draw:equation draw:name="f0" draw:formula="0"/>
                <draw:equation draw:name="f1" draw:formula="66"/>
                <draw:equation draw:name="f2" draw:formula="298"/>
                <draw:equation draw:name="f3" draw:formula="41"/>
                <draw:equation draw:name="f4" draw:formula="261"/>
                <draw:equation draw:name="f5" draw:formula="208"/>
                <draw:equation draw:name="f6" draw:formula="149"/>
                <draw:equation draw:name="f7" draw:formula="89"/>
                <draw:equation draw:name="f8" draw:formula="36"/>
                <draw:equation draw:name="f9" draw:formula="?f2 - ?f0"/>
                <draw:equation draw:name="f10" draw:formula="?f1 - ?f0"/>
                <draw:equation draw:name="f11" draw:formula="?f10 / 66"/>
                <draw:equation draw:name="f12" draw:formula="?f9 / 298"/>
                <draw:equation draw:name="f13" draw:formula="0 * ?f10"/>
                <draw:equation draw:name="f14" draw:formula="0 * ?f9"/>
                <draw:equation draw:name="f15" draw:formula="298 * ?f9"/>
                <draw:equation draw:name="f16" draw:formula="66 * ?f10"/>
                <draw:equation draw:name="f17" draw:formula="149 * ?f9"/>
                <draw:equation draw:name="f18" draw:formula="?f13 / 66"/>
                <draw:equation draw:name="f19" draw:formula="?f14 / 298"/>
                <draw:equation draw:name="f20" draw:formula="?f15 / 298"/>
                <draw:equation draw:name="f21" draw:formula="?f16 / 66"/>
                <draw:equation draw:name="f22" draw:formula="?f17 / 298"/>
                <draw:equation draw:name="f23" draw:formula="0 / ?f11"/>
                <draw:equation draw:name="f24" draw:formula="?f1 / ?f11"/>
                <draw:equation draw:name="f25" draw:formula="0 / ?f12"/>
                <draw:equation draw:name="f26" draw:formula="?f2 / ?f12"/>
                <draw:equation draw:name="f27" draw:formula="?f18 / ?f11"/>
                <draw:equation draw:name="f28" draw:formula="?f19 / ?f12"/>
                <draw:equation draw:name="f29" draw:formula="?f20 / ?f12"/>
                <draw:equation draw:name="f30" draw:formula="?f21 / ?f11"/>
                <draw:equation draw:name="f31" draw:formula="?f22 / ?f12"/>
              </draw:enhanced-geometry>
            </draw:custom-shape>
          </draw:g>
          <draw:custom-shape svg:width="0.00039in" svg:height="2.03661in" draw:id="id187" draw:style-name="a859" draw:transform="translate(-0.00019in -1.0183in) rotate(-0.7854) translate(11.42412in 5.58842in)" draw:name="Line 70">
            <svg:title/>
            <svg:desc/>
            <text:p text:style-name="a858" text:class-names="" text:cond-style-name=""><text:span text:style-name="a857" text:class-names=""/></text:p>
            <draw:enhanced-geometry xmlns:dr3d="urn:oasis:names:tc:opendocument:xmlns:dr3d:1.0" draw:path-stretchpoint-x="21600" draw:path-stretchpoint-y="21600" draw:type="non-primitive" svg:viewBox="0 0 21600 21600" draw:enhanced-path="M ?f7 ?f7 L ?f10 ?f11 N" draw:text-areas="?f7 ?f7 ?f10 ?f11" draw:glue-points="?f7 ?f7 ?f10 ?f11" draw:glue-point-leaving-directions="-0, -0" draw:mirror-vertic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21600 * ?f5"/>
              <draw:equation draw:name="f9" draw:formula="21600 * ?f4"/>
              <draw:equation draw:name="f10" draw:formula="?f8 / ?f6"/>
              <draw:equation draw:name="f11" draw:formula="?f9 / ?f6"/>
            </draw:enhanced-geometry>
          </draw:custom-shape>
        </draw:g>
        <draw:custom-shape svg:x="0in" svg:y="0in" svg:width="13.33346in" svg:height="7.5in" draw:id="id176" draw:style-name="a844" draw:name="Rectangle 32">
          <svg:title/>
          <svg:desc/>
          <text:p text:style-name="a843" text:class-names="" text:cond-style-name=""><text:span text:style-name="a842" text:class-names=""/></text:p>
          <draw:enhanced-geometry xmlns:dr3d="urn:oasis:names:tc:opendocument:xmlns:dr3d:1.0" draw:type="non-primitive" svg:viewBox="0 0 21600 21600" draw:enhanced-path="M 0 0 L 21600 0 21600 21600 0 21600 Z N"/>
        </draw:custom-shape>
        <draw:frame draw:id="id177" presentation:style-name="a845" draw:name="Заголовок 1" svg:x="4.5437in" svg:y="1.18071in" svg:width="4.24567in" svg:height="2.33858in" presentation:class="title" presentation:placeholder="true">
          <draw:text-box/>
          <svg:title/>
          <svg:desc/>
        </draw:frame>
        <draw:frame draw:id="id178" draw:style-name="a846" draw:name="Рисунок 5" svg:x="9.72205in" svg:y="0in" svg:width="3.61811in" svg:height="7.5in" style:rel-width="scale" style:rel-height="scale">
          <draw:image xlink:href="media/image7.jpg" xlink:type="simple" xlink:show="embed" xlink:actuate="onLoad"/>
          <svg:title/>
          <svg:desc>Изображение выглядит как текст, книга

Автоматически созданное описание</svg:desc>
        </draw:frame>
        <draw:connector draw:type="line" svg:x1="6.37126in" svg:y1="4.03622in" svg:x2="6.96181in" svg:y2="4.03622in" draw:id="id179" draw:style-name="a847" draw:name="Straight Connector 34">
          <svg:title/>
          <svg:desc/>
        </draw:connector>
        <draw:frame draw:id="id180" presentation:style-name="a848" draw:name="Рисунок 4" svg:x="-0.00709in" svg:y="0in" svg:width="3.3559in" svg:height="7.5in" style:rel-width="scale" style:rel-height="scale" presentation:class="graphic" presentation:placeholder="false">
          <draw:image xlink:href="media/image8.jpg" xlink:type="simple" xlink:show="embed" xlink:actuate="onLoad"/>
          <svg:title/>
          <svg:desc>Изображение выглядит как текст, книга

Автоматически созданное описание</svg:desc>
        </draw:frame>
        <draw:frame draw:id="id182" draw:style-name="a851" draw:name="TextBox 5" svg:x="3.88583in" svg:y="0.2748in" svg:width="5.14488in" svg:height="3.39961in">
          <draw:text-box>
            <text:p text:style-name="a850" text:class-names="" text:cond-style-name="" text:id="id181"><text:span text:style-name="a849" text:class-names="">«Воет пурга уже две недели, две недели не выходит из своей избушки старик и все сидит над больной собакой. А Музгарко лежит и едва дышит: пришла Музгаркина смерть.— Кормилец ты мой... — плачет старик и целует верного друга. — Родной ты мой... ну, где болит?..Ничего не отвечает Музгарко, как раньше. Он давно почуял свою смерть и молчит... Плачет, убивается старик, а помочь нечем: от смерти лекарства нет. Ах, горе какое лютое привалилось!.. С Музгаркой умерла последняя надежда старика, и ничего, ничего не оставалось для него, кроме смерти. Кто теперь будет искать белку, кто облает глухаря, кто выследит оленя? Смерть без Музгарки, ужасная голодная смерть. Хлебного припаса едва хватит до крещения, а там помирать...»</text:span></text:p>
          </draw:text-box>
          <svg:title/>
          <svg:desc/>
        </draw:frame>
        <draw:frame draw:id="id185" draw:style-name="a856" draw:name="TextBox 6" svg:x="4.08661in" svg:y="4.28701in" svg:width="4.94449in" svg:height="2.22165in">
          <draw:text-box>
            <text:p text:style-name="a853" text:class-names="" text:cond-style-name="" text:id="id183"><text:span text:style-name="a852" text:class-names="">«Музгарко издох перед самым рождеством, когда мороз трещал в лесу. Дело было ночью. Елеска лежал на своей лавочке и дремал. Вдруг его точно что кольнуло. Вскочил он, вздул огня, зажег лучину, подошел к собаке, — Музгарко лежал мертвый. Елеска похолодел: это была его смерть.</text:span></text:p>
            <text:p text:style-name="a855" text:class-names="" text:cond-style-name="" text:id="id184"><text:span text:style-name="a854" text:class-names="">— Музгарко, Музгарко... — повторял несчастный старик, целуя мертвого друга. — Што я теперь делать буду без тебя?» </text:span></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2" presentation:preset-sub-type="4" presentation:preset-class="entrance" presentation:group-id="0" smil:begin="0.0s" smil:fill="hold">
                  <anim:set smil:targetElement="id182" smil:attributeName="visibility" smil:to="visible" smil:begin="0.0s" smil:dur="0.00100000004749745s" smil:fill="hold"/>
                  <anim:animate smil:targetElement="id182" smil:attributeName="x" smil:values="x;x" smil:keyTimes="0.0;1.0" smil:dur="0.5s" smil:fill="hold"/>
                  <anim:animate smil:targetElement="id182"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smil:begin="0.0s" smil:fill="hold">
                  <anim:set smil:targetElement="id180" smil:attributeName="visibility" smil:to="visible" smil:begin="0.0s" smil:dur="0.00100000004749745s" smil:fill="hold"/>
                  <anim:animate smil:targetElement="id180" smil:attributeName="x" smil:values="x;x" smil:keyTimes="0.0;1.0" smil:dur="0.5s" smil:fill="hold"/>
                  <anim:animate smil:targetElement="id180"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185" smil:attributeName="visibility" smil:to="visible" smil:begin="0.0s" smil:dur="0.00100000004749745s" smil:fill="hold"/>
                  <anim:animate smil:targetElement="id185" smil:attributeName="x" smil:values="x;x" smil:keyTimes="0.0;1.0" smil:dur="0.5s" smil:fill="hold"/>
                  <anim:animate smil:targetElement="id185"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smil:begin="0.0s" smil:fill="hold">
                  <anim:set smil:targetElement="id178" smil:attributeName="visibility" smil:to="visible" smil:begin="0.0s" smil:dur="0.00100000004749745s" smil:fill="hold"/>
                  <anim:animate smil:targetElement="id178" smil:attributeName="x" smil:values="x;x" smil:keyTimes="0.0;1.0" smil:dur="0.5s" smil:fill="hold"/>
                  <anim:animate smil:targetElement="id178" smil:attributeName="y" smil:values="1+height/2;y" smil:keyTimes="0.0;1.0" smil:dur="0.5s" smil:fill="hold"/>
                </anim:par>
              </anim:par>
            </anim:par>
          </anim:seq>
        </anim:par>
        <presentation:notes draw:style-name="a873">
          <draw:frame draw:id="id190" draw:style-name="a870" draw:name="Номер слайда 6" svg:x="4.67953in" svg:y="11.10827in" svg:width="3.5878in" svg:height="0.58425in">
            <draw:text-box>
              <text:p text:style-name="a869" text:class-names="" text:cond-style-name=""><text:span text:style-name="a868" text:class-names=""><text:page-number style:num-format="1" text:fixed="false"/></text:span></text:p>
            </draw:text-box>
            <svg:title/>
            <svg:desc/>
          </draw:frame>
          <draw:page-thumbnail draw:page-number="7" svg:x="0.23622in" svg:y="0.88858in" svg:width="7.79449in" svg:height="4.38425in" presentation:class="page" draw:id="id191" presentation:style-name="a871" draw:name="Образ слайда 1">
            <svg:title/>
            <svg:desc/>
          </draw:page-thumbnail>
          <draw:frame draw:id="id192" presentation:style-name="a872" draw:name="Заметки 2" svg:x="0.82677in" svg:y="5.55394in" svg:width="6.61378in" svg:height="5.26142in" presentation:class="notes" presentation:placeholder="true">
            <draw:text-box/>
            <svg:title/>
            <svg:desc/>
          </draw:frame>
        </presentation:notes>
      </draw:page>
      <draw:page draw:name="Slide8" draw:style-name="a874" draw:master-page-name="Master1-Layout2-obj-Title-and-Content" presentation:presentation-page-layout-name="Master1-PPL2" draw:id="Slide-263">
        <draw:connector draw:type="line" svg:x1="6.37126in" svg:y1="3.8559in" svg:x2="6.96181in" svg:y2="3.8559in" draw:id="id193" draw:style-name="a875" draw:name="Straight Connector 8">
          <svg:title/>
          <svg:desc/>
        </draw:connector>
        <draw:g draw:name="Group 10" draw:id="id194">
          <svg:title/>
          <svg:desc/>
          <draw:g draw:name="Group 11" draw:id="id215">
            <svg:title/>
            <svg:desc/>
            <draw:custom-shape svg:width="0.34882in" svg:height="1.55197in" draw:id="id217" draw:style-name="a1293" draw:transform="translate(-0.17441in -0.77598in) rotate(-0.7854) translate(11.47187in 5.29486in)" draw:name="Freeform 68">
              <svg:title/>
              <svg:desc/>
              <text:p text:style-name="a1291" text:class-names="" text:cond-style-name=""><text:span text:style-name="a1290" text:class-names=""/></text:p>
              <draw:enhanced-geometry xmlns:dr3d="urn:oasis:names:tc:opendocument:xmlns:dr3d:1.0" draw:type="non-primitive" svg:viewBox="0 0 67 298" draw:enhanced-path="M ?f0 ?f3 C ?f0 ?f4 ?f5 ?f6 ?f1 ?f2 ?f1 ?f0 ?f1 ?f0 ?f1 ?f0 ?f5 ?f7 ?f0 ?f8 ?f0 ?f3 Z N" draw:text-areas="?f23 ?f25 ?f24 ?f26" draw:glue-points="?f27 ?f28 ?f29 ?f30 ?f29 ?f31 ?f27 ?f28" draw:glue-point-leaving-directions="-0, -0, -0, -0">
                <draw:equation draw:name="f0" draw:formula="0"/>
                <draw:equation draw:name="f1" draw:formula="67"/>
                <draw:equation draw:name="f2" draw:formula="298"/>
                <draw:equation draw:name="f3" draw:formula="149"/>
                <draw:equation draw:name="f4" draw:formula="208"/>
                <draw:equation draw:name="f5" draw:formula="26"/>
                <draw:equation draw:name="f6" draw:formula="261"/>
                <draw:equation draw:name="f7" draw:formula="36"/>
                <draw:equation draw:name="f8" draw:formula="89"/>
                <draw:equation draw:name="f9" draw:formula="?f2 - ?f0"/>
                <draw:equation draw:name="f10" draw:formula="?f1 - ?f0"/>
                <draw:equation draw:name="f11" draw:formula="?f10 / 67"/>
                <draw:equation draw:name="f12" draw:formula="?f9 / 298"/>
                <draw:equation draw:name="f13" draw:formula="0 * ?f10"/>
                <draw:equation draw:name="f14" draw:formula="149 * ?f9"/>
                <draw:equation draw:name="f15" draw:formula="67 * ?f10"/>
                <draw:equation draw:name="f16" draw:formula="298 * ?f9"/>
                <draw:equation draw:name="f17" draw:formula="0 * ?f9"/>
                <draw:equation draw:name="f18" draw:formula="?f13 / 67"/>
                <draw:equation draw:name="f19" draw:formula="?f14 / 298"/>
                <draw:equation draw:name="f20" draw:formula="?f15 / 67"/>
                <draw:equation draw:name="f21" draw:formula="?f16 / 298"/>
                <draw:equation draw:name="f22" draw:formula="?f17 / 298"/>
                <draw:equation draw:name="f23" draw:formula="0 / ?f11"/>
                <draw:equation draw:name="f24" draw:formula="?f1 / ?f11"/>
                <draw:equation draw:name="f25" draw:formula="0 / ?f12"/>
                <draw:equation draw:name="f26" draw:formula="?f2 / ?f12"/>
                <draw:equation draw:name="f27" draw:formula="?f18 / ?f11"/>
                <draw:equation draw:name="f28" draw:formula="?f19 / ?f12"/>
                <draw:equation draw:name="f29" draw:formula="?f20 / ?f11"/>
                <draw:equation draw:name="f30" draw:formula="?f21 / ?f12"/>
                <draw:equation draw:name="f31" draw:formula="?f22 / ?f12"/>
              </draw:enhanced-geometry>
            </draw:custom-shape>
            <draw:custom-shape svg:width="0.3437in" svg:height="1.55197in" draw:id="id218" draw:style-name="a1297" draw:transform="translate(-0.17185in -0.77598in) rotate(-0.7854) translate(11.71691in 5.53951in)" draw:name="Freeform 69">
              <svg:title/>
              <svg:desc/>
              <text:p text:style-name="a1295" text:class-names="" text:cond-style-name=""><text:span text:style-name="a1294" text:class-names=""/></text:p>
              <draw:enhanced-geometry xmlns:dr3d="urn:oasis:names:tc:opendocument:xmlns:dr3d:1.0" draw:type="non-primitive" svg:viewBox="0 0 66 298" draw:enhanced-path="M ?f0 ?f0 C ?f0 ?f2 ?f0 ?f2 ?f0 ?f2 ?f3 ?f4 ?f1 ?f5 ?f1 ?f6 ?f1 ?f7 ?f3 ?f8 ?f0 ?f0 Z N" draw:text-areas="?f23 ?f25 ?f24 ?f26" draw:glue-points="?f27 ?f28 ?f27 ?f29 ?f30 ?f31 ?f27 ?f28" draw:glue-point-leaving-directions="-0, -0, -0, -0">
                <draw:equation draw:name="f0" draw:formula="0"/>
                <draw:equation draw:name="f1" draw:formula="66"/>
                <draw:equation draw:name="f2" draw:formula="298"/>
                <draw:equation draw:name="f3" draw:formula="41"/>
                <draw:equation draw:name="f4" draw:formula="261"/>
                <draw:equation draw:name="f5" draw:formula="208"/>
                <draw:equation draw:name="f6" draw:formula="149"/>
                <draw:equation draw:name="f7" draw:formula="89"/>
                <draw:equation draw:name="f8" draw:formula="36"/>
                <draw:equation draw:name="f9" draw:formula="?f2 - ?f0"/>
                <draw:equation draw:name="f10" draw:formula="?f1 - ?f0"/>
                <draw:equation draw:name="f11" draw:formula="?f10 / 66"/>
                <draw:equation draw:name="f12" draw:formula="?f9 / 298"/>
                <draw:equation draw:name="f13" draw:formula="0 * ?f10"/>
                <draw:equation draw:name="f14" draw:formula="0 * ?f9"/>
                <draw:equation draw:name="f15" draw:formula="298 * ?f9"/>
                <draw:equation draw:name="f16" draw:formula="66 * ?f10"/>
                <draw:equation draw:name="f17" draw:formula="149 * ?f9"/>
                <draw:equation draw:name="f18" draw:formula="?f13 / 66"/>
                <draw:equation draw:name="f19" draw:formula="?f14 / 298"/>
                <draw:equation draw:name="f20" draw:formula="?f15 / 298"/>
                <draw:equation draw:name="f21" draw:formula="?f16 / 66"/>
                <draw:equation draw:name="f22" draw:formula="?f17 / 298"/>
                <draw:equation draw:name="f23" draw:formula="0 / ?f11"/>
                <draw:equation draw:name="f24" draw:formula="?f1 / ?f11"/>
                <draw:equation draw:name="f25" draw:formula="0 / ?f12"/>
                <draw:equation draw:name="f26" draw:formula="?f2 / ?f12"/>
                <draw:equation draw:name="f27" draw:formula="?f18 / ?f11"/>
                <draw:equation draw:name="f28" draw:formula="?f19 / ?f12"/>
                <draw:equation draw:name="f29" draw:formula="?f20 / ?f12"/>
                <draw:equation draw:name="f30" draw:formula="?f21 / ?f11"/>
                <draw:equation draw:name="f31" draw:formula="?f22 / ?f12"/>
              </draw:enhanced-geometry>
            </draw:custom-shape>
          </draw:g>
          <draw:custom-shape svg:width="0.00039in" svg:height="2.03661in" draw:id="id216" draw:style-name="a1289" draw:transform="translate(-0.00019in -1.0183in) rotate(-0.7854) translate(11.42412in 5.58842in)" draw:name="Line 70">
            <svg:title/>
            <svg:desc/>
            <text:p text:style-name="a1288" text:class-names="" text:cond-style-name=""><text:span text:style-name="a1287" text:class-names=""/></text:p>
            <draw:enhanced-geometry xmlns:dr3d="urn:oasis:names:tc:opendocument:xmlns:dr3d:1.0" draw:path-stretchpoint-x="21600" draw:path-stretchpoint-y="21600" draw:type="non-primitive" svg:viewBox="0 0 21600 21600" draw:enhanced-path="M ?f7 ?f7 L ?f10 ?f11 N" draw:text-areas="?f7 ?f7 ?f10 ?f11" draw:glue-points="?f7 ?f7 ?f10 ?f11" draw:glue-point-leaving-directions="-0, -0" draw:mirror-vertic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21600 * ?f5"/>
              <draw:equation draw:name="f9" draw:formula="21600 * ?f4"/>
              <draw:equation draw:name="f10" draw:formula="?f8 / ?f6"/>
              <draw:equation draw:name="f11" draw:formula="?f9 / ?f6"/>
            </draw:enhanced-geometry>
          </draw:custom-shape>
        </draw:g>
        <draw:custom-shape svg:x="0in" svg:y="0.00709in" svg:width="13.33346in" svg:height="7.5in" draw:id="id195" draw:style-name="a878" draw:name="Rectangle 16">
          <svg:title/>
          <svg:desc/>
          <text:p text:style-name="a877" text:class-names="" text:cond-style-name=""><text:span text:style-name="a876" text:class-names=""/></text:p>
          <draw:enhanced-geometry xmlns:dr3d="urn:oasis:names:tc:opendocument:xmlns:dr3d:1.0" draw:type="non-primitive" svg:viewBox="0 0 21600 21600" draw:enhanced-path="M 0 0 L 21600 0 21600 21600 0 21600 Z N"/>
        </draw:custom-shape>
        <draw:frame draw:id="id196" presentation:style-name="a879" draw:name="Заголовок 1" svg:x="1.08268in" svg:y="0.43228in" svg:width="4.45669in" svg:height="2.43504in" presentation:class="title" presentation:placeholder="true">
          <draw:text-box/>
          <svg:title/>
          <svg:desc/>
        </draw:frame>
        <draw:g draw:name="Group 18" draw:id="id197">
          <svg:title/>
          <svg:desc/>
          <draw:custom-shape svg:x="2.09921in" svg:y="3.10591in" svg:width="2.42362in" svg:height="1.28819in" draw:id="id205" draw:style-name="a1264" draw:name="Rectangle 19">
            <svg:title/>
            <svg:desc/>
            <text:p text:style-name="a1263" text:class-names="" text:cond-style-name=""><text:span text:style-name="a1262" text:class-names=""/></text:p>
            <draw:enhanced-geometry xmlns:dr3d="urn:oasis:names:tc:opendocument:xmlns:dr3d:1.0" draw:type="non-primitive" svg:viewBox="0 0 21600 21600" draw:enhanced-path="M 0 0 L 21600 0 21600 21600 0 21600 Z N"/>
          </draw:custom-shape>
          <draw:g draw:name="Group 20" draw:id="id206">
            <svg:title/>
            <svg:desc/>
            <draw:g draw:name="Group 21" draw:id="id207">
              <svg:title/>
              <svg:desc/>
              <draw:custom-shape svg:width="0.1748in" svg:height="0.77717in" draw:id="id212" draw:style-name="a1279" draw:transform="translate(-0.0874in -0.38858in) rotate(-0.7854) translate(3.57324in 3.5724in)" draw:name="Freeform 68">
                <svg:title/>
                <svg:desc/>
                <text:p text:style-name="a1277" text:class-names="" text:cond-style-name=""><text:span text:style-name="a1276" text:class-names=""/></text:p>
                <draw:enhanced-geometry xmlns:dr3d="urn:oasis:names:tc:opendocument:xmlns:dr3d:1.0" draw:type="non-primitive" svg:viewBox="0 0 67 298" draw:enhanced-path="M ?f0 ?f3 C ?f0 ?f4 ?f5 ?f6 ?f1 ?f2 ?f1 ?f0 ?f1 ?f0 ?f1 ?f0 ?f5 ?f7 ?f0 ?f8 ?f0 ?f3 Z N" draw:text-areas="?f23 ?f25 ?f24 ?f26" draw:glue-points="?f27 ?f28 ?f29 ?f30 ?f29 ?f31 ?f27 ?f28" draw:glue-point-leaving-directions="-0, -0, -0, -0">
                  <draw:equation draw:name="f0" draw:formula="0"/>
                  <draw:equation draw:name="f1" draw:formula="67"/>
                  <draw:equation draw:name="f2" draw:formula="298"/>
                  <draw:equation draw:name="f3" draw:formula="149"/>
                  <draw:equation draw:name="f4" draw:formula="208"/>
                  <draw:equation draw:name="f5" draw:formula="26"/>
                  <draw:equation draw:name="f6" draw:formula="261"/>
                  <draw:equation draw:name="f7" draw:formula="36"/>
                  <draw:equation draw:name="f8" draw:formula="89"/>
                  <draw:equation draw:name="f9" draw:formula="?f2 - ?f0"/>
                  <draw:equation draw:name="f10" draw:formula="?f1 - ?f0"/>
                  <draw:equation draw:name="f11" draw:formula="?f10 / 67"/>
                  <draw:equation draw:name="f12" draw:formula="?f9 / 298"/>
                  <draw:equation draw:name="f13" draw:formula="0 * ?f10"/>
                  <draw:equation draw:name="f14" draw:formula="149 * ?f9"/>
                  <draw:equation draw:name="f15" draw:formula="67 * ?f10"/>
                  <draw:equation draw:name="f16" draw:formula="298 * ?f9"/>
                  <draw:equation draw:name="f17" draw:formula="0 * ?f9"/>
                  <draw:equation draw:name="f18" draw:formula="?f13 / 67"/>
                  <draw:equation draw:name="f19" draw:formula="?f14 / 298"/>
                  <draw:equation draw:name="f20" draw:formula="?f15 / 67"/>
                  <draw:equation draw:name="f21" draw:formula="?f16 / 298"/>
                  <draw:equation draw:name="f22" draw:formula="?f17 / 298"/>
                  <draw:equation draw:name="f23" draw:formula="0 / ?f11"/>
                  <draw:equation draw:name="f24" draw:formula="?f1 / ?f11"/>
                  <draw:equation draw:name="f25" draw:formula="0 / ?f12"/>
                  <draw:equation draw:name="f26" draw:formula="?f2 / ?f12"/>
                  <draw:equation draw:name="f27" draw:formula="?f18 / ?f11"/>
                  <draw:equation draw:name="f28" draw:formula="?f19 / ?f12"/>
                  <draw:equation draw:name="f29" draw:formula="?f20 / ?f11"/>
                  <draw:equation draw:name="f30" draw:formula="?f21 / ?f12"/>
                  <draw:equation draw:name="f31" draw:formula="?f22 / ?f12"/>
                </draw:enhanced-geometry>
              </draw:custom-shape>
              <draw:custom-shape svg:width="0.17205in" svg:height="0.77717in" draw:id="id213" draw:style-name="a1283" draw:transform="translate(-0.08602in -0.38858in) rotate(-0.7854) translate(3.6959in 3.69466in)" draw:name="Freeform 69">
                <svg:title/>
                <svg:desc/>
                <text:p text:style-name="a1281" text:class-names="" text:cond-style-name=""><text:span text:style-name="a1280" text:class-names=""/></text:p>
                <draw:enhanced-geometry xmlns:dr3d="urn:oasis:names:tc:opendocument:xmlns:dr3d:1.0" draw:type="non-primitive" svg:viewBox="0 0 66 298" draw:enhanced-path="M ?f0 ?f0 C ?f0 ?f2 ?f0 ?f2 ?f0 ?f2 ?f3 ?f4 ?f1 ?f5 ?f1 ?f6 ?f1 ?f7 ?f3 ?f8 ?f0 ?f0 Z N" draw:text-areas="?f23 ?f25 ?f24 ?f26" draw:glue-points="?f27 ?f28 ?f27 ?f29 ?f30 ?f31 ?f27 ?f28" draw:glue-point-leaving-directions="-0, -0, -0, -0">
                  <draw:equation draw:name="f0" draw:formula="0"/>
                  <draw:equation draw:name="f1" draw:formula="66"/>
                  <draw:equation draw:name="f2" draw:formula="298"/>
                  <draw:equation draw:name="f3" draw:formula="41"/>
                  <draw:equation draw:name="f4" draw:formula="261"/>
                  <draw:equation draw:name="f5" draw:formula="208"/>
                  <draw:equation draw:name="f6" draw:formula="149"/>
                  <draw:equation draw:name="f7" draw:formula="89"/>
                  <draw:equation draw:name="f8" draw:formula="36"/>
                  <draw:equation draw:name="f9" draw:formula="?f2 - ?f0"/>
                  <draw:equation draw:name="f10" draw:formula="?f1 - ?f0"/>
                  <draw:equation draw:name="f11" draw:formula="?f10 / 66"/>
                  <draw:equation draw:name="f12" draw:formula="?f9 / 298"/>
                  <draw:equation draw:name="f13" draw:formula="0 * ?f10"/>
                  <draw:equation draw:name="f14" draw:formula="0 * ?f9"/>
                  <draw:equation draw:name="f15" draw:formula="298 * ?f9"/>
                  <draw:equation draw:name="f16" draw:formula="66 * ?f10"/>
                  <draw:equation draw:name="f17" draw:formula="149 * ?f9"/>
                  <draw:equation draw:name="f18" draw:formula="?f13 / 66"/>
                  <draw:equation draw:name="f19" draw:formula="?f14 / 298"/>
                  <draw:equation draw:name="f20" draw:formula="?f15 / 298"/>
                  <draw:equation draw:name="f21" draw:formula="?f16 / 66"/>
                  <draw:equation draw:name="f22" draw:formula="?f17 / 298"/>
                  <draw:equation draw:name="f23" draw:formula="0 / ?f11"/>
                  <draw:equation draw:name="f24" draw:formula="?f1 / ?f11"/>
                  <draw:equation draw:name="f25" draw:formula="0 / ?f12"/>
                  <draw:equation draw:name="f26" draw:formula="?f2 / ?f12"/>
                  <draw:equation draw:name="f27" draw:formula="?f18 / ?f11"/>
                  <draw:equation draw:name="f28" draw:formula="?f19 / ?f12"/>
                  <draw:equation draw:name="f29" draw:formula="?f20 / ?f12"/>
                  <draw:equation draw:name="f30" draw:formula="?f21 / ?f11"/>
                  <draw:equation draw:name="f31" draw:formula="?f22 / ?f12"/>
                </draw:enhanced-geometry>
              </draw:custom-shape>
              <draw:custom-shape svg:width="0.00039in" svg:height="1.1811in" draw:id="id214" draw:style-name="a1286" draw:transform="translate(-0.00019in -0.59055in) rotate(-0.7854) translate(3.49213in 3.7765in)" draw:name="Line 70">
                <svg:title/>
                <svg:desc/>
                <text:p text:style-name="a1285" text:class-names="" text:cond-style-name=""><text:span text:style-name="a1284" text:class-names=""/></text:p>
                <draw:enhanced-geometry xmlns:dr3d="urn:oasis:names:tc:opendocument:xmlns:dr3d:1.0" draw:path-stretchpoint-x="21600" draw:path-stretchpoint-y="21600" draw:type="non-primitive" svg:viewBox="0 0 21600 21600" draw:enhanced-path="M ?f7 ?f7 L ?f10 ?f11 N" draw:text-areas="?f7 ?f7 ?f10 ?f11" draw:glue-points="?f7 ?f7 ?f10 ?f11" draw:glue-point-leaving-directions="-0, -0" draw:mirror-vertic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21600 * ?f5"/>
                  <draw:equation draw:name="f9" draw:formula="21600 * ?f4"/>
                  <draw:equation draw:name="f10" draw:formula="?f8 / ?f6"/>
                  <draw:equation draw:name="f11" draw:formula="?f9 / ?f6"/>
                </draw:enhanced-geometry>
              </draw:custom-shape>
            </draw:g>
            <draw:g draw:name="Group 22" draw:id="id208">
              <svg:title/>
              <svg:desc/>
              <draw:custom-shape svg:width="0.1748in" svg:height="0.77717in" draw:id="id209" draw:style-name="a1268" draw:transform="translate(-0.0874in -0.38858in) rotate(-0.7854) translate(3.58263in 3.44879in)" draw:name="Freeform 68">
                <svg:title/>
                <svg:desc/>
                <text:p text:style-name="a1266" text:class-names="" text:cond-style-name=""><text:span text:style-name="a1265" text:class-names=""/></text:p>
                <draw:enhanced-geometry xmlns:dr3d="urn:oasis:names:tc:opendocument:xmlns:dr3d:1.0" draw:type="non-primitive" svg:viewBox="0 0 67 298" draw:enhanced-path="M ?f0 ?f3 C ?f0 ?f4 ?f5 ?f6 ?f1 ?f2 ?f1 ?f0 ?f1 ?f0 ?f1 ?f0 ?f5 ?f7 ?f0 ?f8 ?f0 ?f3 Z N" draw:text-areas="?f23 ?f25 ?f24 ?f26" draw:glue-points="?f27 ?f28 ?f29 ?f30 ?f29 ?f31 ?f27 ?f28" draw:glue-point-leaving-directions="-0, -0, -0, -0" draw:mirror-horizontal="true">
                  <draw:equation draw:name="f0" draw:formula="0"/>
                  <draw:equation draw:name="f1" draw:formula="67"/>
                  <draw:equation draw:name="f2" draw:formula="298"/>
                  <draw:equation draw:name="f3" draw:formula="149"/>
                  <draw:equation draw:name="f4" draw:formula="208"/>
                  <draw:equation draw:name="f5" draw:formula="26"/>
                  <draw:equation draw:name="f6" draw:formula="261"/>
                  <draw:equation draw:name="f7" draw:formula="36"/>
                  <draw:equation draw:name="f8" draw:formula="89"/>
                  <draw:equation draw:name="f9" draw:formula="?f2 - ?f0"/>
                  <draw:equation draw:name="f10" draw:formula="?f1 - ?f0"/>
                  <draw:equation draw:name="f11" draw:formula="?f10 / 67"/>
                  <draw:equation draw:name="f12" draw:formula="?f9 / 298"/>
                  <draw:equation draw:name="f13" draw:formula="0 * ?f10"/>
                  <draw:equation draw:name="f14" draw:formula="149 * ?f9"/>
                  <draw:equation draw:name="f15" draw:formula="67 * ?f10"/>
                  <draw:equation draw:name="f16" draw:formula="298 * ?f9"/>
                  <draw:equation draw:name="f17" draw:formula="0 * ?f9"/>
                  <draw:equation draw:name="f18" draw:formula="?f13 / 67"/>
                  <draw:equation draw:name="f19" draw:formula="?f14 / 298"/>
                  <draw:equation draw:name="f20" draw:formula="?f15 / 67"/>
                  <draw:equation draw:name="f21" draw:formula="?f16 / 298"/>
                  <draw:equation draw:name="f22" draw:formula="?f17 / 298"/>
                  <draw:equation draw:name="f23" draw:formula="0 / ?f11"/>
                  <draw:equation draw:name="f24" draw:formula="?f1 / ?f11"/>
                  <draw:equation draw:name="f25" draw:formula="0 / ?f12"/>
                  <draw:equation draw:name="f26" draw:formula="?f2 / ?f12"/>
                  <draw:equation draw:name="f27" draw:formula="?f18 / ?f11"/>
                  <draw:equation draw:name="f28" draw:formula="?f19 / ?f12"/>
                  <draw:equation draw:name="f29" draw:formula="?f20 / ?f11"/>
                  <draw:equation draw:name="f30" draw:formula="?f21 / ?f12"/>
                  <draw:equation draw:name="f31" draw:formula="?f22 / ?f12"/>
                </draw:enhanced-geometry>
              </draw:custom-shape>
              <draw:custom-shape svg:width="0.17205in" svg:height="0.77717in" draw:id="id210" draw:style-name="a1272" draw:transform="translate(-0.08602in -0.38858in) rotate(-0.7854) translate(3.45884in 3.573in)" draw:name="Freeform 69">
                <svg:title/>
                <svg:desc/>
                <text:p text:style-name="a1270" text:class-names="" text:cond-style-name=""><text:span text:style-name="a1269" text:class-names=""/></text:p>
                <draw:enhanced-geometry xmlns:dr3d="urn:oasis:names:tc:opendocument:xmlns:dr3d:1.0" draw:type="non-primitive" svg:viewBox="0 0 66 298" draw:enhanced-path="M ?f0 ?f0 C ?f0 ?f2 ?f0 ?f2 ?f0 ?f2 ?f3 ?f4 ?f1 ?f5 ?f1 ?f6 ?f1 ?f7 ?f3 ?f8 ?f0 ?f0 Z N" draw:text-areas="?f23 ?f25 ?f24 ?f26" draw:glue-points="?f27 ?f28 ?f27 ?f29 ?f30 ?f31 ?f27 ?f28" draw:glue-point-leaving-directions="-0, -0, -0, -0" draw:mirror-horizontal="true">
                  <draw:equation draw:name="f0" draw:formula="0"/>
                  <draw:equation draw:name="f1" draw:formula="66"/>
                  <draw:equation draw:name="f2" draw:formula="298"/>
                  <draw:equation draw:name="f3" draw:formula="41"/>
                  <draw:equation draw:name="f4" draw:formula="261"/>
                  <draw:equation draw:name="f5" draw:formula="208"/>
                  <draw:equation draw:name="f6" draw:formula="149"/>
                  <draw:equation draw:name="f7" draw:formula="89"/>
                  <draw:equation draw:name="f8" draw:formula="36"/>
                  <draw:equation draw:name="f9" draw:formula="?f2 - ?f0"/>
                  <draw:equation draw:name="f10" draw:formula="?f1 - ?f0"/>
                  <draw:equation draw:name="f11" draw:formula="?f10 / 66"/>
                  <draw:equation draw:name="f12" draw:formula="?f9 / 298"/>
                  <draw:equation draw:name="f13" draw:formula="0 * ?f10"/>
                  <draw:equation draw:name="f14" draw:formula="0 * ?f9"/>
                  <draw:equation draw:name="f15" draw:formula="298 * ?f9"/>
                  <draw:equation draw:name="f16" draw:formula="66 * ?f10"/>
                  <draw:equation draw:name="f17" draw:formula="149 * ?f9"/>
                  <draw:equation draw:name="f18" draw:formula="?f13 / 66"/>
                  <draw:equation draw:name="f19" draw:formula="?f14 / 298"/>
                  <draw:equation draw:name="f20" draw:formula="?f15 / 298"/>
                  <draw:equation draw:name="f21" draw:formula="?f16 / 66"/>
                  <draw:equation draw:name="f22" draw:formula="?f17 / 298"/>
                  <draw:equation draw:name="f23" draw:formula="0 / ?f11"/>
                  <draw:equation draw:name="f24" draw:formula="?f1 / ?f11"/>
                  <draw:equation draw:name="f25" draw:formula="0 / ?f12"/>
                  <draw:equation draw:name="f26" draw:formula="?f2 / ?f12"/>
                  <draw:equation draw:name="f27" draw:formula="?f18 / ?f11"/>
                  <draw:equation draw:name="f28" draw:formula="?f19 / ?f12"/>
                  <draw:equation draw:name="f29" draw:formula="?f20 / ?f12"/>
                  <draw:equation draw:name="f30" draw:formula="?f21 / ?f11"/>
                  <draw:equation draw:name="f31" draw:formula="?f22 / ?f12"/>
                </draw:enhanced-geometry>
              </draw:custom-shape>
              <draw:custom-shape svg:width="0.00039in" svg:height="1.1811in" draw:id="id211" draw:style-name="a1275" draw:transform="translate(-0.00019in -0.59055in) rotate(-0.7854) translate(2.27901in 3.77599in)" draw:name="Line 70">
                <svg:title/>
                <svg:desc/>
                <text:p text:style-name="a1274" text:class-names="" text:cond-style-name=""><text:span text:style-name="a1273" text:class-names=""/></text:p>
                <draw:enhanced-geometry xmlns:dr3d="urn:oasis:names:tc:opendocument:xmlns:dr3d:1.0" draw:path-stretchpoint-x="21600" draw:path-stretchpoint-y="21600" draw:type="non-primitive" svg:viewBox="0 0 21600 21600" draw:enhanced-path="M ?f7 ?f7 L ?f10 ?f11 N" draw:text-areas="?f7 ?f7 ?f10 ?f11" draw:glue-points="?f7 ?f7 ?f10 ?f11" draw:glue-point-leaving-directions="-0, -0" draw:mirror-vertical="true"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21600 * ?f5"/>
                  <draw:equation draw:name="f9" draw:formula="21600 * ?f4"/>
                  <draw:equation draw:name="f10" draw:formula="?f8 / ?f6"/>
                  <draw:equation draw:name="f11" draw:formula="?f9 / ?f6"/>
                </draw:enhanced-geometry>
              </draw:custom-shape>
            </draw:g>
          </draw:g>
        </draw:g>
        <draw:frame draw:id="id198" presentation:style-name="a880" draw:name="Рисунок 4" svg:x="6.64961in" svg:y="0.00709in" svg:width="6.68346in" svg:height="7.5in" style:rel-width="scale" style:rel-height="scale" presentation:class="graphic" presentation:placeholder="false">
          <draw:image xlink:href="media/image9.jpg" xlink:type="simple" xlink:show="embed" xlink:actuate="onLoad"/>
          <svg:title/>
          <svg:desc>Изображение выглядит как текст

Автоматически созданное описание</svg:desc>
        </draw:frame>
        <draw:frame draw:id="id202" draw:style-name="a887" draw:name="TextBox 4" svg:x="0.21299in" svg:y="0.04331in" svg:width="6.24055in" svg:height="2.69252in">
          <draw:text-box>
            <text:p text:style-name="a882" text:class-names="" text:cond-style-name="" text:id="id199"><text:span text:style-name="a881" text:class-names="">«Остался один петушок, который по-прежнему будил старика ночью. Проснется Елеска и сейчас вспомнит про Музгарко. И сделается ему горько и тошно до смерти. Поговорить не с кем. Конечно, петушок — птица занятная, а все-таки птица и ничего не понимает.</text:span></text:p>
            <text:p text:style-name="a884" text:class-names="" text:cond-style-name="" text:id="id200"><text:span text:style-name="a883" text:class-names="">— Эх, Музгарко! — повторял Елеска по нескольку раз в день, чувствуя, как все начинает у него валиться из рук.Бедным людям приходится забывать свое горе за работой. Так было и тут. Хлебные запасы приходили к концу, и пора было Елеске подумать о своей голове. А главное, тошно ему теперь показалось оставаться в своей избушке.</text:span></text:p>
            <text:p text:style-name="a886" text:class-names="" text:cond-style-name="" text:id="id201"><text:span text:style-name="a885" text:class-names="">— Эх, брошу все, уйду домой на Колву, а то в Чердынь проберусь! — решил старик». </text:span></text:p>
          </draw:text-box>
          <svg:title/>
          <svg:desc/>
        </draw:frame>
        <draw:frame draw:id="id204" draw:style-name="a1261" draw:name="TextBox 5" svg:x="0.15118in" svg:y="2.72835in" svg:width="6.37953in" svg:height="4.57756in">
          <draw:text-box>
            <text:p text:style-name="a1260" text:class-names="" text:cond-style-name="" text:id="id203"><text:span text:style-name="a888" text:class-names="">«</text:span><text:span text:style-name="a889" text:class-names="">Трудная</text:span><text:span text:style-name="a890" text:class-names=""><text:s text:c="1"/></text:span><text:span text:style-name="a891" text:class-names="">дорога</text:span><text:span text:style-name="a892" text:class-names=""><text:s text:c="1"/></text:span><text:span text:style-name="a893" text:class-names="">вела</text:span><text:span text:style-name="a894" text:class-names=""><text:s text:c="1"/>с<text:s text:c="1"/></text:span><text:span text:style-name="a895" text:class-names="">зимовья</text:span><text:span text:style-name="a896" text:class-names=""><text:s text:c="1"/></text:span><text:span text:style-name="a897" text:class-names="">на</text:span><text:span text:style-name="a898" text:class-names=""><text:s text:c="1"/></text:span><text:span text:style-name="a899" text:class-names="">Колву</text:span><text:span text:style-name="a900" text:class-names="">.<text:s text:c="1"/></text:span><text:span text:style-name="a901" text:class-names="">Сначала</text:span><text:span text:style-name="a902" text:class-names=""><text:s text:c="1"/></text:span><text:span text:style-name="a903" text:class-names="">пришлось</text:span><text:span text:style-name="a904" text:class-names=""><text:s text:c="1"/></text:span><text:span text:style-name="a905" text:class-names="">идти</text:span><text:span text:style-name="a906" text:class-names=""><text:s text:c="1"/></text:span><text:span text:style-name="a907" text:class-names="">на</text:span><text:span text:style-name="a908" text:class-names=""><text:s text:c="1"/></text:span><text:span text:style-name="a909" text:class-names="">лыжах</text:span><text:span text:style-name="a910" text:class-names=""><text:s text:c="1"/></text:span><text:span text:style-name="a911" text:class-names="">по</text:span><text:span text:style-name="a912" text:class-names=""><text:s text:c="1"/></text:span><text:span text:style-name="a913" text:class-names="">Студеной</text:span><text:span text:style-name="a914" text:class-names="">.<text:s text:c="1"/></text:span><text:span text:style-name="a915" text:class-names="">Это</text:span><text:span text:style-name="a916" text:class-names=""><text:s text:c="1"/></text:span><text:span text:style-name="a917" text:class-names="">было</text:span><text:span text:style-name="a918" text:class-names=""><text:s text:c="1"/></text:span><text:span text:style-name="a919" text:class-names="">легко</text:span><text:span text:style-name="a920" text:class-names="">,<text:s text:c="1"/></text:span><text:span text:style-name="a921" text:class-names="">но</text:span><text:span text:style-name="a922" text:class-names=""><text:s text:c="1"/></text:span><text:span text:style-name="a923" text:class-names="">потом</text:span><text:span text:style-name="a924" text:class-names=""><text:s text:c="1"/></text:span><text:span text:style-name="a925" text:class-names="">начались</text:span><text:span text:style-name="a926" text:class-names=""><text:s text:c="1"/></text:span><text:span text:style-name="a927" text:class-names="">горы</text:span><text:span text:style-name="a928" text:class-names="">, и<text:s text:c="1"/></text:span><text:span text:style-name="a929" text:class-names="">старик</text:span><text:span text:style-name="a930" text:class-names=""><text:s text:c="1"/></text:span><text:span text:style-name="a931" text:class-names="">скоро</text:span><text:span text:style-name="a932" text:class-names=""><text:s text:c="1"/></text:span><text:span text:style-name="a933" text:class-names="">выбился</text:span><text:span text:style-name="a934" text:class-names=""><text:s text:c="1"/></text:span><text:span text:style-name="a935" text:class-names="">из</text:span><text:span text:style-name="a936" text:class-names=""><text:s text:c="1"/></text:span><text:span text:style-name="a937" text:class-names="">сил</text:span><text:span text:style-name="a938" text:class-names="">.<text:s text:c="1"/></text:span><text:span text:style-name="a939" text:class-names="">Прежде-то</text:span><text:span text:style-name="a940" text:class-names="">,<text:s text:c="1"/></text:span><text:span text:style-name="a941" text:class-names="">как</text:span><text:span text:style-name="a942" text:class-names=""><text:s text:c="1"/></text:span><text:span text:style-name="a943" text:class-names="">олень</text:span><text:span text:style-name="a944" text:class-names="">,<text:s text:c="1"/></text:span><text:span text:style-name="a945" text:class-names="">бегал</text:span><text:span text:style-name="a946" text:class-names=""><text:s text:c="1"/></text:span><text:span text:style-name="a947" text:class-names="">по</text:span><text:span text:style-name="a948" text:class-names=""><text:s text:c="1"/></text:span><text:span text:style-name="a949" text:class-names="">горам</text:span><text:span text:style-name="a950" text:class-names="">, а<text:s text:c="1"/></text:span><text:span text:style-name="a951" text:class-names="">тут</text:span><text:span text:style-name="a952" text:class-names=""><text:s text:c="1"/></text:span><text:span text:style-name="a953" text:class-names="">на</text:span><text:span text:style-name="a954" text:class-names=""><text:s text:c="1"/></text:span><text:span text:style-name="a955" text:class-names="">двадцати</text:span><text:span text:style-name="a956" text:class-names=""><text:s text:c="1"/></text:span><text:span text:style-name="a957" text:class-names="">верстах</text:span><text:span text:style-name="a958" text:class-names=""><text:s text:c="1"/></text:span><text:span text:style-name="a959" text:class-names="">обессилел</text:span><text:span text:style-name="a960" text:class-names="">.<text:s text:c="1"/></text:span><text:span text:style-name="a961" text:class-names="">Хоть</text:span><text:span text:style-name="a962" text:class-names=""><text:s text:c="1"/></text:span><text:span text:style-name="a963" text:class-names="">ложись</text:span><text:span text:style-name="a964" text:class-names=""><text:s text:c="1"/>и<text:s text:c="1"/></text:span><text:span text:style-name="a965" text:class-names="">помирай</text:span><text:span text:style-name="a966" text:class-names="">...<text:s text:c="1"/></text:span><text:span text:style-name="a967" text:class-names="">Выкопал</text:span><text:span text:style-name="a968" text:class-names=""><text:s text:c="1"/></text:span><text:span text:style-name="a969" text:class-names="">он</text:span><text:span text:style-name="a970" text:class-names=""><text:s text:c="1"/>в<text:s text:c="1"/></text:span><text:span text:style-name="a971" text:class-names="">снегу</text:span><text:span text:style-name="a972" text:class-names=""><text:s text:c="1"/></text:span><text:span text:style-name="a973" text:class-names="">ямку</text:span><text:span text:style-name="a974" text:class-names=""><text:s text:c="1"/></text:span><text:span text:style-name="a975" text:class-names="">поглубже</text:span><text:span text:style-name="a976" text:class-names="">,<text:s text:c="1"/></text:span><text:span text:style-name="a977" text:class-names="">устлал</text:span><text:span text:style-name="a978" text:class-names=""><text:s text:c="1"/></text:span><text:span text:style-name="a979" text:class-names="">хвоей</text:span><text:span text:style-name="a980" text:class-names="">,<text:s text:c="1"/></text:span><text:span text:style-name="a981" text:class-names="">развел</text:span><text:span text:style-name="a982" text:class-names=""><text:s text:c="1"/></text:span><text:span text:style-name="a983" text:class-names="">огонька</text:span><text:span text:style-name="a984" text:class-names="">,<text:s text:c="1"/></text:span><text:span text:style-name="a985" text:class-names="">поел</text:span><text:span text:style-name="a986" text:class-names="">,<text:s text:c="1"/></text:span><text:span text:style-name="a987" text:class-names="">что</text:span><text:span text:style-name="a988" text:class-names=""><text:s text:c="1"/></text:span><text:span text:style-name="a989" text:class-names="">было</text:span><text:span text:style-name="a990" text:class-names=""><text:s text:c="1"/>в<text:s text:c="1"/></text:span><text:span text:style-name="a991" text:class-names="">котомке</text:span><text:span text:style-name="a992" text:class-names="">, и<text:s text:c="1"/></text:span><text:span text:style-name="a993" text:class-names="">прилег</text:span><text:span text:style-name="a994" text:class-names=""><text:s text:c="1"/></text:span><text:span text:style-name="a995" text:class-names="">отдохнуть</text:span><text:span text:style-name="a996" text:class-names="">. И<text:s text:c="1"/></text:span><text:span text:style-name="a997" text:class-names="">петушка</text:span><text:span text:style-name="a998" text:class-names=""><text:s text:c="1"/></text:span><text:span text:style-name="a999" text:class-names="">закрыл</text:span><text:span text:style-name="a1000" text:class-names=""><text:s text:c="1"/></text:span><text:span text:style-name="a1001" text:class-names="">котомкой</text:span><text:span text:style-name="a1002" text:class-names="">... С<text:s text:c="1"/></text:span><text:span text:style-name="a1003" text:class-names="">устали</text:span><text:span text:style-name="a1004" text:class-names=""><text:s text:c="1"/></text:span><text:span text:style-name="a1005" text:class-names="">он</text:span><text:span text:style-name="a1006" text:class-names=""><text:s text:c="1"/></text:span><text:span text:style-name="a1007" text:class-names="">скоро</text:span><text:span text:style-name="a1008" text:class-names=""><text:s text:c="1"/></text:span><text:span text:style-name="a1009" text:class-names="">заснулСколько</text:span><text:span text:style-name="a1010" text:class-names=""><text:s text:c="1"/></text:span><text:span text:style-name="a1011" text:class-names="">он</text:span><text:span text:style-name="a1012" text:class-names=""><text:s text:c="1"/></text:span><text:span text:style-name="a1013" text:class-names="">спал</text:span><text:span text:style-name="a1014" text:class-names="">,<text:s text:c="1"/></text:span><text:span text:style-name="a1015" text:class-names="">долго</text:span><text:span text:style-name="a1016" text:class-names=""><text:s text:c="1"/></text:span><text:span text:style-name="a1017" text:class-names="">ли</text:span><text:span text:style-name="a1018" text:class-names="">,<text:s text:c="1"/></text:span><text:span text:style-name="a1019" text:class-names="">коротко</text:span><text:span text:style-name="a1020" text:class-names=""><text:s text:c="1"/></text:span><text:span text:style-name="a1021" text:class-names="">ли</text:span><text:span text:style-name="a1022" text:class-names="">,<text:s text:c="1"/></text:span><text:span text:style-name="a1023" text:class-names="">только</text:span><text:span text:style-name="a1024" text:class-names=""><text:s text:c="1"/></text:span><text:span text:style-name="a1025" text:class-names="">проснулся</text:span><text:span text:style-name="a1026" text:class-names=""><text:s text:c="1"/></text:span><text:span text:style-name="a1027" text:class-names="">от</text:span><text:span text:style-name="a1028" text:class-names=""><text:s text:c="1"/></text:span><text:span text:style-name="a1029" text:class-names="">петушиного</text:span><text:span text:style-name="a1030" text:class-names=""><text:s text:c="1"/></text:span><text:span text:style-name="a1031" text:class-names="">крика</text:span><text:span text:style-name="a1032" text:class-names="">.«</text:span><text:span text:style-name="a1033" text:class-names="">Волки</text:span><text:span text:style-name="a1034" text:class-names="">...» —<text:s text:c="1"/></text:span><text:span text:style-name="a1035" text:class-names="">мелькнуло</text:span><text:span text:style-name="a1036" text:class-names=""><text:s text:c="1"/>у<text:s text:c="1"/></text:span><text:span text:style-name="a1037" text:class-names="">него</text:span><text:span text:style-name="a1038" text:class-names=""><text:s text:c="1"/>в<text:s text:c="1"/></text:span><text:span text:style-name="a1039" text:class-names="">голове.Но</text:span><text:span text:style-name="a1040" text:class-names=""><text:s text:c="1"/></text:span><text:span text:style-name="a1041" text:class-names="">хочет</text:span><text:span text:style-name="a1042" text:class-names=""><text:s text:c="1"/></text:span><text:span text:style-name="a1043" text:class-names="">он</text:span><text:span text:style-name="a1044" text:class-names=""><text:s text:c="1"/></text:span><text:span text:style-name="a1045" text:class-names="">подняться</text:span><text:span text:style-name="a1046" text:class-names=""><text:s text:c="1"/>и<text:s text:c="1"/></text:span><text:span text:style-name="a1047" text:class-names="">не</text:span><text:span text:style-name="a1048" text:class-names=""><text:s text:c="1"/></text:span><text:span text:style-name="a1049" text:class-names="">может</text:span><text:span text:style-name="a1050" text:class-names="">,<text:s text:c="1"/></text:span><text:span text:style-name="a1051" text:class-names="">точно</text:span><text:span text:style-name="a1052" text:class-names=""><text:s text:c="1"/></text:span><text:span text:style-name="a1053" text:class-names="">кто</text:span><text:span text:style-name="a1054" text:class-names=""><text:s text:c="1"/></text:span><text:span text:style-name="a1055" text:class-names="">его</text:span><text:span text:style-name="a1056" text:class-names=""><text:s text:c="1"/></text:span><text:span text:style-name="a1057" text:class-names="">связал</text:span><text:span text:style-name="a1058" text:class-names=""><text:s text:c="1"/></text:span><text:span text:style-name="a1059" text:class-names="">веревками</text:span><text:span text:style-name="a1060" text:class-names="">.<text:s text:c="1"/></text:span><text:span text:style-name="a1061" text:class-names="">Даже</text:span><text:span text:style-name="a1062" text:class-names=""><text:s text:c="1"/></text:span><text:span text:style-name="a1063" text:class-names="">глаз</text:span><text:span text:style-name="a1064" text:class-names=""><text:s text:c="1"/></text:span><text:span text:style-name="a1065" text:class-names="">не</text:span><text:span text:style-name="a1066" text:class-names=""><text:s text:c="1"/></text:span><text:span text:style-name="a1067" text:class-names="">может</text:span><text:span text:style-name="a1068" text:class-names=""><text:s text:c="1"/></text:span><text:span text:style-name="a1069" text:class-names="">открыть</text:span><text:span text:style-name="a1070" text:class-names="">...<text:s text:c="1"/></text:span><text:span text:style-name="a1071" text:class-names="">Еще</text:span><text:span text:style-name="a1072" text:class-names=""><text:s text:c="1"/></text:span><text:span text:style-name="a1073" text:class-names="">раз</text:span><text:span text:style-name="a1074" text:class-names=""><text:s text:c="1"/></text:span><text:span text:style-name="a1075" text:class-names="">крикнул</text:span><text:span text:style-name="a1076" text:class-names=""><text:s text:c="1"/></text:span><text:span text:style-name="a1077" text:class-names="">петух</text:span><text:span text:style-name="a1078" text:class-names=""><text:s text:c="1"/>и<text:s text:c="1"/></text:span><text:span text:style-name="a1079" text:class-names="">затих</text:span><text:span text:style-name="a1080" text:class-names="">:<text:s text:c="1"/></text:span><text:span text:style-name="a1081" text:class-names="">его</text:span><text:span text:style-name="a1082" text:class-names=""><text:s text:c="1"/></text:span><text:span text:style-name="a1083" text:class-names="">вместе</text:span><text:span text:style-name="a1084" text:class-names=""><text:s text:c="1"/>с<text:s text:c="1"/></text:span><text:span text:style-name="a1085" text:class-names="">котомкой</text:span><text:span text:style-name="a1086" text:class-names=""><text:s text:c="1"/></text:span><text:span text:style-name="a1087" text:class-names="">утащил</text:span><text:span text:style-name="a1088" text:class-names=""><text:s text:c="1"/></text:span><text:span text:style-name="a1089" text:class-names="">из</text:span><text:span text:style-name="a1090" text:class-names=""><text:s text:c="1"/></text:span><text:span text:style-name="a1091" text:class-names="">ямы</text:span><text:span text:style-name="a1092" text:class-names=""><text:s text:c="1"/></text:span><text:span text:style-name="a1093" text:class-names="">волк</text:span><text:span text:style-name="a1094" text:class-names="">.<text:s text:c="1"/></text:span><text:span text:style-name="a1095" text:class-names="">Хочет</text:span><text:span text:style-name="a1096" text:class-names=""><text:s text:c="1"/></text:span><text:span text:style-name="a1097" text:class-names="">подняться</text:span><text:span text:style-name="a1098" text:class-names=""><text:s text:c="1"/></text:span><text:span text:style-name="a1099" text:class-names="">старик</text:span><text:span text:style-name="a1100" text:class-names="">,<text:s text:c="1"/></text:span><text:span text:style-name="a1101" text:class-names="">делает</text:span><text:span text:style-name="a1102" text:class-names=""><text:s text:c="1"/></text:span><text:span text:style-name="a1103" text:class-names="">страшное</text:span><text:span text:style-name="a1104" text:class-names=""><text:s text:c="1"/></text:span><text:span text:style-name="a1105" text:class-names="">усилие</text:span><text:span text:style-name="a1106" text:class-names=""><text:s text:c="1"/>и<text:s text:c="1"/></text:span><text:span text:style-name="a1107" text:class-names="">слышит</text:span><text:span text:style-name="a1108" text:class-names=""><text:s text:c="1"/></text:span><text:span text:style-name="a1109" text:class-names="">вдруг</text:span><text:span text:style-name="a1110" text:class-names=""><text:s text:c="1"/></text:span><text:span text:style-name="a1111" text:class-names="">знакомый</text:span><text:span text:style-name="a1112" text:class-names=""><text:s text:c="1"/></text:span><text:span text:style-name="a1113" text:class-names="">лай</text:span><text:span text:style-name="a1114" text:class-names="">:<text:s text:c="1"/></text:span><text:span text:style-name="a1115" text:class-names="">точно</text:span><text:span text:style-name="a1116" text:class-names=""><text:s text:c="1"/></text:span><text:span text:style-name="a1117" text:class-names="">где-то</text:span><text:span text:style-name="a1118" text:class-names=""><text:s text:c="1"/></text:span><text:span text:style-name="a1119" text:class-names="">под</text:span><text:span text:style-name="a1120" text:class-names=""><text:s text:c="1"/></text:span><text:span text:style-name="a1121" text:class-names="">землей</text:span><text:span text:style-name="a1122" text:class-names=""><text:s text:c="1"/></text:span><text:span text:style-name="a1123" text:class-names="">взлаял</text:span><text:span text:style-name="a1124" text:class-names=""><text:s text:c="1"/></text:span><text:span text:style-name="a1125" text:class-names="">Музгарко</text:span><text:span text:style-name="a1126" text:class-names="">.<text:s text:c="1"/></text:span><text:span text:style-name="a1127" text:class-names="">Да</text:span><text:span text:style-name="a1128" text:class-names="">,<text:s text:c="1"/></text:span><text:span text:style-name="a1129" text:class-names="">это</text:span><text:span text:style-name="a1130" text:class-names=""><text:s text:c="1"/></text:span><text:span text:style-name="a1131" text:class-names="">он</text:span><text:span text:style-name="a1132" text:class-names="">...<text:s text:c="1"/></text:span><text:span text:style-name="a1133" text:class-names="">Ближе</text:span><text:span text:style-name="a1134" text:class-names="">,<text:s text:c="1"/></text:span><text:span text:style-name="a1135" text:class-names="">ближе</text:span><text:span text:style-name="a1136" text:class-names=""><text:s text:c="1"/>—<text:s text:c="1"/></text:span><text:span text:style-name="a1137" text:class-names="">это</text:span><text:span text:style-name="a1138" text:class-names=""><text:s text:c="1"/></text:span><text:span text:style-name="a1139" text:class-names="">он</text:span><text:span text:style-name="a1140" text:class-names=""><text:s text:c="1"/></text:span><text:span text:style-name="a1141" text:class-names="">по</text:span><text:span text:style-name="a1142" text:class-names=""><text:s text:c="1"/></text:span><text:span text:style-name="a1143" text:class-names="">следу</text:span><text:span text:style-name="a1144" text:class-names=""><text:s text:c="1"/></text:span><text:span text:style-name="a1145" text:class-names="">нижним</text:span><text:span text:style-name="a1146" text:class-names=""><text:s text:c="1"/></text:span><text:span text:style-name="a1147" text:class-names="">чутьем</text:span><text:span text:style-name="a1148" text:class-names=""><text:s text:c="1"/></text:span><text:span text:style-name="a1149" text:class-names="">идет</text:span><text:span text:style-name="a1150" text:class-names="">.<text:s text:c="1"/></text:span><text:span text:style-name="a1151" text:class-names="">Вот</text:span><text:span text:style-name="a1152" text:class-names=""><text:s text:c="1"/></text:span><text:span text:style-name="a1153" text:class-names="">уже</text:span><text:span text:style-name="a1154" text:class-names=""><text:s text:c="1"/></text:span><text:span text:style-name="a1155" text:class-names="">совсем</text:span><text:span text:style-name="a1156" text:class-names=""><text:s text:c="1"/></text:span><text:span text:style-name="a1157" text:class-names="">близко</text:span><text:span text:style-name="a1158" text:class-names="">, у<text:s text:c="1"/></text:span><text:span text:style-name="a1159" text:class-names="">самой</text:span><text:span text:style-name="a1160" text:class-names=""><text:s text:c="1"/></text:span><text:span text:style-name="a1161" text:class-names="">ямы</text:span><text:span text:style-name="a1162" text:class-names="">...<text:s text:c="1"/></text:span><text:span text:style-name="a1163" text:class-names="">Открывает</text:span><text:span text:style-name="a1164" text:class-names=""><text:s text:c="1"/></text:span><text:span text:style-name="a1165" text:class-names="">Елеска</text:span><text:span text:style-name="a1166" text:class-names=""><text:s text:c="1"/></text:span><text:span text:style-name="a1167" text:class-names="">глаза</text:span><text:span text:style-name="a1168" text:class-names=""><text:s text:c="1"/>и<text:s text:c="1"/></text:span><text:span text:style-name="a1169" text:class-names="">видит</text:span><text:span text:style-name="a1170" text:class-names="">:<text:s text:c="1"/></text:span><text:span text:style-name="a1171" text:class-names="">действительно</text:span><text:span text:style-name="a1172" text:class-names=""><text:s text:c="1"/></text:span><text:span text:style-name="a1173" text:class-names="">Музгарко</text:span><text:span text:style-name="a1174" text:class-names="">, а с<text:s text:c="1"/></text:span><text:span text:style-name="a1175" text:class-names="">Музгаркой</text:span><text:span text:style-name="a1176" text:class-names=""><text:s text:c="1"/></text:span><text:span text:style-name="a1177" text:class-names="">тот</text:span><text:span text:style-name="a1178" text:class-names=""><text:s text:c="1"/></text:span><text:span text:style-name="a1179" text:class-names="">самый</text:span><text:span text:style-name="a1180" text:class-names=""><text:s text:c="1"/></text:span><text:span text:style-name="a1181" text:class-names="">вогул</text:span><text:span text:style-name="a1182" text:class-names="">,<text:s text:c="1"/></text:span><text:span text:style-name="a1183" text:class-names="">первый</text:span><text:span text:style-name="a1184" text:class-names=""><text:s text:c="1"/></text:span><text:span text:style-name="a1185" text:class-names="">его</text:span><text:span text:style-name="a1186" text:class-names=""><text:s text:c="1"/></text:span><text:span text:style-name="a1187" text:class-names="">хозяин</text:span><text:span text:style-name="a1188" text:class-names="">,<text:s text:c="1"/></text:span><text:span text:style-name="a1189" text:class-names="">которого</text:span><text:span text:style-name="a1190" text:class-names=""><text:s text:c="1"/></text:span><text:span text:style-name="a1191" text:class-names="">он</text:span><text:span text:style-name="a1192" text:class-names=""><text:s text:c="1"/>в<text:s text:c="1"/></text:span><text:span text:style-name="a1193" text:class-names="">снегу</text:span><text:span text:style-name="a1194" text:class-names=""><text:s text:c="1"/></text:span><text:span text:style-name="a1195" text:class-names="">схоронил</text:span><text:span text:style-name="a1196" text:class-names="">.—<text:s text:c="1"/></text:span><text:span text:style-name="a1197" text:class-names="">Ты</text:span><text:span text:style-name="a1198" text:class-names=""><text:s text:c="1"/></text:span><text:span text:style-name="a1199" text:class-names="">здесь</text:span><text:span text:style-name="a1200" text:class-names="">,<text:s text:c="1"/></text:span><text:span text:style-name="a1201" text:class-names="">дедушка</text:span><text:span text:style-name="a1202" text:class-names="">? —<text:s text:c="1"/></text:span><text:span text:style-name="a1203" text:class-names="">спрашивает</text:span><text:span text:style-name="a1204" text:class-names=""><text:s text:c="1"/></text:span><text:span text:style-name="a1205" text:class-names="">вогул</text:span><text:span text:style-name="a1206" text:class-names="">, а<text:s text:c="1"/></text:span><text:span text:style-name="a1207" text:class-names="">сам</text:span><text:span text:style-name="a1208" text:class-names=""><text:s text:c="1"/></text:span><text:span text:style-name="a1209" text:class-names="">смеется</text:span><text:span text:style-name="a1210" text:class-names="">. — Я<text:s text:c="1"/></text:span><text:span text:style-name="a1211" text:class-names="">за</text:span><text:span text:style-name="a1212" text:class-names=""><text:s text:c="1"/></text:span><text:span text:style-name="a1213" text:class-names="">тобой</text:span><text:span text:style-name="a1214" text:class-names=""><text:s text:c="1"/></text:span><text:span text:style-name="a1215" text:class-names="">пришел</text:span><text:span text:style-name="a1216" text:class-names="">...</text:span><text:span text:style-name="a1217" text:class-names="">Дунул</text:span><text:span text:style-name="a1218" text:class-names=""><text:s text:c="1"/></text:span><text:span text:style-name="a1219" text:class-names="">холодный</text:span><text:span text:style-name="a1220" text:class-names=""><text:s text:c="1"/></text:span><text:span text:style-name="a1221" text:class-names="">ветер</text:span><text:span text:style-name="a1222" text:class-names="">,<text:s text:c="1"/></text:span><text:span text:style-name="a1223" text:class-names="">рванул</text:span><text:span text:style-name="a1224" text:class-names=""><text:s text:c="1"/></text:span><text:span text:style-name="a1225" text:class-names="">комья</text:span><text:span text:style-name="a1226" text:class-names=""><text:s text:c="1"/></text:span><text:span text:style-name="a1227" text:class-names="">снега</text:span><text:span text:style-name="a1228" text:class-names=""><text:s text:c="1"/>с<text:s text:c="1"/></text:span><text:span text:style-name="a1229" text:class-names="">высоких</text:span><text:span text:style-name="a1230" text:class-names=""><text:s text:c="1"/></text:span><text:span text:style-name="a1231" text:class-names="">елей</text:span><text:span text:style-name="a1232" text:class-names=""><text:s text:c="1"/>и<text:s text:c="1"/></text:span><text:span text:style-name="a1233" text:class-names="">пихт</text:span><text:span text:style-name="a1234" text:class-names="">, и<text:s text:c="1"/></text:span><text:span text:style-name="a1235" text:class-names="">посыпался</text:span><text:span text:style-name="a1236" text:class-names=""><text:s text:c="1"/></text:span><text:span text:style-name="a1237" text:class-names="">он</text:span><text:span text:style-name="a1238" text:class-names=""><text:s text:c="1"/></text:span><text:span text:style-name="a1239" text:class-names="">на</text:span><text:span text:style-name="a1240" text:class-names=""><text:s text:c="1"/></text:span><text:span text:style-name="a1241" text:class-names="">мертвого</text:span><text:span text:style-name="a1242" text:class-names=""><text:s text:c="1"/></text:span><text:span text:style-name="a1243" text:class-names="">Елеску</text:span><text:span text:style-name="a1244" text:class-names="">; к<text:s text:c="1"/></text:span><text:span text:style-name="a1245" text:class-names="">утру</text:span><text:span text:style-name="a1246" text:class-names=""><text:s text:c="1"/></text:span><text:span text:style-name="a1247" text:class-names="">от</text:span><text:span text:style-name="a1248" text:class-names=""><text:s text:c="1"/></text:span><text:span text:style-name="a1249" text:class-names="">его</text:span><text:span text:style-name="a1250" text:class-names=""><text:s text:c="1"/></text:span><text:span text:style-name="a1251" text:class-names="">ямки</text:span><text:span text:style-name="a1252" text:class-names=""><text:s text:c="1"/>и<text:s text:c="1"/></text:span><text:span text:style-name="a1253" text:class-names="">следов</text:span><text:span text:style-name="a1254" text:class-names=""><text:s text:c="1"/></text:span><text:span text:style-name="a1255" text:class-names="">не</text:span><text:span text:style-name="a1256" text:class-names=""><text:s text:c="1"/></text:span><text:span text:style-name="a1257" text:class-names="">осталось</text:span><text:span text:style-name="a1258" text:class-names="">»</text:span><text:span text:style-name="a1259" text:class-names="">».</text:span></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2" presentation:preset-sub-type="4" presentation:preset-class="entrance" presentation:group-id="0" smil:begin="0.0s" smil:fill="hold">
                  <anim:set smil:targetElement="id202" smil:attributeName="visibility" smil:to="visible" smil:begin="0.0s" smil:dur="0.00100000004749745s" smil:fill="hold"/>
                  <anim:animate smil:targetElement="id202" smil:attributeName="x" smil:values="x;x" smil:keyTimes="0.0;1.0" smil:dur="0.5s" smil:fill="hold"/>
                  <anim:animate smil:targetElement="id202"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204" smil:attributeName="visibility" smil:to="visible" smil:begin="0.0s" smil:dur="0.00100000004749745s" smil:fill="hold"/>
                  <anim:animate smil:targetElement="id204" smil:attributeName="x" smil:values="x;x" smil:keyTimes="0.0;1.0" smil:dur="0.5s" smil:fill="hold"/>
                  <anim:animate smil:targetElement="id204"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smil:begin="0.0s" smil:fill="hold">
                  <anim:set smil:targetElement="id198" smil:attributeName="visibility" smil:to="visible" smil:begin="0.0s" smil:dur="0.00100000004749745s" smil:fill="hold"/>
                  <anim:animate smil:targetElement="id198" smil:attributeName="x" smil:values="x;x" smil:keyTimes="0.0;1.0" smil:dur="0.5s" smil:fill="hold"/>
                  <anim:animate smil:targetElement="id198" smil:attributeName="y" smil:values="1+height/2;y" smil:keyTimes="0.0;1.0" smil:dur="0.5s" smil:fill="hold"/>
                </anim:par>
              </anim:par>
            </anim:par>
          </anim:seq>
        </anim:par>
        <presentation:notes draw:style-name="a1303">
          <draw:frame draw:id="id219" draw:style-name="a1300" draw:name="Номер слайда 6" svg:x="4.67953in" svg:y="11.10827in" svg:width="3.5878in" svg:height="0.58425in">
            <draw:text-box>
              <text:p text:style-name="a1299" text:class-names="" text:cond-style-name=""><text:span text:style-name="a1298" text:class-names=""><text:page-number style:num-format="1" text:fixed="false"/></text:span></text:p>
            </draw:text-box>
            <svg:title/>
            <svg:desc/>
          </draw:frame>
          <draw:page-thumbnail draw:page-number="8" svg:x="0.23622in" svg:y="0.88858in" svg:width="7.79449in" svg:height="4.38425in" presentation:class="page" draw:id="id220" presentation:style-name="a1301" draw:name="Образ слайда 1">
            <svg:title/>
            <svg:desc/>
          </draw:page-thumbnail>
          <draw:frame draw:id="id221" presentation:style-name="a1302" draw:name="Заметки 2" svg:x="0.82677in" svg:y="5.55394in" svg:width="6.61378in" svg:height="5.26142in" presentation:class="notes" presentation:placeholder="true">
            <draw:text-box/>
            <svg:title/>
            <svg:desc/>
          </draw:frame>
        </presentation:notes>
      </draw:page>
      <draw:page draw:name="Slide9" draw:style-name="a1304" draw:master-page-name="Master1-Layout2-obj-Title-and-Content" presentation:presentation-page-layout-name="Master1-PPL2" draw:id="Slide-264">
        <draw:custom-shape svg:x="0in" svg:y="0in" svg:width="13.33346in" svg:height="7.5in" draw:id="id222" draw:style-name="a1307" draw:name="Rectangle 11">
          <svg:title/>
          <svg:desc/>
          <text:p text:style-name="a1306" text:class-names="" text:cond-style-name=""><text:span text:style-name="a1305" text:class-names=""/></text:p>
          <draw:enhanced-geometry xmlns:dr3d="urn:oasis:names:tc:opendocument:xmlns:dr3d:1.0" draw:type="non-primitive" svg:viewBox="0 0 21600 21600" draw:enhanced-path="M 0 0 L 21600 0 21600 21600 0 21600 Z N"/>
        </draw:custom-shape>
        <draw:frame draw:id="id223" presentation:style-name="a1308" draw:name="Заголовок 1" svg:x="8.49291in" svg:y="0.43228in" svg:width="4.25in" svg:height="1.7437in" presentation:class="title" presentation:placeholder="true">
          <draw:text-box/>
          <svg:title/>
          <svg:desc/>
        </draw:frame>
        <draw:frame draw:id="id224" draw:style-name="a1309" draw:name="Рисунок 5" svg:x="0in" svg:y="-0.21614in" svg:width="5.62953in" svg:height="7.71614in" style:rel-width="scale" style:rel-height="scale">
          <draw:image xlink:href="media/image10.jpg" xlink:type="simple" xlink:show="embed" xlink:actuate="onLoad"/>
          <svg:title/>
          <svg:desc>Изображение выглядит как текст, растение

Автоматически созданное описание</svg:desc>
        </draw:frame>
        <draw:connector draw:type="line" svg:x1="10.32283in" svg:y1="2.65551in" svg:x2="10.91339in" svg:y2="2.65551in" draw:id="id225" draw:style-name="a1310" draw:name="Straight Connector 13">
          <svg:title/>
          <svg:desc/>
        </draw:connector>
        <draw:frame draw:id="id226" presentation:style-name="a1311" draw:name="Content Placeholder 8" svg:x="8.93701in" svg:y="3.14646in" svg:width="3.34646in" svg:height="3.21378in" presentation:class="outline" presentation:placeholder="true">
          <draw:text-box/>
          <svg:title/>
          <svg:desc/>
        </draw:frame>
        <draw:frame draw:id="id227" draw:style-name="a1317" draw:name="TextBox 5" svg:x="5.98465in" svg:y="0.59882in" svg:width="6.30236in" svg:height="0.43661in">
          <draw:text-box>
            <text:p text:style-name="a1316" text:class-names="" text:cond-style-name=""><text:span text:style-name="a1312" text:class-names="">Елеска</text:span><text:span text:style-name="a1313" text:class-names=""><text:s text:c="1"/></text:span><text:span text:style-name="a1314" text:class-names="">Шишмарь</text:span><text:span text:style-name="a1315" text:class-names=""><text:s text:c="1"/>— старый, одинокий охотник.</text:span></text:p>
          </draw:text-box>
          <svg:title/>
          <svg:desc/>
        </draw:frame>
        <draw:frame draw:id="id229" draw:style-name="a1320" draw:name="TextBox 6" svg:x="5.98465in" svg:y="1.35512in" svg:width="6.79646in" svg:height="1.04331in">
          <draw:text-box>
            <text:p text:style-name="a1319" text:class-names="" text:cond-style-name="" text:id="id228"><text:span text:style-name="a1318" text:class-names="">«..а ближе всего сам старик — сгорбленный, седой, с ужасным лицом. Это лицо точно было сдвинуто на одну сторону, так что левый глаз вытек и закрылся припухшим веком. Впрочем, безобразие отчасти скрадывалось седой бородой».</text:span></text:p>
          </draw:text-box>
          <svg:title/>
          <svg:desc/>
        </draw:frame>
        <draw:frame draw:id="id232" draw:style-name="a1325" draw:name="TextBox 7" svg:x="6.09685in" svg:y="2.84409in" svg:width="7.21299in" svg:height="0.9059in">
          <draw:text-box>
            <text:p text:style-name="a1322" text:class-names="" text:cond-style-name="" text:id="id230"><text:span text:style-name="a1321" text:class-names="">«Одна отрада оставалась: собака. И любил же ее старик гораздо больше, чем любят люди друг друга. Ведь она для него была все и тоже любила его». </text:span></text:p>
            <text:p text:style-name="a1324" text:class-names="" text:cond-style-name="" text:id="id231"><text:span text:style-name="a1323" text:class-names=""/></text:p>
          </draw:text-box>
          <svg:title/>
          <svg:desc/>
        </draw:frame>
        <draw:frame draw:id="id234" draw:style-name="a1328" draw:name="TextBox 9" svg:x="6.89488in" svg:y="4.04016in" svg:width="7.45984in" svg:height="0.33661in">
          <draw:text-box>
            <text:p text:style-name="a1327" text:class-names="" text:cond-style-name="" text:id="id233"><text:span text:style-name="a1326" text:class-names="">«Не в первый раз выходил на зверя с рогатиной да с ножом...»</text:span></text:p>
          </draw:text-box>
          <svg:title/>
          <svg:desc/>
        </draw:frame>
        <draw:frame draw:id="id236" draw:style-name="a1396" draw:name="TextBox 10" svg:x="5.38045in" svg:y="4.75335in" svg:width="7.90748in" svg:height="0.80787in">
          <draw:text-box>
            <text:p text:style-name="a1395" text:class-names="" text:cond-style-name="" text:id="id235"><text:span text:style-name="a1329" text:class-names="">«</text:span><text:span text:style-name="a1330" text:class-names="">В<text:s text:c="1"/></text:span><text:span text:style-name="a1331" text:class-names="">своей</text:span><text:span text:style-name="a1332" text:class-names=""><text:s text:c="1"/></text:span><text:span text:style-name="a1333" text:class-names="">деревне</text:span><text:span text:style-name="a1334" text:class-names=""><text:s text:c="1"/></text:span><text:span text:style-name="a1335" text:class-names="">делать</text:span><text:span text:style-name="a1336" text:class-names=""><text:s text:c="1"/></text:span><text:span text:style-name="a1337" text:class-names="">Елеске</text:span><text:span text:style-name="a1338" text:class-names=""><text:s text:c="1"/></text:span><text:span text:style-name="a1339" text:class-names="">было</text:span><text:span text:style-name="a1340" text:class-names=""><text:s text:c="1"/></text:span><text:span text:style-name="a1341" text:class-names="">нечего</text:span><text:span text:style-name="a1342" text:class-names="">,<text:s text:c="1"/></text:span><text:span text:style-name="a1343" text:class-names="">кормиться</text:span><text:span text:style-name="a1344" text:class-names=""><text:s text:c="1"/></text:span><text:span text:style-name="a1345" text:class-names="">мирским</text:span><text:span text:style-name="a1346" text:class-names=""><text:s text:c="1"/></text:span><text:span text:style-name="a1347" text:class-names="">подаянием</text:span><text:span text:style-name="a1348" text:class-names=""><text:s text:c="1"/></text:span><text:span text:style-name="a1349" text:class-names="">не</text:span><text:span text:style-name="a1350" text:class-names=""><text:s text:c="1"/></text:span><text:span text:style-name="a1351" text:class-names="">хотел</text:span><text:span text:style-name="a1352" text:class-names=""><text:s text:c="1"/></text:span><text:span text:style-name="a1353" text:class-names="">и<text:s text:c="1"/></text:span><text:span text:style-name="a1354" text:class-names="">отправился</text:span><text:span text:style-name="a1355" text:class-names=""><text:s text:c="1"/></text:span><text:span text:style-name="a1356" text:class-names="">он</text:span><text:span text:style-name="a1357" text:class-names=""><text:s text:c="1"/>в<text:s text:c="1"/></text:span><text:span text:style-name="a1358" text:class-names="">город</text:span><text:span text:style-name="a1359" text:class-names=""><text:s text:c="1"/></text:span><text:span text:style-name="a1360" text:class-names="">Чердынь</text:span><text:span text:style-name="a1361" text:class-names="">, к<text:s text:c="1"/></text:span><text:span text:style-name="a1362" text:class-names="">знакомым</text:span><text:span text:style-name="a1363" text:class-names=""><text:s text:c="1"/></text:span><text:span text:style-name="a1364" text:class-names="">купцам</text:span><text:span text:style-name="a1365" text:class-names="">,<text:s text:c="1"/></text:span><text:span text:style-name="a1366" text:class-names="">которым</text:span><text:span text:style-name="a1367" text:class-names=""><text:s text:c="1"/></text:span><text:span text:style-name="a1368" text:class-names="">раньше</text:span><text:span text:style-name="a1369" text:class-names=""><text:s text:c="1"/></text:span><text:span text:style-name="a1370" text:class-names="">продавал</text:span><text:span text:style-name="a1371" text:class-names=""><text:s text:c="1"/></text:span><text:span text:style-name="a1372" text:class-names="">свою</text:span><text:span text:style-name="a1373" text:class-names=""><text:s text:c="1"/></text:span><text:span text:style-name="a1374" text:class-names="">охотничью</text:span><text:span text:style-name="a1375" text:class-names=""><text:s text:c="1"/></text:span><text:span text:style-name="a1376" text:class-names="">добычу</text:span><text:span text:style-name="a1377" text:class-names="">.<text:s text:c="1"/></text:span><text:span text:style-name="a1378" text:class-names="">Может</text:span><text:span text:style-name="a1379" text:class-names="">,<text:s text:c="1"/></text:span><text:span text:style-name="a1380" text:class-names="">место</text:span><text:span text:style-name="a1381" text:class-names=""><text:s text:c="1"/></text:span><text:span text:style-name="a1382" text:class-names="">какое-нибудь</text:span><text:span text:style-name="a1383" text:class-names=""><text:s text:c="1"/></text:span><text:span text:style-name="a1384" text:class-names="">о</text:span><text:span text:style-name="a1385" text:class-names="">т</text:span><text:span text:style-name="a1386" text:class-names="">ыщут</text:span><text:span text:style-name="a1387" text:class-names=""><text:s text:c="1"/></text:span><text:span text:style-name="a1388" text:class-names="">Елеске</text:span><text:span text:style-name="a1389" text:class-names=""><text:s text:c="1"/></text:span><text:span text:style-name="a1390" text:class-names="">богатые</text:span><text:span text:style-name="a1391" text:class-names=""><text:s text:c="1"/></text:span><text:span text:style-name="a1392" text:class-names="">купцы</text:span><text:span text:style-name="a1393" text:class-names="">». </text:span><text:span text:style-name="a1394" text:class-names=""> </text:span></text:p>
          </draw:text-box>
          <svg:title/>
          <svg:desc/>
        </draw:frame>
        <draw:frame draw:id="id238" draw:style-name="a1424" draw:name="TextBox 12" svg:x="5.55435in" svg:y="5.93011in" svg:width="7.81496in" svg:height="0.57205in">
          <draw:text-box>
            <text:p text:style-name="a1423" text:class-names="" text:cond-style-name="" text:id="id237"><text:span text:style-name="a1397" text:class-names=""> </text:span><text:span text:style-name="a1398" text:class-names="">«</text:span><text:span text:style-name="a1399" text:class-names="">Потом</text:span><text:span text:style-name="a1400" text:class-names=""><text:s text:c="1"/></text:span><text:span text:style-name="a1401" text:class-names="">Елеска</text:span><text:span text:style-name="a1402" text:class-names=""><text:s text:c="1"/></text:span><text:span text:style-name="a1403" text:class-names="">вырос</text:span><text:span text:style-name="a1404" text:class-names="">,<text:s text:c="1"/></text:span><text:span text:style-name="a1405" text:class-names="">женился</text:span><text:span text:style-name="a1406" text:class-names=""><text:s text:c="1"/>и<text:s text:c="1"/></text:span><text:span text:style-name="a1407" text:class-names="">зажил</text:span><text:span text:style-name="a1408" text:class-names=""><text:s text:c="1"/></text:span><text:span text:style-name="a1409" text:class-names="">своим</text:span><text:span text:style-name="a1410" text:class-names=""><text:s text:c="1"/></text:span><text:span text:style-name="a1411" text:class-names="">домом</text:span><text:span text:style-name="a1412" text:class-names=""><text:s text:c="1"/>в<text:s text:c="1"/></text:span><text:span text:style-name="a1413" text:class-names="">Чалпане</text:span><text:span text:style-name="a1414" text:class-names="">, а<text:s text:c="1"/></text:span><text:span text:style-name="a1415" text:class-names="">сам</text:span><text:span text:style-name="a1416" text:class-names=""><text:s text:c="1"/></text:span><text:span text:style-name="a1417" text:class-names="">по-прежнему</text:span><text:span text:style-name="a1418" text:class-names=""><text:s text:c="1"/></text:span><text:span text:style-name="a1419" text:class-names="">промышлял</text:span><text:span text:style-name="a1420" text:class-names=""><text:s text:c="1"/></text:span><text:span text:style-name="a1421" text:class-names="">охотой</text:span><text:span text:style-name="a1422" text:class-names="">».</text:span></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2" presentation:preset-sub-type="4" presentation:preset-class="entrance" presentation:group-id="0" smil:begin="0.0s" smil:fill="hold">
                  <anim:set smil:targetElement="id229" smil:attributeName="visibility" smil:to="visible" smil:begin="0.0s" smil:dur="0.00100000004749745s" smil:fill="hold"/>
                  <anim:animate smil:targetElement="id229" smil:attributeName="x" smil:values="x;x" smil:keyTimes="0.0;1.0" smil:dur="0.5s" smil:fill="hold"/>
                  <anim:animate smil:targetElement="id229"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232" smil:attributeName="visibility" smil:to="visible" smil:begin="0.0s" smil:dur="0.00100000004749745s" smil:fill="hold"/>
                  <anim:animate smil:targetElement="id232" smil:attributeName="x" smil:values="x;x" smil:keyTimes="0.0;1.0" smil:dur="0.5s" smil:fill="hold"/>
                  <anim:animate smil:targetElement="id232"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234" smil:attributeName="visibility" smil:to="visible" smil:begin="0.0s" smil:dur="0.00100000004749745s" smil:fill="hold"/>
                  <anim:animate smil:targetElement="id234" smil:attributeName="x" smil:values="x;x" smil:keyTimes="0.0;1.0" smil:dur="0.5s" smil:fill="hold"/>
                  <anim:animate smil:targetElement="id234"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236" smil:attributeName="visibility" smil:to="visible" smil:begin="0.0s" smil:dur="0.00100000004749745s" smil:fill="hold"/>
                  <anim:animate smil:targetElement="id236" smil:attributeName="x" smil:values="x;x" smil:keyTimes="0.0;1.0" smil:dur="0.5s" smil:fill="hold"/>
                  <anim:animate smil:targetElement="id236"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238" smil:attributeName="visibility" smil:to="visible" smil:begin="0.0s" smil:dur="0.00100000004749745s" smil:fill="hold"/>
                  <anim:animate smil:targetElement="id238" smil:attributeName="x" smil:values="x;x" smil:keyTimes="0.0;1.0" smil:dur="0.5s" smil:fill="hold"/>
                  <anim:animate smil:targetElement="id238" smil:attributeName="y" smil:values="1+height/2;y" smil:keyTimes="0.0;1.0" smil:dur="0.5s" smil:fill="hold"/>
                </anim:par>
              </anim:par>
            </anim:par>
          </anim:seq>
        </anim:par>
        <presentation:notes draw:style-name="a1430">
          <draw:frame draw:id="id239" draw:style-name="a1427" draw:name="Номер слайда 6" svg:x="4.67953in" svg:y="11.10827in" svg:width="3.5878in" svg:height="0.58425in">
            <draw:text-box>
              <text:p text:style-name="a1426" text:class-names="" text:cond-style-name=""><text:span text:style-name="a1425" text:class-names=""><text:page-number style:num-format="1" text:fixed="false"/></text:span></text:p>
            </draw:text-box>
            <svg:title/>
            <svg:desc/>
          </draw:frame>
          <draw:page-thumbnail draw:page-number="9" svg:x="0.23785in" svg:y="0.88889in" svg:width="7.79167in" svg:height="4.38368in" presentation:class="page" draw:id="id240" presentation:style-name="a1428" draw:name="Образ слайда 1">
            <svg:title/>
            <svg:desc/>
          </draw:page-thumbnail>
          <draw:frame draw:id="id241" presentation:style-name="a1429" draw:name="Заметки 2" svg:x="0.82677in" svg:y="5.55394in" svg:width="6.61378in" svg:height="5.26142in" presentation:class="notes" presentation:placeholder="true">
            <draw:text-box/>
            <svg:title/>
            <svg:desc/>
          </draw:frame>
        </presentation:notes>
      </draw:page>
      <draw:page draw:name="Slide10" draw:style-name="a1431" draw:master-page-name="Master1-Layout2-obj-Title-and-Content" presentation:presentation-page-layout-name="Master1-PPL2" draw:id="Slide-265">
        <draw:custom-shape svg:x="0in" svg:y="0in" svg:width="13.33346in" svg:height="7.5in" draw:id="id242" draw:style-name="a1434" draw:name="Rectangle 13">
          <svg:title/>
          <svg:desc/>
          <text:p text:style-name="a1433" text:class-names="" text:cond-style-name=""><text:span text:style-name="a1432" text:class-names=""/></text:p>
          <draw:enhanced-geometry xmlns:dr3d="urn:oasis:names:tc:opendocument:xmlns:dr3d:1.0" draw:type="non-primitive" svg:viewBox="0 0 21600 21600" draw:enhanced-path="M 0 0 L 21600 0 21600 21600 0 21600 Z N"/>
        </draw:custom-shape>
        <draw:frame draw:id="id243" presentation:style-name="a1435" draw:name="Заголовок 1" svg:x="0.59016in" svg:y="0.58661in" svg:width="4.25709in" svg:height="1.58898in" presentation:class="title" presentation:placeholder="true">
          <draw:text-box/>
          <svg:title/>
          <svg:desc/>
        </draw:frame>
        <draw:connector draw:type="line" svg:x1="2.42362in" svg:y1="2.65551in" svg:x2="3.01417in" svg:y2="2.65551in" draw:id="id244" draw:style-name="a1436" draw:name="Straight Connector 15">
          <svg:title/>
          <svg:desc/>
        </draw:connector>
        <draw:frame draw:id="id247" presentation:style-name="a1469" draw:name="Content Placeholder 10" svg:x="0.12598in" svg:y="3.1311in" svg:width="6.16457in" svg:height="3.17323in" presentation:class="outline" presentation:placeholder="false">
          <draw:text-box>
            <text:list text:style-name="a1465">
              <text:list-item>
                <text:p text:style-name="a1464" text:class-names="" text:cond-style-name="" text:id="id245"><text:span text:style-name="a1437" text:class-names="">«</text:span><text:span text:style-name="a1438" text:class-names="">Собака</text:span><text:span text:style-name="a1439" text:class-names=""><text:s text:c="1"/></text:span><text:span text:style-name="a1440" text:class-names="">была</text:span><text:span text:style-name="a1441" text:class-names=""><text:s text:c="1"/></text:span><text:span text:style-name="a1442" text:class-names="">согласна</text:span><text:span text:style-name="a1443" text:class-names=""><text:s text:c="1"/>и<text:s text:c="1"/></text:span><text:span text:style-name="a1444" text:class-names="">помирать</text:span><text:span text:style-name="a1445" text:class-names="">...<text:s text:c="1"/></text:span><text:span text:style-name="a1446" text:class-names="">Она</text:span><text:span text:style-name="a1447" text:class-names=""><text:s text:c="1"/></text:span><text:span text:style-name="a1448" text:class-names="">только</text:span><text:span text:style-name="a1449" text:class-names=""><text:s text:c="1"/></text:span><text:span text:style-name="a1450" text:class-names="">теснее</text:span><text:span text:style-name="a1451" text:class-names=""><text:s text:c="1"/></text:span><text:span text:style-name="a1452" text:class-names="">прижималась</text:span><text:span text:style-name="a1453" text:class-names=""><text:s text:c="1"/></text:span><text:span text:style-name="a1454" text:class-names="">всем</text:span><text:span text:style-name="a1455" text:class-names=""><text:s text:c="1"/></text:span><text:span text:style-name="a1456" text:class-names="">телом</text:span><text:span text:style-name="a1457" text:class-names=""><text:s text:c="1"/>к<text:s text:c="1"/></text:span><text:span text:style-name="a1458" text:class-names="">хозяину</text:span><text:span text:style-name="a1459" text:class-names=""><text:s text:c="1"/>и<text:s text:c="1"/></text:span><text:span text:style-name="a1460" text:class-names="">жалобно</text:span><text:span text:style-name="a1461" text:class-names=""><text:s text:c="1"/></text:span><text:span text:style-name="a1462" text:class-names="">моргала</text:span><text:span text:style-name="a1463" text:class-names="">».</text:span></text:p>
              </text:list-item>
            </text:list>
            <text:list text:style-name="a1468">
              <text:list-item>
                <text:p text:style-name="a1467" text:class-names="" text:cond-style-name="" text:id="id246"><text:span text:style-name="a1466" text:class-names=""/></text:p>
              </text:list-item>
            </text:list>
          </draw:text-box>
          <svg:title/>
          <svg:desc/>
        </draw:frame>
        <draw:frame draw:id="id248" draw:style-name="a1470" draw:name="Рисунок 7" svg:x="6.74252in" svg:y="0in" svg:width="6.57992in" svg:height="7.5in" style:rel-width="scale" style:rel-height="scale">
          <draw:image xlink:href="media/image11.jpg" xlink:type="simple" xlink:show="embed" xlink:actuate="onLoad"/>
          <svg:title/>
          <svg:desc>Изображение выглядит как текст, книга

Автоматически созданное описание</svg:desc>
        </draw:frame>
        <draw:frame draw:id="id249" draw:style-name="a1473" draw:name="TextBox 3" svg:x="5.16654in" svg:y="3.5in" svg:width="3in" svg:height="0.4689in">
          <draw:text-box>
            <text:p text:style-name="a1472" text:class-names="" text:cond-style-name=""><text:span text:style-name="a1471" text:class-names=""/></text:p>
          </draw:text-box>
          <svg:title/>
          <svg:desc/>
        </draw:frame>
        <draw:frame draw:id="id250" draw:style-name="a1476" draw:name="TextBox 4" svg:x="5.16654in" svg:y="3.5in" svg:width="3in" svg:height="0.4689in">
          <draw:text-box>
            <text:p text:style-name="a1475" text:class-names="" text:cond-style-name=""><text:span text:style-name="a1474" text:class-names=""/></text:p>
          </draw:text-box>
          <svg:title/>
          <svg:desc/>
        </draw:frame>
        <draw:frame draw:id="id251" draw:style-name="a1479" draw:name="TextBox 5" svg:x="5.44449in" svg:y="3.5in" svg:width="3in" svg:height="0.4689in">
          <draw:text-box>
            <text:p text:style-name="a1478" text:class-names="" text:cond-style-name=""><text:span text:style-name="a1477" text:class-names=""/></text:p>
          </draw:text-box>
          <svg:title/>
          <svg:desc/>
        </draw:frame>
        <draw:frame draw:id="id252" draw:style-name="a1602" draw:name="TextBox 7" svg:x="0.36732in" svg:y="0.83031in" svg:width="5.93228in" svg:height="1.68154in">
          <draw:text-box>
            <text:p text:style-name="a1564" text:class-names="" text:cond-style-name=""><text:span text:style-name="a1480" text:class-names="">Музгарко</text:span><text:span text:style-name="a1481" text:class-names=""><text:s text:c="1"/>—<text:s text:c="1"/></text:span><text:span text:style-name="a1482" text:class-names="">старый</text:span><text:span text:style-name="a1483" text:class-names=""><text:s text:c="1"/></text:span><text:span text:style-name="a1484" text:class-names="">верный</text:span><text:span text:style-name="a1485" text:class-names=""><text:s text:c="1"/></text:span><text:span text:style-name="a1486" text:class-names="">друг</text:span><text:span text:style-name="a1487" text:class-names=""><text:s text:c="1"/></text:span><text:span text:style-name="a1488" text:class-names="">Елески</text:span><text:span text:style-name="a1489" text:class-names="">.<text:s text:c="1"/></text:span><text:span text:style-name="a1490" text:class-names="">Умная</text:span><text:span text:style-name="a1491" text:class-names=""><text:s text:c="1"/></text:span><text:span text:style-name="a1492" text:class-names="">собака</text:span><text:span text:style-name="a1493" text:class-names="">,<text:s text:c="1"/></text:span><text:span text:style-name="a1494" text:class-names="">которая</text:span><text:span text:style-name="a1495" text:class-names=""><text:s text:c="1"/></text:span><text:span text:style-name="a1496" text:class-names="">не</text:span><text:span text:style-name="a1497" text:class-names=""><text:s text:c="1"/></text:span><text:span text:style-name="a1498" text:class-names="">раз</text:span><text:span text:style-name="a1499" text:class-names=""><text:s text:c="1"/></text:span><text:span text:style-name="a1500" text:class-names="">спасала</text:span><text:span text:style-name="a1501" text:class-names=""><text:s text:c="1"/></text:span><text:span text:style-name="a1502" text:class-names="">старику</text:span><text:span text:style-name="a1503" text:class-names=""><text:s text:c="1"/></text:span><text:span text:style-name="a1504" text:class-names="">жизнь</text:span><text:span text:style-name="a1505" text:class-names="">.<text:s text:c="1"/></text:span><text:span text:style-name="a1506" text:class-names="">Он</text:span><text:span text:style-name="a1507" text:class-names=""><text:s text:c="1"/></text:span><text:span text:style-name="a1508" text:class-names="">отлично</text:span><text:span text:style-name="a1509" text:class-names=""><text:s text:c="1"/></text:span><text:span text:style-name="a1510" text:class-names="">понимал</text:span><text:span text:style-name="a1511" text:class-names=""><text:s text:c="1"/></text:span><text:span text:style-name="a1512" text:class-names="">его</text:span><text:span text:style-name="a1513" text:class-names=""><text:s text:c="1"/>и<text:s text:c="1"/></text:span><text:span text:style-name="a1514" text:class-names="">чуял</text:span><text:span text:style-name="a1515" text:class-names=""><text:s text:c="1"/></text:span><text:span text:style-name="a1516" text:class-names="">его</text:span><text:span text:style-name="a1517" text:class-names=""><text:s text:c="1"/></text:span><text:span text:style-name="a1518" text:class-names="">настроение</text:span><text:span text:style-name="a1519" text:class-names="">.<text:s text:c="1"/></text:span><text:span text:style-name="a1520" text:class-names="">Когда</text:span><text:span text:style-name="a1521" text:class-names=""><text:s text:c="1"/></text:span><text:span text:style-name="a1522" text:class-names="">старик</text:span><text:span text:style-name="a1523" text:class-names=""><text:s text:c="1"/></text:span><text:span text:style-name="a1524" text:class-names="">был</text:span><text:span text:style-name="a1525" text:class-names=""><text:s text:c="1"/></text:span><text:span text:style-name="a1526" text:class-names="">охвачен</text:span><text:span text:style-name="a1527" text:class-names=""><text:s text:c="1"/></text:span><text:span text:style-name="a1528" text:class-names="">думой</text:span><text:span text:style-name="a1529" text:class-names="">,<text:s text:c="1"/></text:span><text:span text:style-name="a1530" text:class-names="">умная</text:span><text:span text:style-name="a1531" text:class-names=""><text:s text:c="1"/></text:span><text:span text:style-name="a1532" text:class-names="">собака</text:span><text:span text:style-name="a1533" text:class-names=""><text:s text:c="1"/></text:span><text:span text:style-name="a1534" text:class-names="">прижималась</text:span><text:span text:style-name="a1535" text:class-names=""><text:s text:c="1"/>к<text:s text:c="1"/></text:span><text:span text:style-name="a1536" text:class-names="">нему</text:span><text:span text:style-name="a1537" text:class-names=""><text:s text:c="1"/>и «</text:span><text:span text:style-name="a1538" text:class-names="">жалобно</text:span><text:span text:style-name="a1539" text:class-names=""><text:s text:c="1"/></text:span><text:span text:style-name="a1540" text:class-names="">моргала</text:span><text:span text:style-name="a1541" text:class-names="">».<text:s text:c="1"/></text:span><text:span text:style-name="a1542" text:class-names="">Она</text:span><text:span text:style-name="a1543" text:class-names=""><text:s text:c="1"/></text:span><text:span text:style-name="a1544" text:class-names="">была</text:span><text:span text:style-name="a1545" text:class-names=""><text:s text:c="1"/></text:span><text:span text:style-name="a1546" text:class-names="">согласна</text:span><text:span text:style-name="a1547" text:class-names=""><text:s text:c="1"/>и «</text:span><text:span text:style-name="a1548" text:class-names="">помирать</text:span><text:span text:style-name="a1549" text:class-names="">» с<text:s text:c="1"/></text:span><text:span text:style-name="a1550" text:class-names="">ним</text:span><text:span text:style-name="a1551" text:class-names="">,<text:s text:c="1"/></text:span><text:span text:style-name="a1552" text:class-names="">лишь</text:span><text:span text:style-name="a1553" text:class-names=""><text:s text:c="1"/></text:span><text:span text:style-name="a1554" text:class-names="">бы</text:span><text:span text:style-name="a1555" text:class-names=""><text:s text:c="1"/></text:span><text:span text:style-name="a1556" text:class-names="">быть</text:span><text:span text:style-name="a1557" text:class-names=""><text:s text:c="1"/></text:span><text:span text:style-name="a1558" text:class-names="">всегда</text:span><text:span text:style-name="a1559" text:class-names=""><text:s text:c="1"/></text:span><text:span text:style-name="a1560" text:class-names="">вместе</text:span><text:span text:style-name="a1561" text:class-names=""><text:s text:c="1"/>с<text:s text:c="1"/></text:span><text:span text:style-name="a1562" text:class-names="">героем</text:span><text:span text:style-name="a1563" text:class-names="">.</text:span></text:p>
            <text:p text:style-name="a1601" text:class-names="" text:cond-style-name=""><text:span text:style-name="a1565" text:class-names="">Музгарко</text:span><text:span text:style-name="a1566" text:class-names=""><text:s text:c="1"/></text:span><text:span text:style-name="a1567" text:class-names="">очень</text:span><text:span text:style-name="a1568" text:class-names=""><text:s text:c="1"/></text:span><text:span text:style-name="a1569" text:class-names="">любил</text:span><text:span text:style-name="a1570" text:class-names=""><text:s text:c="1"/></text:span><text:span text:style-name="a1571" text:class-names="">старика</text:span><text:span text:style-name="a1572" text:class-names="">,<text:s text:c="1"/></text:span><text:span text:style-name="a1573" text:class-names="">был</text:span><text:span text:style-name="a1574" text:class-names=""><text:s text:c="1"/></text:span><text:span text:style-name="a1575" text:class-names="">преданным</text:span><text:span text:style-name="a1576" text:class-names=""><text:s text:c="1"/></text:span><text:span text:style-name="a1577" text:class-names="">ему</text:span><text:span text:style-name="a1578" text:class-names=""><text:s text:c="1"/></text:span><text:span text:style-name="a1579" text:class-names="">во</text:span><text:span text:style-name="a1580" text:class-names=""><text:s text:c="1"/></text:span><text:span text:style-name="a1581" text:class-names="">всем</text:span><text:span text:style-name="a1582" text:class-names=""><text:s text:c="1"/>и<text:s text:c="1"/></text:span><text:span text:style-name="a1583" text:class-names="">готов</text:span><text:span text:style-name="a1584" text:class-names=""><text:s text:c="1"/></text:span><text:span text:style-name="a1585" text:class-names="">сделать</text:span><text:span text:style-name="a1586" text:class-names=""><text:s text:c="1"/></text:span><text:span text:style-name="a1587" text:class-names="">для</text:span><text:span text:style-name="a1588" text:class-names=""><text:s text:c="1"/></text:span><text:span text:style-name="a1589" text:class-names="">него</text:span><text:span text:style-name="a1590" text:class-names=""><text:s text:c="1"/></text:span><text:span text:style-name="a1591" text:class-names="">всё</text:span><text:span text:style-name="a1592" text:class-names="">,<text:s text:c="1"/></text:span><text:span text:style-name="a1593" text:class-names="">чтобы</text:span><text:span text:style-name="a1594" text:class-names=""><text:s text:c="1"/></text:span><text:span text:style-name="a1595" text:class-names="">быть</text:span><text:span text:style-name="a1596" text:class-names=""><text:s text:c="1"/></text:span><text:span text:style-name="a1597" text:class-names="">рядом</text:span><text:span text:style-name="a1598" text:class-names=""><text:s text:c="1"/>с<text:s text:c="1"/></text:span><text:span text:style-name="a1599" text:class-names="">хозяином</text:span><text:span text:style-name="a1600" text:class-names="">.</text:span></text:p>
          </draw:text-box>
          <svg:title/>
          <svg:desc/>
        </draw:frame>
        <draw:frame draw:id="id255" draw:style-name="a1607" draw:name="TextBox 8" svg:x="0.53701in" svg:y="4.56496in" svg:width="5.7622in" svg:height="0.8752in">
          <draw:text-box>
            <text:p text:style-name="a1604" text:class-names="" text:cond-style-name="" text:id="id253"><text:span text:style-name="a1603" text:class-names="">«Два раза меня от медведя ухранял: медведь-то на меня, а он его и остановил».</text:span></text:p>
            <text:p text:style-name="a1606" text:class-names="" text:cond-style-name="" text:id="id254"><text:span text:style-name="a1605" text:class-names=""/></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2" presentation:preset-sub-type="4" presentation:preset-class="entrance" presentation:group-id="0" smil:begin="0.0s" smil:fill="hold">
                  <anim:set smil:targetElement="id247" smil:attributeName="visibility" smil:to="visible" smil:begin="0.0s" smil:dur="0.00100000004749745s" smil:fill="hold"/>
                  <anim:animate smil:targetElement="id247" smil:attributeName="x" smil:values="x;x" smil:keyTimes="0.0;1.0" smil:dur="0.5s" smil:fill="hold"/>
                  <anim:animate smil:targetElement="id247"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255" smil:attributeName="visibility" smil:to="visible" smil:begin="0.0s" smil:dur="0.00100000004749745s" smil:fill="hold"/>
                  <anim:animate smil:targetElement="id255" smil:attributeName="x" smil:values="x;x" smil:keyTimes="0.0;1.0" smil:dur="0.5s" smil:fill="hold"/>
                  <anim:animate smil:targetElement="id255" smil:attributeName="y" smil:values="1+height/2;y" smil:keyTimes="0.0;1.0" smil:dur="0.5s" smil:fill="hold"/>
                </anim:par>
              </anim:par>
            </anim:par>
          </anim:seq>
        </anim:par>
        <presentation:notes draw:style-name="a1613">
          <draw:frame draw:id="id256" draw:style-name="a1610" draw:name="Номер слайда 6" svg:x="4.67953in" svg:y="11.10827in" svg:width="3.5878in" svg:height="0.58425in">
            <draw:text-box>
              <text:p text:style-name="a1609" text:class-names="" text:cond-style-name=""><text:span text:style-name="a1608" text:class-names=""><text:page-number style:num-format="1" text:fixed="false"/></text:span></text:p>
            </draw:text-box>
            <svg:title/>
            <svg:desc/>
          </draw:frame>
          <draw:page-thumbnail draw:page-number="10" svg:x="0.23785in" svg:y="0.88889in" svg:width="7.79167in" svg:height="4.38368in" presentation:class="page" draw:id="id257" presentation:style-name="a1611" draw:name="Образ слайда 1">
            <svg:title/>
            <svg:desc/>
          </draw:page-thumbnail>
          <draw:frame draw:id="id258" presentation:style-name="a1612" draw:name="Заметки 2" svg:x="0.82677in" svg:y="5.55394in" svg:width="6.61378in" svg:height="5.26142in" presentation:class="notes" presentation:placeholder="true">
            <draw:text-box/>
            <svg:title/>
            <svg:desc/>
          </draw:frame>
        </presentation:notes>
      </draw:page>
      <draw:page draw:name="Slide11" draw:style-name="a1614" draw:master-page-name="Master1-Layout2-obj-Title-and-Content" presentation:presentation-page-layout-name="Master1-PPL2" draw:id="Slide-266">
        <draw:custom-shape svg:x="0in" svg:y="0in" svg:width="13.33346in" svg:height="7.5in" draw:id="id259" draw:style-name="a1617" draw:name="Rectangle 8">
          <svg:title/>
          <svg:desc/>
          <text:p text:style-name="a1616" text:class-names="" text:cond-style-name=""><text:span text:style-name="a1615" text:class-names=""/></text:p>
          <draw:enhanced-geometry xmlns:dr3d="urn:oasis:names:tc:opendocument:xmlns:dr3d:1.0" draw:type="non-primitive" svg:viewBox="0 0 21600 21600" draw:enhanced-path="M 0 0 L 21600 0 21600 21600 0 21600 Z N"/>
        </draw:custom-shape>
        <draw:frame draw:id="id260" presentation:style-name="a1620" draw:name="Заголовок 1" svg:x="1.08268in" svg:y="1.03465in" svg:width="3.8622in" svg:height="2.71535in" presentation:class="title" presentation:placeholder="false">
          <draw:text-box>
            <text:p text:style-name="a1619" text:class-names="" text:cond-style-name=""><text:span text:style-name="a1618" text:class-names="">Эпитеты:</text:span></text:p>
          </draw:text-box>
          <svg:title/>
          <svg:desc/>
        </draw:frame>
        <draw:frame draw:id="id261" presentation:style-name="a1630" draw:name="Объект 2" svg:x="5.46535in" svg:y="1.02362in" svg:width="6.68701in" svg:height="5.28543in" presentation:class="outline" presentation:placeholder="false">
          <draw:text-box>
            <text:list text:style-name="a1623">
              <text:list-item>
                <text:p text:style-name="a1622" text:class-names="" text:cond-style-name=""><text:span text:style-name="a1621" text:class-names="">«старая доха», «вылезшая оленья шкура», «низкие осенние тучи», «осторожное царапанье», «небольшая пестрая собака», «приотворенная дверь», «сетка из мягких, пушистых снежинок», «зубчатая стенка», «надувшаяся почерневшая река», «каменистый мыс», «умная собака», «умные, говорящие глаза», «ласковый визг», </text:span></text:p>
              </text:list-item>
            </text:list>
            <text:list text:style-name="a1626">
              <text:list-item>
                <text:p text:style-name="a1625" text:class-names="" text:cond-style-name=""><text:span text:style-name="a1624" text:class-names="">«легкий прыжок», «старая печь», «закопченные бревна», «недоконченные лапти», «сгорбленный, седой старик», «низкие зимние облака», «помертвевшая земля», «ржавое болото», «жесткая болотная трава», «затонувшие поплавки», «глухая лесная деревушка», «глухое, лесистое место», «холерный год», «семейный человек», «горная холодная вода», «скверная, каменистая дорога», «теплое море», «мёртвая тишь», «ужасная голодная смерть», «мёртвый друг», «несчастный старик», «трудная дорога», «холодный ветер».</text:span></text:p>
              </text:list-item>
            </text:list>
            <text:list text:style-name="a1629">
              <text:list-item>
                <text:p text:style-name="a1628" text:class-names="" text:cond-style-name=""><text:span text:style-name="a1627" text:class-names=""/></text:p>
              </text:list-item>
            </text:list>
          </draw:text-box>
          <svg:title/>
          <svg:desc/>
        </draw:frame>
        <draw:g draw:name="Group 10" draw:id="id262">
          <svg:title/>
          <svg:desc/>
          <draw:g draw:name="Group 11" draw:id="id263">
            <svg:title/>
            <svg:desc/>
            <draw:connector draw:type="line" svg:x1="3.05433in" svg:y1="6.28543in" svg:x2="1.34646in" svg:y2="4.57756in" draw:id="id267" draw:style-name="a1639" draw:name="Straight Connector 15">
              <svg:title/>
              <svg:desc/>
            </draw:connector>
            <draw:connector draw:type="line" svg:x1="1.27598in" svg:y1="5.87008in" svg:x2="2.6378in" svg:y2="4.50866in" draw:id="id268" draw:style-name="a1640" draw:name="Straight Connector 16">
              <svg:title/>
              <svg:desc/>
            </draw:connector>
            <draw:custom-shape svg:width="1.08031in" svg:height="1.08031in" draw:id="id269" draw:style-name="a1643" draw:transform="translate(-0.54015in -0.54015in) rotate(-1.5708) translate(3.57794in 4.64843in)" draw:name="Rectangle 30">
              <svg:title/>
              <svg:desc/>
              <text:p text:style-name="a1642" text:class-names="" text:cond-style-name=""><text:span text:style-name="a1641" text:class-names=""/></text:p>
              <draw:enhanced-geometry xmlns:dr3d="urn:oasis:names:tc:opendocument:xmlns:dr3d:1.0" draw:type="non-primitive" svg:viewBox="0 0 1302493 1302493" draw:enhanced-path="M ?f0 ?f1 L ?f0 ?f0 ?f1 ?f0 N" draw:text-areas="?f8 ?f8 ?f9 ?f9" draw:glue-points="?f10 ?f11 ?f10 ?f10 ?f11 ?f10" draw:glue-point-leaving-directions="-0, -0, -0" draw:mirror-horizontal="true">
                <draw:equation draw:name="f0" draw:formula="0"/>
                <draw:equation draw:name="f1" draw:formula="1302493"/>
                <draw:equation draw:name="f2" draw:formula="?f1 - ?f0"/>
                <draw:equation draw:name="f3" draw:formula="?f2 / 1302493"/>
                <draw:equation draw:name="f4" draw:formula="0 * ?f2"/>
                <draw:equation draw:name="f5" draw:formula="1302493 * ?f2"/>
                <draw:equation draw:name="f6" draw:formula="?f4 / 1302493"/>
                <draw:equation draw:name="f7" draw:formula="?f5 / 1302493"/>
                <draw:equation draw:name="f8" draw:formula="?f0 / ?f3"/>
                <draw:equation draw:name="f9" draw:formula="?f1 / ?f3"/>
                <draw:equation draw:name="f10" draw:formula="?f6 / ?f3"/>
                <draw:equation draw:name="f11" draw:formula="?f7 / ?f3"/>
              </draw:enhanced-geometry>
            </draw:custom-shape>
            <draw:custom-shape svg:width="0.66299in" svg:height="0.66299in" draw:id="id270" draw:style-name="a1646" draw:transform="translate(-0.33149in -0.33149in) rotate(-1.5708) translate(3.42677in 5.33228in)" draw:name="Rectangle 30">
              <svg:title/>
              <svg:desc/>
              <text:p text:style-name="a1645" text:class-names="" text:cond-style-name=""><text:span text:style-name="a1644" text:class-names=""/></text:p>
              <draw:enhanced-geometry xmlns:dr3d="urn:oasis:names:tc:opendocument:xmlns:dr3d:1.0" draw:type="non-primitive" svg:viewBox="0 0 1302493 1302493" draw:enhanced-path="M ?f0 ?f1 L ?f0 ?f0 ?f1 ?f0 N" draw:text-areas="?f8 ?f8 ?f9 ?f9" draw:glue-points="?f10 ?f11 ?f10 ?f10 ?f11 ?f10" draw:glue-point-leaving-directions="-0, -0, -0" draw:mirror-horizontal="true">
                <draw:equation draw:name="f0" draw:formula="0"/>
                <draw:equation draw:name="f1" draw:formula="1302493"/>
                <draw:equation draw:name="f2" draw:formula="?f1 - ?f0"/>
                <draw:equation draw:name="f3" draw:formula="?f2 / 1302493"/>
                <draw:equation draw:name="f4" draw:formula="0 * ?f2"/>
                <draw:equation draw:name="f5" draw:formula="1302493 * ?f2"/>
                <draw:equation draw:name="f6" draw:formula="?f4 / 1302493"/>
                <draw:equation draw:name="f7" draw:formula="?f5 / 1302493"/>
                <draw:equation draw:name="f8" draw:formula="?f0 / ?f3"/>
                <draw:equation draw:name="f9" draw:formula="?f1 / ?f3"/>
                <draw:equation draw:name="f10" draw:formula="?f6 / ?f3"/>
                <draw:equation draw:name="f11" draw:formula="?f7 / ?f3"/>
              </draw:enhanced-geometry>
            </draw:custom-shape>
          </draw:g>
          <draw:g draw:name="Group 12" draw:id="id264">
            <svg:title/>
            <svg:desc/>
            <draw:custom-shape svg:width="0.97677in" svg:height="1.96299in" draw:id="id265" draw:style-name="a1634" draw:transform="translate(-0.48838in -0.98149in) rotate(-2.35619) translate(2.01285in 5.93506in)" draw:name="Freeform: Shape 13">
              <svg:title/>
              <svg:desc/>
              <text:p text:style-name="a1632" text:class-names="" text:cond-style-name=""><text:span text:style-name="a1631" text:class-names=""/></text:p>
              <draw:enhanced-geometry xmlns:dr3d="urn:oasis:names:tc:opendocument:xmlns:dr3d:1.0" draw:type="non-primitive" svg:viewBox="0 0 892801 1794975" draw:enhanced-path="M ?f1 ?f0 L ?f1 ?f3 ?f4 ?f5 C ?f6 ?f7 ?f8 ?f9 ?f10 ?f11 ?f12 ?f13 ?f14 ?f15 ?f16 ?f17 ?f18 ?f19 ?f20 ?f21 ?f22 ?f23 L ?f1 ?f0 Z N" draw:text-areas="?f50 ?f52 ?f51 ?f53" draw:glue-points="?f54 ?f55 ?f54 ?f56 ?f57 ?f58 ?f59 ?f60 ?f61 ?f62 ?f63 ?f64 ?f54 ?f55" draw:glue-point-leaving-directions="-0, -0, -0, -0, -0, -0, -0" draw:mirror-horizontal="true">
                <draw:equation draw:name="f0" draw:formula="0"/>
                <draw:equation draw:name="f1" draw:formula="892801"/>
                <draw:equation draw:name="f2" draw:formula="1794975"/>
                <draw:equation draw:name="f3" draw:formula="1434622"/>
                <draw:equation draw:name="f4" draw:formula="845919"/>
                <draw:equation draw:name="f5" draw:formula="1533379"/>
                <draw:equation draw:name="f6" draw:formula="735106"/>
                <draw:equation draw:name="f7" draw:formula="1711682"/>
                <draw:equation draw:name="f8" draw:formula="584368"/>
                <draw:equation draw:name="f9" draw:formula="1792418"/>
                <draw:equation draw:name="f10" draw:formula="440820"/>
                <draw:equation draw:name="f11" draw:formula="1794916"/>
                <draw:equation draw:name="f12" draw:formula="420314"/>
                <draw:equation draw:name="f13" draw:formula="1795273"/>
                <draw:equation draw:name="f14" draw:formula="399954"/>
                <draw:equation draw:name="f15" draw:formula="1794033"/>
                <draw:equation draw:name="f16" draw:formula="379878"/>
                <draw:equation draw:name="f17" draw:formula="1791253"/>
                <draw:equation draw:name="f18" draw:formula="0 - 41718"/>
                <draw:equation draw:name="f19" draw:formula="1732871"/>
                <draw:equation draw:name="f20" draw:formula="0 - 338017"/>
                <draw:equation draw:name="f21" draw:formula="995203"/>
                <draw:equation draw:name="f22" draw:formula="763083"/>
                <draw:equation draw:name="f23" draw:formula="100140"/>
                <draw:equation draw:name="f24" draw:formula="?f2 - ?f0"/>
                <draw:equation draw:name="f25" draw:formula="?f1 - ?f0"/>
                <draw:equation draw:name="f26" draw:formula="?f25 / 892801"/>
                <draw:equation draw:name="f27" draw:formula="?f24 / 1794975"/>
                <draw:equation draw:name="f28" draw:formula="892801 * ?f25"/>
                <draw:equation draw:name="f29" draw:formula="0 * ?f24"/>
                <draw:equation draw:name="f30" draw:formula="1434622 * ?f24"/>
                <draw:equation draw:name="f31" draw:formula="845919 * ?f25"/>
                <draw:equation draw:name="f32" draw:formula="1533379 * ?f24"/>
                <draw:equation draw:name="f33" draw:formula="440820 * ?f25"/>
                <draw:equation draw:name="f34" draw:formula="1794916 * ?f24"/>
                <draw:equation draw:name="f35" draw:formula="379878 * ?f25"/>
                <draw:equation draw:name="f36" draw:formula="1791253 * ?f24"/>
                <draw:equation draw:name="f37" draw:formula="763083 * ?f25"/>
                <draw:equation draw:name="f38" draw:formula="100140 * ?f24"/>
                <draw:equation draw:name="f39" draw:formula="?f28 / 892801"/>
                <draw:equation draw:name="f40" draw:formula="?f29 / 1794975"/>
                <draw:equation draw:name="f41" draw:formula="?f30 / 1794975"/>
                <draw:equation draw:name="f42" draw:formula="?f31 / 892801"/>
                <draw:equation draw:name="f43" draw:formula="?f32 / 1794975"/>
                <draw:equation draw:name="f44" draw:formula="?f33 / 892801"/>
                <draw:equation draw:name="f45" draw:formula="?f34 / 1794975"/>
                <draw:equation draw:name="f46" draw:formula="?f35 / 892801"/>
                <draw:equation draw:name="f47" draw:formula="?f36 / 1794975"/>
                <draw:equation draw:name="f48" draw:formula="?f37 / 892801"/>
                <draw:equation draw:name="f49" draw:formula="?f38 / 1794975"/>
                <draw:equation draw:name="f50" draw:formula="?f0 / ?f26"/>
                <draw:equation draw:name="f51" draw:formula="?f1 / ?f26"/>
                <draw:equation draw:name="f52" draw:formula="?f0 / ?f27"/>
                <draw:equation draw:name="f53" draw:formula="?f2 / ?f27"/>
                <draw:equation draw:name="f54" draw:formula="?f39 / ?f26"/>
                <draw:equation draw:name="f55" draw:formula="?f40 / ?f27"/>
                <draw:equation draw:name="f56" draw:formula="?f41 / ?f27"/>
                <draw:equation draw:name="f57" draw:formula="?f42 / ?f26"/>
                <draw:equation draw:name="f58" draw:formula="?f43 / ?f27"/>
                <draw:equation draw:name="f59" draw:formula="?f44 / ?f26"/>
                <draw:equation draw:name="f60" draw:formula="?f45 / ?f27"/>
                <draw:equation draw:name="f61" draw:formula="?f46 / ?f26"/>
                <draw:equation draw:name="f62" draw:formula="?f47 / ?f27"/>
                <draw:equation draw:name="f63" draw:formula="?f48 / ?f26"/>
                <draw:equation draw:name="f64" draw:formula="?f49 / ?f27"/>
              </draw:enhanced-geometry>
            </draw:custom-shape>
            <draw:custom-shape svg:width="0.97677in" svg:height="1.96299in" draw:id="id266" draw:style-name="a1638" draw:transform="translate(-0.48838in -0.98149in) rotate(-2.35619) translate(2.70734in 5.24805in)" draw:name="Freeform: Shape 14">
              <svg:title/>
              <svg:desc/>
              <text:p text:style-name="a1636" text:class-names="" text:cond-style-name=""><text:span text:style-name="a1635" text:class-names=""/></text:p>
              <draw:enhanced-geometry xmlns:dr3d="urn:oasis:names:tc:opendocument:xmlns:dr3d:1.0" draw:type="non-primitive" svg:viewBox="0 0 893183 1795123" draw:enhanced-path="M ?f3 ?f0 L ?f4 ?f5 C ?f6 ?f7 ?f8 ?f9 ?f10 ?f11 ?f12 ?f13 ?f14 ?f15 ?f16 ?f17 L ?f18 ?f19 ?f18 ?f20 ?f0 ?f21 ?f0 ?f22 ?f3 ?f23 ?f3 ?f0 Z N" draw:text-areas="?f58 ?f60 ?f59 ?f61" draw:glue-points="?f62 ?f63 ?f64 ?f65 ?f66 ?f67 ?f68 ?f69 ?f70 ?f71 ?f70 ?f72 ?f73 ?f74 ?f73 ?f75 ?f62 ?f76 ?f62 ?f63" draw:glue-point-leaving-directions="-0, -0, -0, -0, -0, -0, -0, -0, -0, -0" draw:mirror-horizontal="true">
                <draw:equation draw:name="f0" draw:formula="0"/>
                <draw:equation draw:name="f1" draw:formula="893183"/>
                <draw:equation draw:name="f2" draw:formula="1795123"/>
                <draw:equation draw:name="f3" draw:formula="191"/>
                <draw:equation draw:name="f4" draw:formula="130101"/>
                <draw:equation draw:name="f5" draw:formula="100288"/>
                <draw:equation draw:name="f6" draw:formula="1231201"/>
                <draw:equation draw:name="f7" draw:formula="995351"/>
                <draw:equation draw:name="f8" draw:formula="934902"/>
                <draw:equation draw:name="f9" draw:formula="1733019"/>
                <draw:equation draw:name="f10" draw:formula="513306"/>
                <draw:equation draw:name="f11" draw:formula="1791401"/>
                <draw:equation draw:name="f12" draw:formula="352699"/>
                <draw:equation draw:name="f13" draw:formula="1813642"/>
                <draw:equation draw:name="f14" draw:formula="173909"/>
                <draw:equation draw:name="f15" draw:formula="1737302"/>
                <draw:equation draw:name="f16" draw:formula="47265"/>
                <draw:equation draw:name="f17" draw:formula="1533527"/>
                <draw:equation draw:name="f18" draw:formula="192"/>
                <draw:equation draw:name="f19" draw:formula="1434367"/>
                <draw:equation draw:name="f20" draw:formula="1438981"/>
                <draw:equation draw:name="f21" draw:formula="1439386"/>
                <draw:equation draw:name="f22" draw:formula="4764"/>
                <draw:equation draw:name="f23" draw:formula="4616"/>
                <draw:equation draw:name="f24" draw:formula="?f2 - ?f0"/>
                <draw:equation draw:name="f25" draw:formula="?f1 - ?f0"/>
                <draw:equation draw:name="f26" draw:formula="?f25 / 893183"/>
                <draw:equation draw:name="f27" draw:formula="?f24 / 1795123"/>
                <draw:equation draw:name="f28" draw:formula="191 * ?f25"/>
                <draw:equation draw:name="f29" draw:formula="0 * ?f24"/>
                <draw:equation draw:name="f30" draw:formula="130101 * ?f25"/>
                <draw:equation draw:name="f31" draw:formula="100288 * ?f24"/>
                <draw:equation draw:name="f32" draw:formula="513306 * ?f25"/>
                <draw:equation draw:name="f33" draw:formula="1791401 * ?f24"/>
                <draw:equation draw:name="f34" draw:formula="47265 * ?f25"/>
                <draw:equation draw:name="f35" draw:formula="1533527 * ?f24"/>
                <draw:equation draw:name="f36" draw:formula="192 * ?f25"/>
                <draw:equation draw:name="f37" draw:formula="1434367 * ?f24"/>
                <draw:equation draw:name="f38" draw:formula="1438981 * ?f24"/>
                <draw:equation draw:name="f39" draw:formula="0 * ?f25"/>
                <draw:equation draw:name="f40" draw:formula="1439386 * ?f24"/>
                <draw:equation draw:name="f41" draw:formula="4764 * ?f24"/>
                <draw:equation draw:name="f42" draw:formula="4616 * ?f24"/>
                <draw:equation draw:name="f43" draw:formula="?f28 / 893183"/>
                <draw:equation draw:name="f44" draw:formula="?f29 / 1795123"/>
                <draw:equation draw:name="f45" draw:formula="?f30 / 893183"/>
                <draw:equation draw:name="f46" draw:formula="?f31 / 1795123"/>
                <draw:equation draw:name="f47" draw:formula="?f32 / 893183"/>
                <draw:equation draw:name="f48" draw:formula="?f33 / 1795123"/>
                <draw:equation draw:name="f49" draw:formula="?f34 / 893183"/>
                <draw:equation draw:name="f50" draw:formula="?f35 / 1795123"/>
                <draw:equation draw:name="f51" draw:formula="?f36 / 893183"/>
                <draw:equation draw:name="f52" draw:formula="?f37 / 1795123"/>
                <draw:equation draw:name="f53" draw:formula="?f38 / 1795123"/>
                <draw:equation draw:name="f54" draw:formula="?f39 / 893183"/>
                <draw:equation draw:name="f55" draw:formula="?f40 / 1795123"/>
                <draw:equation draw:name="f56" draw:formula="?f41 / 1795123"/>
                <draw:equation draw:name="f57" draw:formula="?f42 / 1795123"/>
                <draw:equation draw:name="f58" draw:formula="?f0 / ?f26"/>
                <draw:equation draw:name="f59" draw:formula="?f1 / ?f26"/>
                <draw:equation draw:name="f60" draw:formula="?f0 / ?f27"/>
                <draw:equation draw:name="f61" draw:formula="?f2 / ?f27"/>
                <draw:equation draw:name="f62" draw:formula="?f43 / ?f26"/>
                <draw:equation draw:name="f63" draw:formula="?f44 / ?f27"/>
                <draw:equation draw:name="f64" draw:formula="?f45 / ?f26"/>
                <draw:equation draw:name="f65" draw:formula="?f46 / ?f27"/>
                <draw:equation draw:name="f66" draw:formula="?f47 / ?f26"/>
                <draw:equation draw:name="f67" draw:formula="?f48 / ?f27"/>
                <draw:equation draw:name="f68" draw:formula="?f49 / ?f26"/>
                <draw:equation draw:name="f69" draw:formula="?f50 / ?f27"/>
                <draw:equation draw:name="f70" draw:formula="?f51 / ?f26"/>
                <draw:equation draw:name="f71" draw:formula="?f52 / ?f27"/>
                <draw:equation draw:name="f72" draw:formula="?f53 / ?f27"/>
                <draw:equation draw:name="f73" draw:formula="?f54 / ?f26"/>
                <draw:equation draw:name="f74" draw:formula="?f55 / ?f27"/>
                <draw:equation draw:name="f75" draw:formula="?f56 / ?f27"/>
                <draw:equation draw:name="f76" draw:formula="?f57 / ?f27"/>
              </draw:enhanced-geometry>
            </draw:custom-shape>
          </draw:g>
        </draw:g>
        <presentation:notes draw:style-name="a1652">
          <draw:frame draw:id="id271" draw:style-name="a1649" draw:name="Номер слайда 6" svg:x="4.67953in" svg:y="11.10827in" svg:width="3.5878in" svg:height="0.58425in">
            <draw:text-box>
              <text:p text:style-name="a1648" text:class-names="" text:cond-style-name=""><text:span text:style-name="a1647" text:class-names=""><text:page-number style:num-format="1" text:fixed="false"/></text:span></text:p>
            </draw:text-box>
            <svg:title/>
            <svg:desc/>
          </draw:frame>
          <draw:page-thumbnail draw:page-number="11" svg:x="0.23785in" svg:y="0.88889in" svg:width="7.79167in" svg:height="4.38368in" presentation:class="page" draw:id="id272" presentation:style-name="a1650" draw:name="Образ слайда 1">
            <svg:title/>
            <svg:desc/>
          </draw:page-thumbnail>
          <draw:frame draw:id="id273" presentation:style-name="a1651" draw:name="Заметки 2" svg:x="0.82677in" svg:y="5.55394in" svg:width="6.61378in" svg:height="5.26142in" presentation:class="notes" presentation:placeholder="true">
            <draw:text-box/>
            <svg:title/>
            <svg:desc/>
          </draw:frame>
        </presentation:notes>
      </draw:page>
      <draw:page draw:name="Slide12" draw:style-name="a1653" draw:master-page-name="Master1-Layout2-obj-Title-and-Content" presentation:presentation-page-layout-name="Master1-PPL2" draw:id="Slide-267">
        <draw:frame draw:id="id274" presentation:style-name="a1654" draw:name="Заголовок 1" svg:x="1.08189in" svg:y="0.43228in" svg:width="11.16929in" svg:height="1.21693in" presentation:class="title" presentation:placeholder="true">
          <draw:text-box/>
          <svg:title/>
          <svg:desc/>
        </draw:frame>
        <draw:frame draw:id="id276" presentation:style-name="a1676" draw:name="Объект 2" svg:x="5.10984in" svg:y="3.69567in" svg:width="7.14134in" svg:height="3.64685in" presentation:class="outline" presentation:placeholder="false">
          <draw:text-box>
            <text:list text:style-name="a1675">
              <text:list-item>
                <text:p text:style-name="a1674" text:class-names="" text:cond-style-name="" text:id="id275"><text:span text:style-name="a1655" text:class-names="">«</text:span><text:span text:style-name="a1656" text:class-names="">Ходит ветер</text:span><text:span text:style-name="a1657" text:class-names=""><text:s text:c="1"/>по Студеной,<text:s text:c="1"/></text:span><text:span text:style-name="a1658" text:class-names="">наметает</text:span><text:span text:style-name="a1659" text:class-names=""><text:s text:c="1"/>саженные сугробы снега,<text:s text:c="1"/></text:span><text:span text:style-name="a1660" text:class-names="">завывает</text:span><text:span text:style-name="a1661" text:class-names=""><text:s text:c="1"/>в лесу, точно голодный волк,<text:s text:c="1"/></text:span><text:span text:style-name="a1662" text:class-names="">избушка</text:span><text:span text:style-name="a1663" text:class-names=""><text:s text:c="1"/>Елески совсем<text:s text:c="1"/></text:span><text:span text:style-name="a1664" text:class-names="">потонула</text:span><text:span text:style-name="a1665" text:class-names=""><text:s text:c="1"/>в снегу», «Первый<text:s text:c="1"/></text:span><text:span text:style-name="a1666" text:class-names="">снег</text:span><text:span text:style-name="a1667" text:class-names=""><text:s text:c="1"/>всегда и</text:span><text:span text:style-name="a1668" text:class-names=""><text:s text:c="1"/>радовал</text:span><text:span text:style-name="a1669" text:class-names=""><text:s text:c="1"/>его и<text:s text:c="1"/></text:span><text:span text:style-name="a1670" text:class-names="">наводил</text:span><text:span text:style-name="a1671" text:class-names=""><text:s text:c="1"/>тоску, напоминая старое, что осталось вон за теми горами, из которых<text:s text:c="1"/></text:span><text:span text:style-name="a1672" text:class-names="">выбегала река</text:span><text:span text:style-name="a1673" text:class-names=""><text:s text:c="1"/>Студеная»</text:span></text:p>
              </text:list-item>
            </text:list>
          </draw:text-box>
          <svg:title/>
          <svg:desc/>
        </draw:frame>
        <draw:frame draw:id="id279" draw:style-name="a1681" draw:name="TextBox 3" svg:x="5.39803in" svg:y="0.62953in" svg:width="7.59882in" svg:height="0.57205in">
          <draw:text-box>
            <text:p text:style-name="a1678" text:class-names="" text:cond-style-name="" text:id="id277"><text:span text:style-name="a1677" text:class-names="">«Ходит ветер по Студеной….точно голодный волк...», </text:span></text:p>
            <text:p text:style-name="a1680" text:class-names="" text:cond-style-name="" text:id="id278"><text:span text:style-name="a1679" text:class-names="">«Но хочет он подняться и не может, точно кто его связал веревками»</text:span></text:p>
          </draw:text-box>
          <svg:title/>
          <svg:desc/>
        </draw:frame>
        <draw:frame draw:id="id281" draw:style-name="a1684" draw:name="TextBox 4" svg:x="0.7685in" svg:y="0.62953in" svg:width="3in" svg:height="0.40394in">
          <draw:text-box>
            <text:p text:style-name="a1683" text:class-names="" text:cond-style-name="" text:id="id280"><text:span text:style-name="a1682" text:class-names="">Сравнения:</text:span></text:p>
          </draw:text-box>
          <svg:title/>
          <svg:desc/>
        </draw:frame>
        <draw:frame draw:id="id282" draw:style-name="a1687" draw:name="TextBox 5" svg:x="5.61417in" svg:y="3.09882in" svg:width="3in" svg:height="0.50039in">
          <draw:text-box>
            <text:p text:style-name="a1686" text:class-names="" text:cond-style-name=""><text:span text:style-name="a1685" text:class-names=""/></text:p>
          </draw:text-box>
          <svg:title/>
          <svg:desc/>
        </draw:frame>
        <draw:frame draw:id="id285" draw:style-name="a1692" draw:name="TextBox 6" svg:x="5.4752in" svg:y="2.18819in" svg:width="7.52165in" svg:height="0.57205in">
          <draw:text-box>
            <text:p text:style-name="a1689" text:class-names="" text:cond-style-name="" text:id="id283"><text:span text:style-name="a1688" text:class-names="">«..придёт смертный час..», «..тишь встанет..», </text:span></text:p>
            <text:p text:style-name="a1691" text:class-names="" text:cond-style-name="" text:id="id284"><text:span text:style-name="a1690" text:class-names="">«..смерть пришла..», «..надежда умерла..», «..мороз трещал..»</text:span></text:p>
          </draw:text-box>
          <svg:title/>
          <svg:desc/>
        </draw:frame>
        <draw:frame draw:id="id287" draw:style-name="a1695" draw:name="TextBox 7" svg:x="0.74094in" svg:y="2.18819in" svg:width="3in" svg:height="0.40394in">
          <draw:text-box>
            <text:p text:style-name="a1694" text:class-names="" text:cond-style-name="" text:id="id286"><text:span text:style-name="a1693" text:class-names="">Метафоры:</text:span></text:p>
          </draw:text-box>
          <svg:title/>
          <svg:desc/>
        </draw:frame>
        <draw:frame draw:id="id289" draw:style-name="a1698" draw:name="TextBox 8" svg:x="0.70669in" svg:y="3.74685in" svg:width="3in" svg:height="0.40394in">
          <draw:text-box>
            <text:p text:style-name="a1697" text:class-names="" text:cond-style-name="" text:id="id288"><text:span text:style-name="a1696" text:class-names="">Олицетворения:</text:span></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2" presentation:preset-sub-type="4" presentation:preset-class="entrance" presentation:group-id="0" smil:begin="0.0s" smil:fill="hold">
                  <anim:set smil:targetElement="id281" smil:attributeName="visibility" smil:to="visible" smil:begin="0.0s" smil:dur="0.00100000004749745s" smil:fill="hold"/>
                  <anim:animate smil:targetElement="id281" smil:attributeName="x" smil:values="x;x" smil:keyTimes="0.0;1.0" smil:dur="0.5s" smil:fill="hold"/>
                  <anim:animate smil:targetElement="id281"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279" smil:attributeName="visibility" smil:to="visible" smil:begin="0.0s" smil:dur="0.00100000004749745s" smil:fill="hold"/>
                  <anim:animate smil:targetElement="id279" smil:attributeName="x" smil:values="x;x" smil:keyTimes="0.0;1.0" smil:dur="0.5s" smil:fill="hold"/>
                  <anim:animate smil:targetElement="id279"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287" smil:attributeName="visibility" smil:to="visible" smil:begin="0.0s" smil:dur="0.00100000004749745s" smil:fill="hold"/>
                  <anim:animate smil:targetElement="id287" smil:attributeName="x" smil:values="x;x" smil:keyTimes="0.0;1.0" smil:dur="0.5s" smil:fill="hold"/>
                  <anim:animate smil:targetElement="id287"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285" smil:attributeName="visibility" smil:to="visible" smil:begin="0.0s" smil:dur="0.00100000004749745s" smil:fill="hold"/>
                  <anim:animate smil:targetElement="id285" smil:attributeName="x" smil:values="x;x" smil:keyTimes="0.0;1.0" smil:dur="0.5s" smil:fill="hold"/>
                  <anim:animate smil:targetElement="id285"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289" smil:attributeName="visibility" smil:to="visible" smil:begin="0.0s" smil:dur="0.00100000004749745s" smil:fill="hold"/>
                  <anim:animate smil:targetElement="id289" smil:attributeName="x" smil:values="x;x" smil:keyTimes="0.0;1.0" smil:dur="0.5s" smil:fill="hold"/>
                  <anim:animate smil:targetElement="id289"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276" smil:attributeName="visibility" smil:to="visible" smil:begin="0.0s" smil:dur="0.00100000004749745s" smil:fill="hold"/>
                  <anim:animate smil:targetElement="id276" smil:attributeName="x" smil:values="x;x" smil:keyTimes="0.0;1.0" smil:dur="0.5s" smil:fill="hold"/>
                  <anim:animate smil:targetElement="id276" smil:attributeName="y" smil:values="1+height/2;y" smil:keyTimes="0.0;1.0" smil:dur="0.5s" smil:fill="hold"/>
                </anim:par>
              </anim:par>
            </anim:par>
          </anim:seq>
        </anim:par>
        <presentation:notes draw:style-name="a1704">
          <draw:frame draw:id="id290" draw:style-name="a1701" draw:name="Номер слайда 6" svg:x="4.67953in" svg:y="11.10827in" svg:width="3.5878in" svg:height="0.58425in">
            <draw:text-box>
              <text:p text:style-name="a1700" text:class-names="" text:cond-style-name=""><text:span text:style-name="a1699" text:class-names=""><text:page-number style:num-format="1" text:fixed="false"/></text:span></text:p>
            </draw:text-box>
            <svg:title/>
            <svg:desc/>
          </draw:frame>
          <draw:page-thumbnail draw:page-number="12" svg:x="0.23622in" svg:y="0.88858in" svg:width="7.79449in" svg:height="4.38425in" presentation:class="page" draw:id="id291" presentation:style-name="a1702" draw:name="Образ слайда 1">
            <svg:title/>
            <svg:desc/>
          </draw:page-thumbnail>
          <draw:frame draw:id="id292" presentation:style-name="a1703" draw:name="Заметки 2" svg:x="0.82677in" svg:y="5.55394in" svg:width="6.61378in" svg:height="5.26142in" presentation:class="notes" presentation:placeholder="true">
            <draw:text-box/>
            <svg:title/>
            <svg:desc/>
          </draw:frame>
        </presentation:notes>
      </draw:page>
      <draw:page draw:name="Slide13" draw:style-name="a1705" draw:master-page-name="Master1-Layout1-title-Title-Slide" presentation:presentation-page-layout-name="Master1-PPL1" draw:id="Slide-268">
        <draw:custom-shape svg:x="0in" svg:y="0in" svg:width="13.33346in" svg:height="7.5in" draw:id="id293" draw:style-name="a1708" draw:name="Rectangle 7">
          <svg:title/>
          <svg:desc/>
          <text:p text:style-name="a1707" text:class-names="" text:cond-style-name=""><text:span text:style-name="a1706" text:class-names=""/></text:p>
          <draw:enhanced-geometry xmlns:dr3d="urn:oasis:names:tc:opendocument:xmlns:dr3d:1.0" draw:type="non-primitive" svg:viewBox="0 0 21600 21600" draw:enhanced-path="M 0 0 L 21600 0 21600 21600 0 21600 Z N"/>
        </draw:custom-shape>
        <draw:frame draw:id="id294" presentation:style-name="a1712" draw:name="Заголовок 1" svg:x="2.40276in" svg:y="1.19094in" svg:width="8.52795in" svg:height="0.67508in" presentation:class="title" presentation:placeholder="false">
          <draw:text-box>
            <text:p text:style-name="a1711" text:class-names="" text:cond-style-name=""><text:span text:style-name="a1709" text:class-names="">Идея рассказа</text:span><text:span text:style-name="a1710" text:class-names=""/></text:p>
          </draw:text-box>
          <svg:title/>
          <svg:desc/>
        </draw:frame>
        <draw:frame draw:id="id295" presentation:style-name="a1722" draw:name="Объект 2" svg:x="1.27982in" svg:y="1.8749in" svg:width="10.29133in" svg:height="5.26876in" presentation:class="subtitle" presentation:placeholder="false">
          <draw:text-box>
            <text:p text:style-name="a1721" text:class-names="" text:cond-style-name=""><text:span text:style-name="a1713" text:class-names="">Д. Н. Мамин –Сибиряк показал в образе<text:s text:c="1"/></text:span><text:span text:style-name="a1714" text:class-names="">Елески</text:span><text:span text:style-name="a1715" text:class-names=""><text:s text:c="1"/></text:span><text:span text:style-name="a1716" text:class-names="">Шишмаря</text:span><text:span text:style-name="a1717" text:class-names=""><text:s text:c="1"/>тип русского человека, который, благодаря своей стойкости, силе духа, бесконечному труду, преданности и умению любить жизнь <text:s text:c="1"/>может преодолеть любые невзгоды</text:span><text:span text:style-name="a1718" text:class-names="">, <text:s text:c="1"/>одиночество,<text:s text:c="1"/></text:span><text:span text:style-name="a1719" text:class-names="">забыть об <text:s text:c="1"/>увечье, найти в себе мужество справиться с бедой и находить смысл жизни до конца своих дней. Таких людей автор считает солью земли русской, воспевая их мужество и жизнелюбие.<text:s text:c="1"/></text:span><text:span text:style-name="a1720" text:class-names=""/></text:p>
          </draw:text-box>
          <svg:title/>
          <svg:desc/>
        </draw:frame>
        <draw:g draw:name="Group 9" draw:id="id296">
          <svg:title/>
          <svg:desc/>
          <draw:custom-shape svg:x="10.04573in" svg:y="2.68476in" svg:width="4.54247in" svg:height="2.25259in" draw:id="id297" draw:style-name="a1725" draw:name="Rectangle 10">
            <svg:title/>
            <svg:desc/>
            <text:p text:style-name="a1724" text:class-names="" text:cond-style-name=""><text:span text:style-name="a1723" text:class-names=""/></text:p>
            <draw:enhanced-geometry xmlns:dr3d="urn:oasis:names:tc:opendocument:xmlns:dr3d:1.0" draw:type="non-primitive" svg:viewBox="0 0 21600 21600" draw:enhanced-path="M 0 0 L 21600 0 21600 21600 0 21600 Z N"/>
          </draw:custom-shape>
          <draw:g draw:name="Group 11" draw:id="id298">
            <svg:title/>
            <svg:desc/>
            <draw:g draw:name="Group 12" draw:id="id299">
              <svg:title/>
              <svg:desc/>
              <draw:custom-shape svg:width="0.30566in" svg:height="1.45661in" draw:id="id304" draw:style-name="a1740" draw:transform="translate(-0.15283in -0.7283in) rotate(-0.7854) translate(12.31696in 1.70222in)" draw:name="Freeform 68">
                <svg:title/>
                <svg:desc/>
                <text:p text:style-name="a1738" text:class-names="" text:cond-style-name=""><text:span text:style-name="a1737" text:class-names=""/></text:p>
                <draw:enhanced-geometry xmlns:dr3d="urn:oasis:names:tc:opendocument:xmlns:dr3d:1.0" draw:type="non-primitive" svg:viewBox="0 0 67 298" draw:enhanced-path="M ?f0 ?f3 C ?f0 ?f4 ?f5 ?f6 ?f1 ?f2 ?f1 ?f0 ?f1 ?f0 ?f1 ?f0 ?f5 ?f7 ?f0 ?f8 ?f0 ?f3 Z N" draw:text-areas="?f23 ?f25 ?f24 ?f26" draw:glue-points="?f27 ?f28 ?f29 ?f30 ?f29 ?f31 ?f27 ?f28" draw:glue-point-leaving-directions="-0, -0, -0, -0">
                  <draw:equation draw:name="f0" draw:formula="0"/>
                  <draw:equation draw:name="f1" draw:formula="67"/>
                  <draw:equation draw:name="f2" draw:formula="298"/>
                  <draw:equation draw:name="f3" draw:formula="149"/>
                  <draw:equation draw:name="f4" draw:formula="208"/>
                  <draw:equation draw:name="f5" draw:formula="26"/>
                  <draw:equation draw:name="f6" draw:formula="261"/>
                  <draw:equation draw:name="f7" draw:formula="36"/>
                  <draw:equation draw:name="f8" draw:formula="89"/>
                  <draw:equation draw:name="f9" draw:formula="?f2 - ?f0"/>
                  <draw:equation draw:name="f10" draw:formula="?f1 - ?f0"/>
                  <draw:equation draw:name="f11" draw:formula="?f10 / 67"/>
                  <draw:equation draw:name="f12" draw:formula="?f9 / 298"/>
                  <draw:equation draw:name="f13" draw:formula="0 * ?f10"/>
                  <draw:equation draw:name="f14" draw:formula="149 * ?f9"/>
                  <draw:equation draw:name="f15" draw:formula="67 * ?f10"/>
                  <draw:equation draw:name="f16" draw:formula="298 * ?f9"/>
                  <draw:equation draw:name="f17" draw:formula="0 * ?f9"/>
                  <draw:equation draw:name="f18" draw:formula="?f13 / 67"/>
                  <draw:equation draw:name="f19" draw:formula="?f14 / 298"/>
                  <draw:equation draw:name="f20" draw:formula="?f15 / 67"/>
                  <draw:equation draw:name="f21" draw:formula="?f16 / 298"/>
                  <draw:equation draw:name="f22" draw:formula="?f17 / 298"/>
                  <draw:equation draw:name="f23" draw:formula="0 / ?f11"/>
                  <draw:equation draw:name="f24" draw:formula="?f1 / ?f11"/>
                  <draw:equation draw:name="f25" draw:formula="0 / ?f12"/>
                  <draw:equation draw:name="f26" draw:formula="?f2 / ?f12"/>
                  <draw:equation draw:name="f27" draw:formula="?f18 / ?f11"/>
                  <draw:equation draw:name="f28" draw:formula="?f19 / ?f12"/>
                  <draw:equation draw:name="f29" draw:formula="?f20 / ?f11"/>
                  <draw:equation draw:name="f30" draw:formula="?f21 / ?f12"/>
                  <draw:equation draw:name="f31" draw:formula="?f22 / ?f12"/>
                </draw:enhanced-geometry>
              </draw:custom-shape>
              <draw:custom-shape svg:width="0.30085in" svg:height="1.45661in" draw:id="id305" draw:style-name="a1744" draw:transform="translate(-0.15043in -0.7283in) rotate(-0.7854) translate(12.54683in 1.91599in)" draw:name="Freeform 69">
                <svg:title/>
                <svg:desc/>
                <text:p text:style-name="a1742" text:class-names="" text:cond-style-name=""><text:span text:style-name="a1741" text:class-names=""/></text:p>
                <draw:enhanced-geometry xmlns:dr3d="urn:oasis:names:tc:opendocument:xmlns:dr3d:1.0" draw:type="non-primitive" svg:viewBox="0 0 66 298" draw:enhanced-path="M ?f0 ?f0 C ?f0 ?f2 ?f0 ?f2 ?f0 ?f2 ?f3 ?f4 ?f1 ?f5 ?f1 ?f6 ?f1 ?f7 ?f3 ?f8 ?f0 ?f0 Z N" draw:text-areas="?f23 ?f25 ?f24 ?f26" draw:glue-points="?f27 ?f28 ?f27 ?f29 ?f30 ?f31 ?f27 ?f28" draw:glue-point-leaving-directions="-0, -0, -0, -0">
                  <draw:equation draw:name="f0" draw:formula="0"/>
                  <draw:equation draw:name="f1" draw:formula="66"/>
                  <draw:equation draw:name="f2" draw:formula="298"/>
                  <draw:equation draw:name="f3" draw:formula="41"/>
                  <draw:equation draw:name="f4" draw:formula="261"/>
                  <draw:equation draw:name="f5" draw:formula="208"/>
                  <draw:equation draw:name="f6" draw:formula="149"/>
                  <draw:equation draw:name="f7" draw:formula="89"/>
                  <draw:equation draw:name="f8" draw:formula="36"/>
                  <draw:equation draw:name="f9" draw:formula="?f2 - ?f0"/>
                  <draw:equation draw:name="f10" draw:formula="?f1 - ?f0"/>
                  <draw:equation draw:name="f11" draw:formula="?f10 / 66"/>
                  <draw:equation draw:name="f12" draw:formula="?f9 / 298"/>
                  <draw:equation draw:name="f13" draw:formula="0 * ?f10"/>
                  <draw:equation draw:name="f14" draw:formula="0 * ?f9"/>
                  <draw:equation draw:name="f15" draw:formula="298 * ?f9"/>
                  <draw:equation draw:name="f16" draw:formula="66 * ?f10"/>
                  <draw:equation draw:name="f17" draw:formula="149 * ?f9"/>
                  <draw:equation draw:name="f18" draw:formula="?f13 / 66"/>
                  <draw:equation draw:name="f19" draw:formula="?f14 / 298"/>
                  <draw:equation draw:name="f20" draw:formula="?f15 / 298"/>
                  <draw:equation draw:name="f21" draw:formula="?f16 / 66"/>
                  <draw:equation draw:name="f22" draw:formula="?f17 / 298"/>
                  <draw:equation draw:name="f23" draw:formula="0 / ?f11"/>
                  <draw:equation draw:name="f24" draw:formula="?f1 / ?f11"/>
                  <draw:equation draw:name="f25" draw:formula="0 / ?f12"/>
                  <draw:equation draw:name="f26" draw:formula="?f2 / ?f12"/>
                  <draw:equation draw:name="f27" draw:formula="?f18 / ?f11"/>
                  <draw:equation draw:name="f28" draw:formula="?f19 / ?f12"/>
                  <draw:equation draw:name="f29" draw:formula="?f20 / ?f12"/>
                  <draw:equation draw:name="f30" draw:formula="?f21 / ?f11"/>
                  <draw:equation draw:name="f31" draw:formula="?f22 / ?f12"/>
                </draw:enhanced-geometry>
              </draw:custom-shape>
              <draw:custom-shape svg:width="0.00068in" svg:height="2.21367in" draw:id="id306" draw:style-name="a1747" draw:transform="translate(-0.00034in -1.10684in) rotate(-0.7854) translate(12.16566in 2.05911in)" draw:name="Line 70">
                <svg:title/>
                <svg:desc/>
                <text:p text:style-name="a1746" text:class-names="" text:cond-style-name=""><text:span text:style-name="a1745" text:class-names=""/></text:p>
                <draw:enhanced-geometry xmlns:dr3d="urn:oasis:names:tc:opendocument:xmlns:dr3d:1.0" draw:path-stretchpoint-x="21600" draw:path-stretchpoint-y="21600" draw:type="non-primitive" svg:viewBox="0 0 21600 21600" draw:enhanced-path="M ?f7 ?f7 L ?f10 ?f11 N" draw:text-areas="?f7 ?f7 ?f10 ?f11" draw:glue-points="?f7 ?f7 ?f10 ?f11" draw:glue-point-leaving-directions="-0, -0" draw:mirror-vertic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21600 * ?f5"/>
                  <draw:equation draw:name="f9" draw:formula="21600 * ?f4"/>
                  <draw:equation draw:name="f10" draw:formula="?f8 / ?f6"/>
                  <draw:equation draw:name="f11" draw:formula="?f9 / ?f6"/>
                </draw:enhanced-geometry>
              </draw:custom-shape>
            </draw:g>
            <draw:g draw:name="Group 13" draw:id="id300">
              <svg:title/>
              <svg:desc/>
              <draw:custom-shape svg:width="0.30566in" svg:height="1.45661in" draw:id="id301" draw:style-name="a1729" draw:transform="translate(-0.15283in -0.7283in) rotate(-0.7854) translate(12.33456in 1.48606in)" draw:name="Freeform 68">
                <svg:title/>
                <svg:desc/>
                <text:p text:style-name="a1727" text:class-names="" text:cond-style-name=""><text:span text:style-name="a1726" text:class-names=""/></text:p>
                <draw:enhanced-geometry xmlns:dr3d="urn:oasis:names:tc:opendocument:xmlns:dr3d:1.0" draw:type="non-primitive" svg:viewBox="0 0 67 298" draw:enhanced-path="M ?f0 ?f3 C ?f0 ?f4 ?f5 ?f6 ?f1 ?f2 ?f1 ?f0 ?f1 ?f0 ?f1 ?f0 ?f5 ?f7 ?f0 ?f8 ?f0 ?f3 Z N" draw:text-areas="?f23 ?f25 ?f24 ?f26" draw:glue-points="?f27 ?f28 ?f29 ?f30 ?f29 ?f31 ?f27 ?f28" draw:glue-point-leaving-directions="-0, -0, -0, -0" draw:mirror-horizontal="true">
                  <draw:equation draw:name="f0" draw:formula="0"/>
                  <draw:equation draw:name="f1" draw:formula="67"/>
                  <draw:equation draw:name="f2" draw:formula="298"/>
                  <draw:equation draw:name="f3" draw:formula="149"/>
                  <draw:equation draw:name="f4" draw:formula="208"/>
                  <draw:equation draw:name="f5" draw:formula="26"/>
                  <draw:equation draw:name="f6" draw:formula="261"/>
                  <draw:equation draw:name="f7" draw:formula="36"/>
                  <draw:equation draw:name="f8" draw:formula="89"/>
                  <draw:equation draw:name="f9" draw:formula="?f2 - ?f0"/>
                  <draw:equation draw:name="f10" draw:formula="?f1 - ?f0"/>
                  <draw:equation draw:name="f11" draw:formula="?f10 / 67"/>
                  <draw:equation draw:name="f12" draw:formula="?f9 / 298"/>
                  <draw:equation draw:name="f13" draw:formula="0 * ?f10"/>
                  <draw:equation draw:name="f14" draw:formula="149 * ?f9"/>
                  <draw:equation draw:name="f15" draw:formula="67 * ?f10"/>
                  <draw:equation draw:name="f16" draw:formula="298 * ?f9"/>
                  <draw:equation draw:name="f17" draw:formula="0 * ?f9"/>
                  <draw:equation draw:name="f18" draw:formula="?f13 / 67"/>
                  <draw:equation draw:name="f19" draw:formula="?f14 / 298"/>
                  <draw:equation draw:name="f20" draw:formula="?f15 / 67"/>
                  <draw:equation draw:name="f21" draw:formula="?f16 / 298"/>
                  <draw:equation draw:name="f22" draw:formula="?f17 / 298"/>
                  <draw:equation draw:name="f23" draw:formula="0 / ?f11"/>
                  <draw:equation draw:name="f24" draw:formula="?f1 / ?f11"/>
                  <draw:equation draw:name="f25" draw:formula="0 / ?f12"/>
                  <draw:equation draw:name="f26" draw:formula="?f2 / ?f12"/>
                  <draw:equation draw:name="f27" draw:formula="?f18 / ?f11"/>
                  <draw:equation draw:name="f28" draw:formula="?f19 / ?f12"/>
                  <draw:equation draw:name="f29" draw:formula="?f20 / ?f11"/>
                  <draw:equation draw:name="f30" draw:formula="?f21 / ?f12"/>
                  <draw:equation draw:name="f31" draw:formula="?f22 / ?f12"/>
                </draw:enhanced-geometry>
              </draw:custom-shape>
              <draw:custom-shape svg:width="0.30085in" svg:height="1.45661in" draw:id="id302" draw:style-name="a1733" draw:transform="translate(-0.15043in -0.7283in) rotate(-0.7854) translate(12.10325in 1.70326in)" draw:name="Freeform 69">
                <svg:title/>
                <svg:desc/>
                <text:p text:style-name="a1731" text:class-names="" text:cond-style-name=""><text:span text:style-name="a1730" text:class-names=""/></text:p>
                <draw:enhanced-geometry xmlns:dr3d="urn:oasis:names:tc:opendocument:xmlns:dr3d:1.0" draw:type="non-primitive" svg:viewBox="0 0 66 298" draw:enhanced-path="M ?f0 ?f0 C ?f0 ?f2 ?f0 ?f2 ?f0 ?f2 ?f3 ?f4 ?f1 ?f5 ?f1 ?f6 ?f1 ?f7 ?f3 ?f8 ?f0 ?f0 Z N" draw:text-areas="?f23 ?f25 ?f24 ?f26" draw:glue-points="?f27 ?f28 ?f27 ?f29 ?f30 ?f31 ?f27 ?f28" draw:glue-point-leaving-directions="-0, -0, -0, -0" draw:mirror-horizontal="true">
                  <draw:equation draw:name="f0" draw:formula="0"/>
                  <draw:equation draw:name="f1" draw:formula="66"/>
                  <draw:equation draw:name="f2" draw:formula="298"/>
                  <draw:equation draw:name="f3" draw:formula="41"/>
                  <draw:equation draw:name="f4" draw:formula="261"/>
                  <draw:equation draw:name="f5" draw:formula="208"/>
                  <draw:equation draw:name="f6" draw:formula="149"/>
                  <draw:equation draw:name="f7" draw:formula="89"/>
                  <draw:equation draw:name="f8" draw:formula="36"/>
                  <draw:equation draw:name="f9" draw:formula="?f2 - ?f0"/>
                  <draw:equation draw:name="f10" draw:formula="?f1 - ?f0"/>
                  <draw:equation draw:name="f11" draw:formula="?f10 / 66"/>
                  <draw:equation draw:name="f12" draw:formula="?f9 / 298"/>
                  <draw:equation draw:name="f13" draw:formula="0 * ?f10"/>
                  <draw:equation draw:name="f14" draw:formula="0 * ?f9"/>
                  <draw:equation draw:name="f15" draw:formula="298 * ?f9"/>
                  <draw:equation draw:name="f16" draw:formula="66 * ?f10"/>
                  <draw:equation draw:name="f17" draw:formula="149 * ?f9"/>
                  <draw:equation draw:name="f18" draw:formula="?f13 / 66"/>
                  <draw:equation draw:name="f19" draw:formula="?f14 / 298"/>
                  <draw:equation draw:name="f20" draw:formula="?f15 / 298"/>
                  <draw:equation draw:name="f21" draw:formula="?f16 / 66"/>
                  <draw:equation draw:name="f22" draw:formula="?f17 / 298"/>
                  <draw:equation draw:name="f23" draw:formula="0 / ?f11"/>
                  <draw:equation draw:name="f24" draw:formula="?f1 / ?f11"/>
                  <draw:equation draw:name="f25" draw:formula="0 / ?f12"/>
                  <draw:equation draw:name="f26" draw:formula="?f2 / ?f12"/>
                  <draw:equation draw:name="f27" draw:formula="?f18 / ?f11"/>
                  <draw:equation draw:name="f28" draw:formula="?f19 / ?f12"/>
                  <draw:equation draw:name="f29" draw:formula="?f20 / ?f12"/>
                  <draw:equation draw:name="f30" draw:formula="?f21 / ?f11"/>
                  <draw:equation draw:name="f31" draw:formula="?f22 / ?f12"/>
                </draw:enhanced-geometry>
              </draw:custom-shape>
              <draw:custom-shape svg:width="0.00068in" svg:height="2.21367in" draw:id="id303" draw:style-name="a1736" draw:transform="translate(-0.00034in -1.10684in) rotate(-0.7854) translate(9.89124in 2.05821in)" draw:name="Line 70">
                <svg:title/>
                <svg:desc/>
                <text:p text:style-name="a1735" text:class-names="" text:cond-style-name=""><text:span text:style-name="a1734" text:class-names=""/></text:p>
                <draw:enhanced-geometry xmlns:dr3d="urn:oasis:names:tc:opendocument:xmlns:dr3d:1.0" draw:path-stretchpoint-x="21600" draw:path-stretchpoint-y="21600" draw:type="non-primitive" svg:viewBox="0 0 21600 21600" draw:enhanced-path="M ?f7 ?f7 L ?f10 ?f11 N" draw:text-areas="?f7 ?f7 ?f10 ?f11" draw:glue-points="?f7 ?f7 ?f10 ?f11" draw:glue-point-leaving-directions="-0, -0" draw:mirror-vertical="true"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21600 * ?f5"/>
                  <draw:equation draw:name="f9" draw:formula="21600 * ?f4"/>
                  <draw:equation draw:name="f10" draw:formula="?f8 / ?f6"/>
                  <draw:equation draw:name="f11" draw:formula="?f9 / ?f6"/>
                </draw:enhanced-geometry>
              </draw:custom-shape>
            </draw:g>
          </draw:g>
        </draw:g>
        <presentation:notes draw:style-name="a1753">
          <draw:frame draw:id="id307" draw:style-name="a1750" draw:name="Номер слайда 6" svg:x="4.67953in" svg:y="11.10827in" svg:width="3.5878in" svg:height="0.58425in">
            <draw:text-box>
              <text:p text:style-name="a1749" text:class-names="" text:cond-style-name=""><text:span text:style-name="a1748" text:class-names=""><text:page-number style:num-format="1" text:fixed="false"/></text:span></text:p>
            </draw:text-box>
            <svg:title/>
            <svg:desc/>
          </draw:frame>
          <draw:page-thumbnail draw:page-number="13" svg:x="0.23785in" svg:y="0.88889in" svg:width="7.79167in" svg:height="4.38368in" presentation:class="page" draw:id="id308" presentation:style-name="a1751" draw:name="Образ слайда 1">
            <svg:title/>
            <svg:desc/>
          </draw:page-thumbnail>
          <draw:frame draw:id="id309" presentation:style-name="a1752" draw:name="Заметки 2" svg:x="0.82677in" svg:y="5.55394in" svg:width="6.61378in" svg:height="5.26142in" presentation:class="notes" presentation:placeholder="true">
            <draw:text-box/>
            <svg:title/>
            <svg:desc/>
          </draw:frame>
        </presentation:notes>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Title Slide">
      <presentation:placeholder presentation:object="title" svg:x="2.30433in" svg:y="1.19961in" svg:width="8.72441in" svg:height="2.2811in"/>
      <presentation:placeholder presentation:object="subtitle" svg:x="3.51693in" svg:y="4.31496in" svg:width="6.29921in" svg:height="2.00433in"/>
      <presentation:placeholder presentation:object="date-time" svg:x="0.49213in" svg:y="6.95236in" svg:width="1.9248in" svg:height="0.50472in"/>
      <presentation:placeholder presentation:object="footer" svg:x="3.0122in" svg:y="6.95276in" svg:width="7.30905in" svg:height="0.50394in"/>
      <presentation:placeholder presentation:object="page-number" svg:x="10.91732in" svg:y="6.95276in" svg:width="1.9248in" svg:height="0.50394in"/>
      <presentation:placeholder presentation:object="outline" svg:x="0.66654in" svg:y="1.75472in" svg:width="11.99961in" svg:height="4.34961in"/>
    </style:presentation-page-layout>
    <style:presentation-page-layout style:name="Master1-PPL2" style:display-name="Title and Content">
      <presentation:placeholder presentation:object="title" svg:x="1.08189in" svg:y="0.43228in" svg:width="11.16929in" svg:height="1.21693in"/>
      <presentation:placeholder presentation:object="title" svg:x="1.08189in" svg:y="1.8437in" svg:width="11.16929in" svg:height="4.4185in"/>
      <presentation:placeholder presentation:object="date-time" svg:x="0.49213in" svg:y="6.95236in" svg:width="1.9248in" svg:height="0.50472in"/>
      <presentation:placeholder presentation:object="footer" svg:x="3.0122in" svg:y="6.95276in" svg:width="7.30905in" svg:height="0.50394in"/>
      <presentation:placeholder presentation:object="page-number" svg:x="10.91732in" svg:y="6.95276in" svg:width="1.9248in" svg:height="0.50394in"/>
      <presentation:placeholder presentation:object="object" svg:x="0.66654in" svg:y="1.75472in" svg:width="11.99961in" svg:height="4.34961in"/>
    </style:presentation-page-layout>
    <style:presentation-page-layout style:name="Master1-PPL3" style:display-name="Section Header">
      <presentation:placeholder presentation:object="title" svg:x="1.08268in" svg:y="2.52165in" svg:width="5.07087in" svg:height="2.45669in"/>
      <presentation:placeholder presentation:object="outline" svg:x="7.17992in" svg:y="2.52165in" svg:width="5.07087in" svg:height="2.45669in"/>
      <presentation:placeholder presentation:object="date-time" svg:x="0.49213in" svg:y="6.95236in" svg:width="1.9248in" svg:height="0.50472in"/>
      <presentation:placeholder presentation:object="footer" svg:x="3.0122in" svg:y="6.95276in" svg:width="7.30905in" svg:height="0.50394in"/>
      <presentation:placeholder presentation:object="page-number" svg:x="10.91732in" svg:y="6.95276in" svg:width="1.9248in" svg:height="0.50394in"/>
    </style:presentation-page-layout>
    <style:presentation-page-layout style:name="Master1-PPL4" style:display-name="Two Content">
      <presentation:placeholder presentation:object="title" svg:x="1.08189in" svg:y="0.43228in" svg:width="11.16929in" svg:height="1.21693in"/>
      <presentation:placeholder presentation:object="title" svg:x="1.08189in" svg:y="1.8437in" svg:width="5.38976in" svg:height="4.47559in"/>
      <presentation:placeholder presentation:object="title" svg:x="6.86142in" svg:y="1.8437in" svg:width="5.38976in" svg:height="4.47559in"/>
      <presentation:placeholder presentation:object="date-time" svg:x="0.49213in" svg:y="6.95236in" svg:width="1.9248in" svg:height="0.50472in"/>
      <presentation:placeholder presentation:object="footer" svg:x="3.0122in" svg:y="6.95276in" svg:width="7.30905in" svg:height="0.50394in"/>
      <presentation:placeholder presentation:object="page-number" svg:x="10.91732in" svg:y="6.95276in" svg:width="1.9248in" svg:height="0.50394in"/>
    </style:presentation-page-layout>
    <style:presentation-page-layout style:name="Master1-PPL5" style:display-name="Comparison">
      <presentation:placeholder presentation:object="title" svg:x="1.08189in" svg:y="0.43228in" svg:width="11.16929in" svg:height="1.21693in"/>
      <presentation:placeholder presentation:object="outline" svg:x="1.08189in" svg:y="1.89921in" svg:width="5.38976in" svg:height="0.72402in"/>
      <presentation:placeholder presentation:object="title" svg:x="1.08189in" svg:y="2.65866in" svg:width="5.38976in" svg:height="3.66063in"/>
      <presentation:placeholder presentation:object="outline" svg:x="6.86142in" svg:y="1.89921in" svg:width="5.38976in" svg:height="0.72441in"/>
      <presentation:placeholder presentation:object="title" svg:x="6.86142in" svg:y="2.65866in" svg:width="5.38976in" svg:height="3.66063in"/>
      <presentation:placeholder presentation:object="date-time" svg:x="0.49213in" svg:y="6.95236in" svg:width="1.9248in" svg:height="0.50472in"/>
      <presentation:placeholder presentation:object="footer" svg:x="3.0122in" svg:y="6.95276in" svg:width="7.30905in" svg:height="0.50394in"/>
      <presentation:placeholder presentation:object="page-number" svg:x="10.91732in" svg:y="6.95276in" svg:width="1.9248in" svg:height="0.50394in"/>
    </style:presentation-page-layout>
    <style:presentation-page-layout style:name="Master1-PPL6" style:display-name="Title Only">
      <presentation:placeholder presentation:object="title" svg:x="1.08189in" svg:y="0.43228in" svg:width="11.16929in" svg:height="1.21693in"/>
      <presentation:placeholder presentation:object="date-time" svg:x="0.49213in" svg:y="6.95236in" svg:width="1.9248in" svg:height="0.50472in"/>
      <presentation:placeholder presentation:object="footer" svg:x="3.0122in" svg:y="6.95276in" svg:width="7.30905in" svg:height="0.50394in"/>
      <presentation:placeholder presentation:object="page-number" svg:x="10.91732in" svg:y="6.95276in" svg:width="1.9248in" svg:height="0.50394in"/>
    </style:presentation-page-layout>
    <style:presentation-page-layout style:name="Master1-PPL7" style:display-name="Blank">
      <presentation:placeholder presentation:object="date-time" svg:x="0.49213in" svg:y="6.95236in" svg:width="1.9248in" svg:height="0.50472in"/>
      <presentation:placeholder presentation:object="footer" svg:x="3.0122in" svg:y="6.95276in" svg:width="7.30905in" svg:height="0.50394in"/>
      <presentation:placeholder presentation:object="page-number" svg:x="10.91732in" svg:y="6.95276in" svg:width="1.9248in" svg:height="0.50394in"/>
    </style:presentation-page-layout>
    <style:presentation-page-layout style:name="Master1-PPL8" style:display-name="Content with Caption">
      <presentation:placeholder presentation:object="title" svg:x="1.08268in" svg:y="1.04527in" svg:width="3.8622in" svg:height="1.51457in"/>
      <presentation:placeholder presentation:object="title" svg:x="5.95472in" svg:y="0.96535in" svg:width="6.29921in" svg:height="5.35433in"/>
      <presentation:placeholder presentation:object="outline" svg:x="1.08189in" svg:y="2.82677in" svg:width="3.8622in" svg:height="3.49291in"/>
      <presentation:placeholder presentation:object="date-time" svg:x="0.49213in" svg:y="6.95236in" svg:width="1.9248in" svg:height="0.50472in"/>
      <presentation:placeholder presentation:object="footer" svg:x="3.0122in" svg:y="6.95276in" svg:width="7.30905in" svg:height="0.50394in"/>
      <presentation:placeholder presentation:object="page-number" svg:x="10.91732in" svg:y="6.95276in" svg:width="1.9248in" svg:height="0.50394in"/>
    </style:presentation-page-layout>
    <style:presentation-page-layout style:name="Master1-PPL9" style:display-name="Picture with Caption">
      <presentation:placeholder presentation:object="title" svg:x="1.08268in" svg:y="1.04488in" svg:width="3.8622in" svg:height="1.51457in"/>
      <presentation:placeholder presentation:object="title" svg:x="6.05551in" svg:y="0.59055in" svg:width="6.6874in" svg:height="5.72874in"/>
      <presentation:placeholder presentation:object="outline" svg:x="1.08268in" svg:y="2.82677in" svg:width="3.8622in" svg:height="3.59173in"/>
      <presentation:placeholder presentation:object="date-time" svg:x="0.49213in" svg:y="6.95236in" svg:width="1.9248in" svg:height="0.50472in"/>
      <presentation:placeholder presentation:object="footer" svg:x="3.0122in" svg:y="6.95276in" svg:width="7.30905in" svg:height="0.50394in"/>
      <presentation:placeholder presentation:object="page-number" svg:x="10.91732in" svg:y="6.95276in" svg:width="1.9248in" svg:height="0.50394in"/>
    </style:presentation-page-layout>
    <style:presentation-page-layout style:name="Master1-PPL10" style:display-name="Title and Vertical Text">
      <presentation:placeholder presentation:object="title" svg:x="1.08189in" svg:y="0.43228in" svg:width="11.16929in" svg:height="1.21693in"/>
      <presentation:placeholder presentation:object="outline" svg:x="1.08189in" svg:y="1.8437in" svg:width="11.16929in" svg:height="4.4185in"/>
      <presentation:placeholder presentation:object="date-time" svg:x="0.49213in" svg:y="6.95236in" svg:width="1.9248in" svg:height="0.50472in"/>
      <presentation:placeholder presentation:object="footer" svg:x="3.0122in" svg:y="6.95276in" svg:width="7.30905in" svg:height="0.50394in"/>
      <presentation:placeholder presentation:object="page-number" svg:x="10.91732in" svg:y="6.95276in" svg:width="1.9248in" svg:height="0.50394in"/>
    </style:presentation-page-layout>
    <style:presentation-page-layout style:name="Master1-PPL11" style:display-name="Vertical Title and Text">
      <presentation:placeholder presentation:object="title" svg:x="9.54173in" svg:y="0.39921in" svg:width="2.8748in" svg:height="6.35591in"/>
      <presentation:placeholder presentation:object="outline" svg:x="0.91654in" svg:y="0.39921in" svg:width="8.45827in" svg:height="6.35591in"/>
      <presentation:placeholder presentation:object="date-time" svg:x="0.49213in" svg:y="6.95236in" svg:width="1.9248in" svg:height="0.50472in"/>
      <presentation:placeholder presentation:object="footer" svg:x="3.0122in" svg:y="6.95276in" svg:width="7.30905in" svg:height="0.50394in"/>
      <presentation:placeholder presentation:object="page-number" svg:x="10.91732in" svg:y="6.95276in" svg:width="1.9248in" svg:height="0.50394in"/>
    </style:presentation-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gradient draw:name="a74" draw:style="axial" draw:angle="140" draw:start-color="#ffffff" draw:end-color="#ffffff" draw:start-intensity="80%" draw:end-intensity="20%"/>
    <draw:gradient draw:name="a862" draw:style="axial" draw:angle="140" draw:start-color="#ffffff" draw:end-color="#ffffff" draw:start-intensity="80%" draw:end-intensity="20%"/>
    <draw:gradient draw:name="a1282" draw:style="axial" draw:angle="50" draw:start-color="#ffffff" draw:end-color="#ffffff" draw:start-intensity="80%" draw:end-intensity="10%"/>
    <draw:gradient draw:name="a78" draw:style="axial" draw:angle="50" draw:start-color="#ffffff" draw:end-color="#ffffff" draw:start-intensity="80%" draw:end-intensity="10%"/>
    <draw:gradient draw:name="a633" draw:style="axial" draw:angle="140" draw:start-color="#ffffff" draw:end-color="#ffffff" draw:start-intensity="80%" draw:end-intensity="20%"/>
    <draw:gradient draw:name="a866" draw:style="axial" draw:angle="50" draw:start-color="#ffffff" draw:end-color="#ffffff" draw:start-intensity="80%" draw:end-intensity="10%"/>
    <draw:gradient draw:name="a637" draw:style="axial" draw:angle="50" draw:start-color="#ffffff" draw:end-color="#ffffff" draw:start-intensity="80%" draw:end-intensity="10%"/>
    <draw:gradient draw:name="a1728" draw:style="axial" draw:angle="140" draw:start-color="#ffffff" draw:end-color="#ffffff" draw:start-intensity="80%" draw:end-intensity="20%"/>
    <draw:gradient draw:name="a1271" draw:style="axial" draw:angle="50" draw:start-color="#ffffff" draw:end-color="#ffffff" draw:start-intensity="80%" draw:end-intensity="10%"/>
    <draw:gradient draw:name="a622" draw:style="axial" draw:angle="140" draw:start-color="#ffffff" draw:end-color="#ffffff" draw:start-intensity="80%" draw:end-intensity="20%"/>
    <draw:gradient draw:name="a184" draw:style="axial" draw:angle="140" draw:start-color="#ffffff" draw:end-color="#ffffff" draw:start-intensity="80%" draw:end-intensity="20%"/>
    <draw:gradient draw:name="a1278" draw:style="axial" draw:angle="140" draw:start-color="#ffffff" draw:end-color="#ffffff" draw:start-intensity="80%" draw:end-intensity="20%"/>
    <draw:gradient draw:name="a626" draw:style="axial" draw:angle="50" draw:start-color="#ffffff" draw:end-color="#ffffff" draw:start-intensity="80%" draw:end-intensity="10%"/>
    <draw:gradient draw:name="a188" draw:style="axial" draw:angle="50" draw:start-color="#ffffff" draw:end-color="#ffffff" draw:start-intensity="80%" draw:end-intensity="10%"/>
    <draw:gradient draw:name="a1633" draw:style="axial" draw:angle="140" draw:start-color="#ffffff" draw:end-color="#ffffff" draw:start-intensity="80%" draw:end-intensity="20%"/>
    <draw:gradient draw:name="a173" draw:style="axial" draw:angle="140" draw:start-color="#ffffff" draw:end-color="#ffffff" draw:start-intensity="80%" draw:end-intensity="20%"/>
    <draw:gradient draw:name="a1267" draw:style="axial" draw:angle="140" draw:start-color="#ffffff" draw:end-color="#ffffff" draw:start-intensity="80%" draw:end-intensity="20%"/>
    <draw:gradient draw:name="a1743" draw:style="axial" draw:angle="50" draw:start-color="#ffffff" draw:end-color="#ffffff" draw:start-intensity="80%" draw:end-intensity="10%"/>
    <draw:gradient draw:name="a1637" draw:style="axial" draw:angle="50" draw:start-color="#ffffff" draw:end-color="#ffffff" draw:start-intensity="80%" draw:end-intensity="10%"/>
    <draw:gradient draw:name="a177" draw:style="axial" draw:angle="50" draw:start-color="#ffffff" draw:end-color="#ffffff" draw:start-intensity="80%" draw:end-intensity="10%"/>
    <draw:gradient draw:name="a618" draw:style="axial" draw:angle="140" draw:start-color="#ffffff" draw:end-color="#ffffff" draw:start-intensity="80%" draw:end-intensity="20%"/>
    <draw:gradient draw:name="a1292" draw:style="axial" draw:angle="140" draw:start-color="#ffffff" draw:end-color="#ffffff" draw:start-intensity="80%" draw:end-intensity="20%"/>
    <draw:gradient draw:name="a1732" draw:style="axial" draw:angle="50" draw:start-color="#ffffff" draw:end-color="#ffffff" draw:start-intensity="80%" draw:end-intensity="10%"/>
    <draw:gradient draw:name="a168" draw:style="axial" draw:angle="50" draw:start-color="#ffffff" draw:end-color="#ffffff" draw:start-intensity="80%" draw:end-intensity="10%"/>
    <draw:gradient draw:name="a1296" draw:style="axial" draw:angle="50" draw:start-color="#ffffff" draw:end-color="#ffffff" draw:start-intensity="80%" draw:end-intensity="10%"/>
    <draw:gradient draw:name="a1739" draw:style="axial" draw:angle="140" draw:start-color="#ffffff" draw:end-color="#ffffff" draw:start-intensity="80%" draw:end-intensity="20%"/>
  </office:styles>
  <office:automatic-styles>
    <style:page-layout style:name="pageLayout1">
      <style:page-layout-properties fo:page-width="13.33333in" fo:page-height="7.5in" style:print-orientation="landscape" style:register-truth-ref-style-name=""/>
    </style:page-layout>
    <style:page-layout style:name="pageLayout2">
      <style:page-layout-properties fo:page-width="8.26736in" fo:page-height="11.69271in" style:print-orientation="portrait" style:register-truth-ref-style-name=""/>
    </style:page-layout>
    <style:page-layout style:name="pageLayout3">
      <style:page-layout-properties fo:page-width="8.26736in" fo:page-height="11.69271in" style:print-orientation="portrait" style:register-truth-ref-style-name=""/>
    </style:page-layout>
    <style:style style:family="graphic" style:name="a75">
      <style:graphic-properties fo:wrap-option="wrap" fo:padding-top="0.05in" fo:padding-bottom="0.05in" fo:padding-left="0.1in" fo:padding-right="0.1in" draw:textarea-vertical-align="top" draw:textarea-horizontal-align="left" draw:fill="gradient" draw:fill-gradient-name="a74" draw:stroke="none" draw:auto-grow-width="false" draw:auto-grow-height="false"/>
      <style:paragraph-properties style:font-independent-line-spacing="false" style:writing-mode="lr-tb"/>
    </style:style>
    <style:style style:family="text" style:name="a521">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9">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76">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524">
      <style:graphic-properties draw:fill="none" draw:stroke="none"/>
    </style:style>
    <style:style style:family="graphic" style:name="a79">
      <style:graphic-properties fo:wrap-option="wrap" fo:padding-top="0.05in" fo:padding-bottom="0.05in" fo:padding-left="0.1in" fo:padding-right="0.1in" draw:textarea-vertical-align="top" draw:textarea-horizontal-align="left" draw:fill="gradient" draw:fill-gradient-name="a78" draw:stroke="none" draw:auto-grow-width="false" draw:auto-grow-height="false"/>
      <style:paragraph-properties style:font-independent-line-spacing="false" style:writing-mode="lr-tb"/>
    </style:style>
    <style:style style:family="text" style:name="a525">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526">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28">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0">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03">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206">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310">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drawing-page" style:name="a20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311">
      <style:paragraph-properties fo:line-height="150%" fo:text-align="left" style:tab-stop-distance="1in" fo:margin-left="1.1811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3">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314">
      <style:paragraph-properties fo:line-height="150%" fo:text-align="left" style:tab-stop-distance="1in" fo:margin-left="1.9685in" fo:margin-right="0in" fo:text-indent="-0.3937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17">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0">
      <style:paragraph-properties fo:line-height="150%" fo:text-align="left" style:tab-stop-distance="1in" fo:margin-left="1.9685in" fo:margin-right="0in" fo:text-indent="-0.3937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23">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80">
      <style:graphic-properties draw:fill="none" draw:stroke="none"/>
    </style:style>
    <style:style style:family="paragraph" style:name="a424">
      <style:paragraph-properties fo:line-height="15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82">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27">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0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31">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53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02">
      <style:paragraph-properties fo:line-height="150%" fo:text-align="left" style:tab-stop-distance="1in" fo:margin-left="0.3937in" fo:margin-right="0in" fo:text-indent="-0.3937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7">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4">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53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05">
      <style:paragraph-properties fo:line-height="150%" fo:text-align="left" style:tab-stop-distance="1in" fo:margin-left="0.3937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537">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53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10">
      <style:drawing-page-properties draw:fill="solid" draw:fill-color="#dae3e3"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53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08">
      <style:paragraph-properties fo:line-height="150%" fo:text-align="left" style:tab-stop-distance="1in" fo:margin-left="1.1811in" fo:margin-right="0in" fo:text-indent="-0.3937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1">
      <style:text-properties fo:font-variant="normal" fo:text-transform="none" fo:color="#000000" style:text-line-through-type="none" style:text-line-through-style="none" style:text-line-through-width="auto" style:text-line-through-color="font-color" style:text-position="0% 100%" fo:font-family="Goudy Old Style" style:font-family-asian="Microsoft YaHei" style:font-family-complex="Mang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14">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15">
      <style:paragraph-properties fo:line-height="150%" fo:text-align="left" style:tab-stop-distance="1in" fo:margin-left="0.3937in" fo:margin-right="0in" fo:text-indent="-0.3937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7">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18">
      <style:paragraph-properties fo:line-height="150%" fo:text-align="left" style:tab-stop-distance="1in" fo:margin-left="0.3937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21">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24">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27">
      <style:graphic-properties draw:fill="none" draw:stroke="none"/>
    </style:style>
    <style:style style:family="text" style:name="a328">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43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29">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1">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90">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4">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43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93">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37">
      <style:graphic-properties draw:fill="none" draw:stroke="solid" svg:stroke-width="0.01378in" svg:stroke-color="#ffffff" svg:stroke-opacity="40%" draw:stroke-linejoin="miter" svg:stroke-linecap="butt"/>
    </style:style>
    <style:style style:family="paragraph" style:name="a9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4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438">
      <style:graphic-properties draw:fill="none" draw:stroke="none"/>
    </style:style>
    <style:style style:family="presentation" style:name="a9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41">
      <style:drawing-page-properties draw:fill="solid" draw:fill-color="#dae3e3"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39">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10">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drawing-page" style:name="a9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542">
      <style:text-properties fo:font-variant="normal" fo:text-transform="none" fo:color="#000000" style:text-line-through-type="none" style:text-line-through-style="none" style:text-line-through-width="auto" style:text-line-through-color="font-color" style:text-position="0% 100%" fo:font-family="Goudy Old Style" style:font-family-asian="Microsoft YaHei" style:font-family-complex="Mang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11">
      <style:paragraph-properties fo:line-height="150%" fo:text-align="left" style:tab-stop-distance="1in" fo:margin-left="1.1811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7">
      <style:drawing-page-properties draw:fill="solid" draw:fill-color="#dae3e3"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5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
      <style:text-properties fo:font-variant="normal" fo:text-transform="none" fo:color="#000000" style:text-line-through-type="none" style:text-line-through-style="none" style:text-line-through-width="auto" style:text-line-through-color="font-color" style:text-position="0% 100%" fo:font-family="Goudy Old Style" style:font-family-asian="Microsoft YaHei" style:font-family-complex="Mang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544">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text" style:name="a113">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5">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14">
      <style:paragraph-properties fo:line-height="150%" fo:text-align="left" style:tab-stop-distance="1in" fo:margin-left="1.9685in" fo:margin-right="0in" fo:text-indent="-0.3937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6">
      <style:paragraph-properties fo:line-height="150%" fo:text-align="left" style:tab-stop-distance="1in" fo:margin-left="0.3937in" fo:margin-right="0in" fo:text-indent="-0.3937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7">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8">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220">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549">
      <style:paragraph-properties fo:line-height="150%" fo:text-align="left" style:tab-stop-distance="1in" fo:margin-left="0.3937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1">
      <style:paragraph-properties fo:line-height="150%" fo:text-align="left" style:tab-stop-distance="1in" fo:margin-left="1.1811in" fo:margin-right="0in" fo:text-indent="-0.3937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3">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24">
      <style:paragraph-properties fo:line-height="150%" fo:text-align="left" style:tab-stop-distance="1in" fo:margin-left="1.1811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6">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27">
      <style:paragraph-properties fo:line-height="150%" fo:text-align="left" style:tab-stop-distance="1in" fo:margin-left="1.9685in" fo:margin-right="0in" fo:text-indent="-0.3937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2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31">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34">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37">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0">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4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42">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45">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48">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51">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44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2">
      <style:paragraph-properties fo:line-height="150%" fo:text-align="left" style:tab-stop-distance="1in" fo:margin-left="1.1811in" fo:margin-right="0in" fo:text-indent="-0.3937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554">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24">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5">
      <style:paragraph-properties fo:line-height="150%" fo:text-align="left" style:tab-stop-distance="1in" fo:margin-left="1.1811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57">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127">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44444in" style:font-size-asian="0.44444in" style:font-size-complex="0.44444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558">
      <style:paragraph-properties fo:line-height="150%" fo:text-align="left" style:tab-stop-distance="1in" fo:margin-left="1.9685in" fo:margin-right="0in" fo:text-indent="-0.3937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0">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28">
      <style:paragraph-properties fo:line-height="150%" fo:text-align="left" style:tab-stop-distance="1in" fo:margin-left="0.3937in" fo:margin-right="0in" fo:text-indent="-0.3937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1">
      <style:paragraph-properties fo:line-height="150%" fo:text-align="left" style:tab-stop-distance="1in" fo:margin-left="0.3937in" fo:margin-right="0in" fo:text-indent="-0.3937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3">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34">
      <style:paragraph-properties fo:line-height="150%" fo:text-align="left" style:tab-stop-distance="1in" fo:margin-left="0.3937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6">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37">
      <style:paragraph-properties fo:line-height="150%" fo:text-align="left" style:tab-stop-distance="1in" fo:margin-left="1.1811in" fo:margin-right="0in" fo:text-indent="-0.3937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0">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9">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34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4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44">
      <style:drawing-page-properties draw:fill="solid" draw:fill-color="#dae3e3"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45">
      <style:text-properties fo:font-variant="normal" fo:text-transform="none" fo:color="#000000" style:text-line-through-type="none" style:text-line-through-style="none" style:text-line-through-width="auto" style:text-line-through-color="font-color" style:text-position="0% 100%" fo:font-family="Goudy Old Style" style:font-family-asian="Microsoft YaHei" style:font-family-complex="Mang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3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48">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5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451">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5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55">
      <style:drawing-page-properties draw:fill="solid" draw:fill-color="#dae3e3"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56">
      <style:text-properties fo:font-variant="normal" fo:text-transform="none" fo:color="#000000" style:text-line-through-type="none" style:text-line-through-style="none" style:text-line-through-width="auto" style:text-line-through-color="font-color" style:text-position="0% 100%" fo:font-family="Goudy Old Style" style:font-family-asian="Microsoft YaHei" style:font-family-complex="Mangal" style:font-family-generic="roman" style:font-pitch="variable" style:font-pitch-asian="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4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60">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presentation" style:name="a130">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61">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9">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44444in" style:font-size-asian="0.44444in" style:font-size-complex="0.44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131">
      <style:graphic-properties draw:fill="none" draw:stroke="none"/>
    </style:style>
    <style:style style:family="text" style:name="a132">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5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65">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1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68">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0">
      <style:paragraph-properties fo:line-height="150%" fo:text-align="left" style:tab-stop-distance="1in" fo:margin-left="1.1811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2">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43">
      <style:paragraph-properties fo:line-height="150%" fo:text-align="left" style:tab-stop-distance="1in" fo:margin-left="1.9685in" fo:margin-right="0in" fo:text-indent="-0.3937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46">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4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52">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55">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58">
      <style:graphic-properties draw:fill="none" draw:stroke="none"/>
    </style:style>
    <style:style style:family="paragraph" style:name="a460">
      <style:paragraph-properties fo:line-height="15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9">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46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62">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463">
      <style:paragraph-properties fo:line-height="15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466">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571">
      <style:graphic-properties draw:fill="none" draw:stroke="none"/>
    </style:style>
    <style:style style:family="presentation" style:name="a46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1">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72">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4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3">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4">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75">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4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578">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0">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8">
      <style:drawing-page-properties draw:fill="solid" draw:fill-color="#dae3e3"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5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
      <style:text-properties fo:font-variant="normal" fo:text-transform="none" fo:color="#000000" style:text-line-through-type="none" style:text-line-through-style="none" style:text-line-through-width="auto" style:text-line-through-color="font-color" style:text-position="0% 100%" fo:font-family="Goudy Old Style" style:font-family-asian="Microsoft YaHei" style:font-family-complex="Mang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25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53">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56">
      <style:graphic-properties draw:fill="none" draw:stroke="none"/>
    </style:style>
    <style:style style:family="text" style:name="a257">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360">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8">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62">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65">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68">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0">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73">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476">
      <style:graphic-properties draw:fill="none" draw:stroke="solid" svg:stroke-width="0.01378in" svg:stroke-color="#ffffff" svg:stroke-opacity="40%" draw:stroke-linejoin="miter" svg:stroke-linecap="butt"/>
    </style:style>
    <style:style style:family="presentation" style:name="a477">
      <style:graphic-properties draw:fill="none" draw:stroke="none"/>
    </style:style>
    <style:style style:family="text" style:name="a478">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5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5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1">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9">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58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33333in" style:font-size-asian="0.33333in" style:font-size-complex="0.33333in" fo:letter-spacing="0.00708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58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53">
      <style:paragraph-properties fo:line-height="125%"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4">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5">
      <style:graphic-properties fo:wrap-option="wrap" fo:padding-top="0.05in" fo:padding-bottom="0.05in" fo:padding-left="0.1in" fo:padding-right="0.1in" draw:textarea-vertical-align="middle" draw:textarea-horizontal-align="center" draw:fill="none" draw:stroke="none" draw:auto-grow-width="false" draw:auto-grow-height="false" style:shrink-to-fit="true"/>
      <style:paragraph-properties style:font-independent-line-spacing="true" style:writing-mode="lr-tb"/>
    </style:style>
    <style:style style:family="presentation" style:name="a58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56">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8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88">
      <style:drawing-page-properties draw:fill="none" presentation:visibility="visible" draw:background-size="border" presentation:background-objects-visible="false" presentation:display-header="false" presentation:display-footer="false" presentation:display-page-number="false" presentation:display-date-time="false"/>
    </style:style>
    <style:style style:family="text" style:name="a260">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9">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63">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66">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26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371">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9">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7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75">
      <style:drawing-page-properties draw:fill="solid" draw:fill-color="#dae3e3"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76">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37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81">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84">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87">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91">
      <style:graphic-properties fo:wrap-option="wrap" fo:padding-top="0.04921in" fo:padding-bottom="0.04921in" fo:padding-left="0.09843in" fo:padding-right="0.09843in" draw:textarea-vertical-align="top" draw:textarea-horizontal-align="left" draw:fill="none" draw:stroke="none" draw:auto-grow-width="false" draw:auto-grow-height="false"/>
      <style:paragraph-properties style:font-independent-line-spacing="false" style:writing-mode="lr-tb"/>
    </style:style>
    <style:style style:family="presentation" style:name="a48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6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2">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59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94">
      <style:graphic-properties fo:wrap-option="wrap" fo:padding-top="0.04921in" fo:padding-bottom="0.04921in" fo:padding-left="0.09843in" fo:padding-right="0.09843in" draw:textarea-vertical-align="top" draw:textarea-horizontal-align="left" draw:fill="none" draw:stroke="none" draw:auto-grow-width="false" draw:auto-grow-height="false"/>
      <style:paragraph-properties style:font-independent-line-spacing="false" style:writing-mode="lr-tb"/>
    </style:style>
    <style:style style:family="paragraph" style:name="a16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5">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59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97">
      <style:graphic-properties fo:wrap-option="wrap" fo:padding-top="0.04921in" fo:padding-bottom="0.04921in" fo:padding-left="0.09843in" fo:padding-right="0.09843in" draw:textarea-vertical-align="bottom" draw:textarea-horizontal-align="left" draw:fill="none" draw:stroke="none" draw:auto-grow-width="false" draw:auto-grow-height="false"/>
      <style:paragraph-properties style:font-independent-line-spacing="false" style:writing-mode="lr-tb"/>
    </style:style>
    <style:style style:family="paragraph" style:name="a16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8">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graphic" style:name="a169">
      <style:graphic-properties fo:wrap-option="wrap" fo:padding-top="0.05in" fo:padding-bottom="0.05in" fo:padding-left="0.1in" fo:padding-right="0.1in" draw:textarea-vertical-align="top" draw:textarea-horizontal-align="left" draw:fill="gradient" draw:fill-gradient-name="a168" draw:stroke="none" draw:auto-grow-width="false" draw:auto-grow-height="false"/>
      <style:paragraph-properties style:font-independent-line-spacing="false" style:writing-mode="lr-tb"/>
    </style:style>
    <style:style style:family="drawing-page" style:name="a27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73">
      <style:drawing-page-properties draw:fill="solid" draw:fill-color="#dae3e3"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74">
      <style:text-properties fo:font-variant="normal" fo:text-transform="none" fo:color="#000000" style:text-line-through-type="none" style:text-line-through-style="none" style:text-line-through-width="auto" style:text-line-through-color="font-color" style:text-position="0% 100%" fo:font-family="Goudy Old Style" style:font-family-asian="Microsoft YaHei" style:font-family-complex="Mang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77">
      <style:text-properties fo:text-transform="uppercas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2222in" style:font-size-asian="0.22222in" style:font-size-complex="0.22222in" fo:letter-spacing="0.04167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380">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8">
      <style:paragraph-properties fo:line-height="15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83">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86">
      <style:graphic-properties draw:fill="none" draw:stroke="none"/>
    </style:style>
    <style:style style:family="text" style:name="a387">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388">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0">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49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9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94">
      <style:drawing-page-properties draw:fill="solid" draw:fill-color="#dae3e3"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95">
      <style:text-properties fo:font-variant="normal" fo:text-transform="none" fo:color="#000000" style:text-line-through-type="none" style:text-line-through-style="none" style:text-line-through-width="auto" style:text-line-through-color="font-color" style:text-position="0% 100%" fo:font-family="Goudy Old Style" style:font-family-asian="Microsoft YaHei" style:font-family-complex="Mang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4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98">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graphic" style:name="a170">
      <style:graphic-properties draw:fill="none" draw:stroke="solid" svg:stroke-width="0.01378in" svg:stroke-color="#ffffff" svg:stroke-opacity="100%" draw:stroke-linejoin="miter" svg:stroke-linecap="butt"/>
    </style:style>
    <style:style style:family="paragraph" style:name="a499">
      <style:paragraph-properties fo:line-height="150%" fo:text-align="left" style:tab-stop-distance="1in" fo:margin-left="0.3937in" fo:margin-right="0in" fo:text-indent="-0.3937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1">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4">
      <style:graphic-properties fo:wrap-option="wrap" fo:padding-top="0.05in" fo:padding-bottom="0.05in" fo:padding-left="0.1in" fo:padding-right="0.1in" draw:textarea-vertical-align="top" draw:textarea-horizontal-align="left" draw:fill="gradient" draw:fill-gradient-name="a173" draw:stroke="none" draw:auto-grow-width="false" draw:auto-grow-height="false"/>
      <style:paragraph-properties style:font-independent-line-spacing="false" style:writing-mode="lr-tb"/>
    </style:style>
    <style:style style:family="text" style:name="a175">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0">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graphic" style:name="a178">
      <style:graphic-properties fo:wrap-option="wrap" fo:padding-top="0.05in" fo:padding-bottom="0.05in" fo:padding-left="0.1in" fo:padding-right="0.1in" draw:textarea-vertical-align="top" draw:textarea-horizontal-align="left" draw:fill="gradient" draw:fill-gradient-name="a177" draw:stroke="none" draw:auto-grow-width="false" draw:auto-grow-height="false"/>
      <style:paragraph-properties style:font-independent-line-spacing="false" style:writing-mode="lr-tb"/>
    </style:style>
    <style:style style:family="text" style:name="a179">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1">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82">
      <style:paragraph-properties fo:line-height="150%" fo:text-align="left" style:tab-stop-distance="1in" fo:margin-left="0.3937in" fo:margin-right="0in" fo:text-indent="-0.3937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4">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85">
      <style:paragraph-properties fo:line-height="150%" fo:text-align="left" style:tab-stop-distance="1in" fo:margin-left="0.3937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7">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390">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8">
      <style:paragraph-properties fo:line-height="150%" fo:text-align="left" style:tab-stop-distance="1in" fo:margin-left="1.1811in" fo:margin-right="0in" fo:text-indent="-0.3937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93">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96">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399">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1">
      <style:graphic-properties fo:wrap-option="wrap" fo:padding-top="0.05in" fo:padding-bottom="0.05in" fo:padding-left="0.1in" fo:padding-right="0.1in" draw:textarea-vertical-align="top" draw:textarea-horizontal-align="left" draw:fill="none" draw:stroke="solid" svg:stroke-width="0.01378in" svg:stroke-color="#ffffff" svg:stroke-opacity="100%" draw:stroke-linejoin="miter" svg:stroke-linecap="butt" draw:auto-grow-width="false" draw:auto-grow-height="false"/>
      <style:paragraph-properties style:font-independent-line-spacing="false" style:writing-mode="lr-tb"/>
    </style:style>
    <style:style style:family="text" style:name="a182">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5">
      <style:graphic-properties fo:wrap-option="wrap" fo:padding-top="0.05in" fo:padding-bottom="0.05in" fo:padding-left="0.1in" fo:padding-right="0.1in" draw:textarea-vertical-align="top" draw:textarea-horizontal-align="left" draw:fill="gradient" draw:fill-gradient-name="a184" draw:stroke="none" draw:auto-grow-width="false" draw:auto-grow-height="false"/>
      <style:paragraph-properties style:font-independent-line-spacing="false" style:writing-mode="lr-tb"/>
    </style:style>
    <style:style style:family="text" style:name="a186">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0">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graphic" style:name="a189">
      <style:graphic-properties fo:wrap-option="wrap" fo:padding-top="0.05in" fo:padding-bottom="0.05in" fo:padding-left="0.1in" fo:padding-right="0.1in" draw:textarea-vertical-align="top" draw:textarea-horizontal-align="left" draw:fill="gradient" draw:fill-gradient-name="a188" draw:stroke="none" draw:auto-grow-width="false" draw:auto-grow-height="false"/>
      <style:paragraph-properties style:font-independent-line-spacing="false" style:writing-mode="lr-tb"/>
    </style:style>
    <style:style style:family="paragraph" style:name="a291">
      <style:paragraph-properties fo:line-height="150%" fo:text-align="left" style:tab-stop-distance="1in" fo:margin-left="1.1811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3">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94">
      <style:paragraph-properties fo:line-height="150%" fo:text-align="left" style:tab-stop-distance="1in" fo:margin-left="1.9685in" fo:margin-right="0in" fo:text-indent="-0.3937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97">
      <style:text-properties fo:text-transform="uppercas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2222in" style:font-size-asian="0.22222in" style:font-size-complex="0.22222in" fo:letter-spacing="0.04167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298">
      <style:paragraph-properties fo:line-height="15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2">
      <style:graphic-properties fo:wrap-option="wrap" fo:padding-top="0.05in" fo:padding-bottom="0.05in" fo:padding-left="0.1in" fo:padding-right="0.1in" draw:textarea-vertical-align="top" draw:textarea-horizontal-align="left" draw:fill="none" draw:stroke="solid" svg:stroke-width="0.01378in" svg:stroke-color="#ffffff" svg:stroke-opacity="100%" draw:stroke-linejoin="miter" svg:stroke-linecap="butt" draw:auto-grow-width="false" draw:auto-grow-height="false"/>
      <style:paragraph-properties style:font-independent-line-spacing="false" style:writing-mode="lr-tb"/>
    </style:style>
    <style:style style:family="presentation" style:name="a193">
      <style:graphic-properties draw:fill="none" draw:stroke="none"/>
    </style:style>
    <style:style style:family="text" style:name="a194">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95">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97">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1">
      <style:paragraph-properties fo:line-height="150%" fo:text-align="left" style:tab-stop-distance="1in" fo:margin-left="1.1811in" fo:margin-right="0in" fo:text-indent="-0.3937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4">
      <style:paragraph-properties fo:line-height="150%" fo:text-align="left" style:tab-stop-distance="1in" fo:margin-left="1.1811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17">
      <style:paragraph-properties fo:line-height="150%" fo:text-align="left" style:tab-stop-distance="1in" fo:margin-left="1.9685in" fo:margin-right="0in" fo:text-indent="-0.3937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0">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4">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7">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0">
      <style:graphic-properties draw:fill="none" draw:stroke="none"/>
    </style:style>
    <style:style style:family="text" style:name="a31">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7778in" style:font-size-asian="0.27778in" style:font-size-complex="0.27778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32">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4">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7">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0">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43">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19444in" style:font-size-asian="0.19444in" style:font-size-complex="0.19444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7">
      <style:drawing-page-properties draw:fill="solid" draw:fill-color="#dae3e3"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8">
      <style:text-properties fo:font-variant="normal" fo:text-transform="none" fo:color="#000000" style:text-line-through-type="none" style:text-line-through-style="none" style:text-line-through-width="auto" style:text-line-through-color="font-color" style:text-position="0% 100%" fo:font-family="Goudy Old Style" style:font-family-asian="Microsoft YaHei" style:font-family-complex="Mangal" style:font-family-generic="roman" style:font-pitch="variable" style:font-pitch-asian="variable" style:font-pitch-complex="variable" fo:font-size="0.66667in" style:font-size-asian="0.66667in" style:font-size-complex="0.6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4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0">
      <style:drawing-page-properties draw:fill="solid" draw:fill-color="#dae3e3" draw:opacity="100%" presentation:transition-type="manual" presentation:transition-speed="slow" presentation:visibility="visible" draw:background-size="border" presentation:background-objects-visible="false" presentation:display-header="false" presentation:display-footer="false" presentation:display-page-number="false" presentation:display-date-time="false"/>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Goudy Old Style" style:font-family-asian="Microsoft YaHei" style:font-family-complex="Mangal" style:font-family-generic="roman" style:font-pitch="variable" style:font-pitch-asian="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600">
      <style:graphic-properties fo:wrap-option="wrap" fo:padding-top="0.04921in" fo:padding-bottom="0.04921in" fo:padding-left="0.09843in" fo:padding-right="0.09843in" draw:textarea-vertical-align="bottom" draw:textarea-horizontal-align="left" draw:fill="none" draw:stroke="none" draw:auto-grow-width="false" draw:auto-grow-height="false"/>
      <style:paragraph-properties style:font-independent-line-spacing="false" style:writing-mode="lr-tb"/>
    </style:style>
    <style:style style:family="paragraph" style:name="a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5">
      <style:paragraph-properties fo:line-height="150%" fo:text-align="left" style:tab-stop-distance="1in" fo:margin-left="0.3937in" fo:margin-right="0in" fo:text-indent="-0.3937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8">
      <style:paragraph-properties fo:line-height="150%" fo:text-align="left" style:tab-stop-distance="1in" fo:margin-left="0.3937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
      <style:graphic-properties fo:wrap-option="wrap" fo:padding-top="0.05in" fo:padding-bottom="0.05in" fo:padding-left="0.1in" fo:padding-right="0.1in" draw:textarea-vertical-align="bottom" draw:textarea-horizontal-align="center" draw:fill="none" draw:stroke="none" draw:auto-grow-width="false" draw:auto-grow-height="false"/>
      <style:paragraph-properties style:font-independent-line-spacing="true" style:writing-mode="lr-tb"/>
    </style:style>
    <style:style style:family="text" style:name="a51">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33333in" style:font-size-asian="0.33333in" style:font-size-complex="0.33333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52">
      <style:paragraph-properties fo:line-height="125%"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54">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1">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2">
      <style:paragraph-properties fo:line-height="150%" fo:text-align="left" style:tab-stop-distance="1in" fo:margin-left="0.3937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8">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4">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5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5">
      <style:paragraph-properties fo:line-height="150%" fo:text-align="left" style:tab-stop-distance="1in" fo:margin-left="1.1811in" fo:margin-right="0in" fo:text-indent="-0.3937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7">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508">
      <style:paragraph-properties fo:line-height="150%" fo:text-align="left" style:tab-stop-distance="1in" fo:margin-left="1.1811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0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03">
      <style:drawing-page-properties draw:fill="solid" draw:fill-color="#dae3e3"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04">
      <style:text-properties fo:font-variant="normal" fo:text-transform="none" fo:color="#000000" style:text-line-through-type="none" style:text-line-through-style="none" style:text-line-through-width="auto" style:text-line-through-color="font-color" style:text-position="0% 100%" fo:font-family="Goudy Old Style" style:font-family-asian="Microsoft YaHei" style:font-family-complex="Mangal" style:font-family-generic="roman" style:font-pitch="variable" style:font-pitch-asian="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6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4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0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6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7">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44444in" style:font-size-asian="0.44444in" style:font-size-complex="0.44444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resentation" style:name="a6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408">
      <style:paragraph-properties fo:line-height="150%" fo:text-align="left" style:tab-stop-distance="1in" fo:margin-left="0.3937in" fo:margin-right="0in" fo:text-indent="-0.3937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0">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graphic" style:name="a64">
      <style:graphic-properties draw:fill="none" draw:stroke="solid" svg:stroke-width="0.01378in" svg:stroke-color="#ffffff" svg:stroke-opacity="100%" draw:stroke-linejoin="miter" svg:stroke-linecap="butt"/>
    </style:style>
    <style:style style:family="text" style:name="a65">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44444in" style:font-size-asian="0.44444in" style:font-size-complex="0.44444in" fo:letter-spacing="0.00708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511">
      <style:paragraph-properties fo:line-height="150%" fo:text-align="left" style:tab-stop-distance="1in" fo:margin-left="1.9685in" fo:margin-right="0in" fo:text-indent="-0.3937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
      <style:paragraph-properties fo:line-height="150%" fo:text-align="left" style:tab-stop-distance="1in" fo:margin-left="0.3937in" fo:margin-right="0in" fo:text-indent="-0.3937in" fo:margin-top="0.1965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3">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presentation" style:name="a68">
      <style:graphic-properties fo:wrap-option="wrap" fo:padding-top="0in" fo:padding-bottom="0in" fo:padding-left="0in" fo:padding-right="0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14">
      <style:text-properties fo:text-transform="uppercase" fo:color="#000000" style:text-line-through-type="none" style:text-line-through-style="none" style:text-line-through-width="auto" style:text-line-through-color="font-color" style:text-position="0% 100%" fo:font-family="Goudy Old Style" style:font-family-asian="Segoe UI" style:font-family-complex="Tahoma" style:font-pitch-asian="variable" style:font-pitch-complex="variable" fo:font-size="0.13889in" style:font-size-asian="0.13889in" style:font-size-complex="0.13889in" fo:letter-spacing="0.02792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18">
      <style:text-properties fo:font-variant="normal" fo:text-transform="none" fo:color="#000000" style:text-line-through-type="none" style:text-line-through-style="none" style:text-line-through-width="auto" style:text-line-through-color="font-color" style:text-position="0% 100%" fo:font-family="Liberation Serif" style:font-family-asian="Segoe UI" style:font-family-complex="Tahoma" style:font-family-generic="roman" style:font-pitch="variable" style:font-pitch-asian="variable" style:font-pitch-complex="variable" fo:font-size="0.33333in" style:font-size-asian="0.33333in" style:font-size-complex="0.33333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0">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301">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302">
      <style:paragraph-properties fo:line-height="150%" fo:text-align="left" style:tab-stop-distance="1in" fo:margin-left="0.3937in" fo:margin-right="0in" fo:text-indent="-0.3937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4">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305">
      <style:paragraph-properties fo:line-height="150%" fo:text-align="left" style:tab-stop-distance="1in" fo:margin-left="0.3937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7">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410">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38889in" style:font-size-asian="0.38889in" style:font-size-complex="0.38889in" fo:letter-spacing="0.00708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308">
      <style:paragraph-properties fo:line-height="150%" fo:text-align="left" style:tab-stop-distance="1in" fo:margin-left="1.1811in" fo:margin-right="0in" fo:text-indent="-0.3937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1">
      <style:paragraph-properties fo:line-height="150%" fo:text-align="left" style:tab-stop-distance="1in" fo:margin-left="0.3937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3">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33333in" style:font-size-asian="0.33333in" style:font-size-complex="0.33333in" fo:letter-spacing="0.0070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paragraph" style:name="a414">
      <style:paragraph-properties fo:line-height="150%" fo:text-align="left" style:tab-stop-distance="1in" fo:margin-left="1.1811in" fo:margin-right="0in" fo:text-indent="-0.3937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1">
      <style:graphic-properties fo:wrap-option="wrap" fo:padding-top="0.05in" fo:padding-bottom="0.05in" fo:padding-left="0.1in" fo:padding-right="0.1in" draw:textarea-vertical-align="top" draw:textarea-horizontal-align="left" draw:fill="none" draw:stroke="solid" svg:stroke-width="0.01378in" svg:stroke-color="#ffffff" svg:stroke-opacity="100%" draw:stroke-linejoin="miter" svg:stroke-linecap="butt" draw:auto-grow-width="false" draw:auto-grow-height="false"/>
      <style:paragraph-properties style:font-independent-line-spacing="false" style:writing-mode="lr-tb"/>
    </style:style>
    <style:style style:family="text" style:name="a416">
      <style:text-properties fo:font-variant="normal" fo:text-transform="none" fo:color="#000000" style:text-line-through-type="none" style:text-line-through-style="none" style:text-line-through-width="auto" style:text-line-through-color="font-color" style:text-position="0% 100%" fo:font-family="Avenir Next LT Pro" style:font-family-asian="Microsoft YaHei" style:font-family-complex="Mangal" style:font-family-generic="roman" style:font-pitch="variable" style:font-pitch-asian="variable" style:font-pitch-complex="variable" fo:font-size="0.27778in" style:font-size-asian="0.27778in" style:font-size-complex="0.27778in" fo:letter-spacing="0.00708in" fo:language="en" fo:country="US"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fo:background-color="transparent"/>
    </style:style>
    <style:style style:family="text" style:name="a72">
      <style:text-properties fo:font-variant="normal" fo:text-transform="none" fo:color="#000000" style:text-line-through-type="none" style:text-line-through-style="none" style:text-line-through-width="auto" style:text-line-through-color="font-color" style:text-position="0% 100%" fo:font-family="Liberation Sans" style:font-family-asian="Microsoft YaHei" style:font-family-complex="Mangal" style:font-family-generic="roman" style:font-pitch="variable" style:font-pitch-asian="variable" style:font-pitch-complex="variable" fo:font-size="0.25in" style:font-size-asian="0.25in" style:font-size-complex="0.25in" fo:letter-spacing="0in" fo:language="ru" fo:country="RU"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7">
      <style:paragraph-properties fo:line-height="150%" fo:text-align="left" style:tab-stop-distance="1in" fo:margin-left="1.1811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text:list-style style:name="a506">
      <text:list-level-style-bullet text:level="1" text:bullet-char="●">
        <style:list-level-properties text:space-before="0in" text:min-label-width="0.3937in"/>
        <style:text-properties fo:font-family="OpenSymbol" fo:font-size="45%"/>
      </text:list-level-style-bullet>
      <text:list-level-style-bullet text:level="2" text:bullet-char="●">
        <style:list-level-properties text:space-before="0in" text:min-label-width="0.3937in"/>
        <style:text-properties fo:font-family="OpenSymbol" fo:font-size="45%"/>
      </text:list-level-style-bullet>
      <text:list-level-style-bullet text:level="3" text:bullet-char="●">
        <style:list-level-properties text:space-before="0.7874in" text:min-label-width="0.3937in"/>
        <style:text-properties fo:font-family="OpenSymbol" fo:font-size="45%"/>
      </text:list-level-style-bullet>
      <text:list-level-style-bullet text:level="4" text:bullet-char="●">
        <style:list-level-properties text:space-before="0.7874in" text:min-label-width="0.3937in"/>
        <style:text-properties fo:font-family="OpenSymbol" fo:font-size="45%"/>
      </text:list-level-style-bullet>
      <text:list-level-style-bullet text:level="5" text:bullet-char="●">
        <style:list-level-properties text:space-before="1.5748in" text:min-label-width="0.3937in"/>
        <style:text-properties fo:font-family="OpenSymbol" fo:font-size="45%"/>
      </text:list-level-style-bullet>
      <text:list-level-style-bullet text:level="6" text:bullet-char="●">
        <style:list-level-properties text:space-before="2.3563in" text:min-label-width="0.3937in"/>
        <style:text-properties fo:font-family="OpenSymbol" fo:font-size="45%"/>
      </text:list-level-style-bullet>
      <text:list-level-style-bullet text:level="7" text:bullet-char="●">
        <style:list-level-properties text:space-before="2.8563in" text:min-label-width="0.3937in"/>
        <style:text-properties fo:font-family="OpenSymbol" fo:font-size="45%"/>
      </text:list-level-style-bullet>
      <text:list-level-style-bullet text:level="8" text:bullet-char="●">
        <style:list-level-properties text:space-before="3.3563in" text:min-label-width="0.3937in"/>
        <style:text-properties fo:font-family="OpenSymbol" fo:font-size="45%"/>
      </text:list-level-style-bullet>
      <text:list-level-style-bullet text:level="9" text:bullet-char="●">
        <style:list-level-properties text:space-before="3.8563in" text:min-label-width="0.3937in"/>
        <style:text-properties fo:font-family="OpenSymbol" fo:font-size="45%"/>
      </text:list-level-style-bullet>
    </text:list-style>
    <text:list-style style:name="a509">
      <text:list-level-style-bullet text:level="1" text:bullet-char="–">
        <style:list-level-properties text:space-before="0.3937in"/>
        <style:text-properties fo:font-family="OpenSymbol" fo:font-size="75%"/>
      </text:list-level-style-bullet>
      <text:list-level-style-bullet text:level="2" text:bullet-char="–">
        <style:list-level-properties text:space-before="0.3937in"/>
        <style:text-properties fo:font-family="OpenSymbol" fo:font-size="75%"/>
      </text:list-level-style-bullet>
      <text:list-level-style-bullet text:level="3" text:bullet-char="–">
        <style:list-level-properties text:space-before="1.1811in"/>
        <style:text-properties fo:font-family="OpenSymbol" fo:font-size="75%"/>
      </text:list-level-style-bullet>
      <text:list-level-style-bullet text:level="4" text:bullet-char="–">
        <style:list-level-properties text:space-before="1.1811in"/>
        <style:text-properties fo:font-family="OpenSymbol" fo:font-size="75%"/>
      </text:list-level-style-bullet>
      <text:list-level-style-bullet text:level="5" text:bullet-char="–">
        <style:list-level-properties text:space-before="1.9685in"/>
        <style:text-properties fo:font-family="OpenSymbol" fo:font-size="75%"/>
      </text:list-level-style-bullet>
      <text:list-level-style-bullet text:level="6" text:bullet-char="–">
        <style:list-level-properties text:space-before="2.75in"/>
        <style:text-properties fo:font-family="OpenSymbol" fo:font-size="75%"/>
      </text:list-level-style-bullet>
      <text:list-level-style-bullet text:level="7" text:bullet-char="–">
        <style:list-level-properties text:space-before="3.25in"/>
        <style:text-properties fo:font-family="OpenSymbol" fo:font-size="75%"/>
      </text:list-level-style-bullet>
      <text:list-level-style-bullet text:level="8" text:bullet-char="–">
        <style:list-level-properties text:space-before="3.75in"/>
        <style:text-properties fo:font-family="OpenSymbol" fo:font-size="75%"/>
      </text:list-level-style-bullet>
      <text:list-level-style-bullet text:level="9" text:bullet-char="–">
        <style:list-level-properties text:space-before="4.25in"/>
        <style:text-properties fo:font-family="OpenSymbol" fo:font-size="75%"/>
      </text:list-level-style-bullet>
    </text:list-style>
    <text:list-style style:name="a112">
      <text:list-level-style-number text:level="1" style:num-format="">
        <style:list-level-properties text:space-before="0.3937in"/>
      </text:list-level-style-number>
      <text:list-level-style-number text:level="2" style:num-format="">
        <style:list-level-properties text:space-before="0.3937in"/>
      </text:list-level-style-number>
      <text:list-level-style-number text:level="3" style:num-format="">
        <style:list-level-properties text:space-before="1.1811in"/>
      </text:list-level-style-number>
      <text:list-level-style-number text:level="4" style:num-format="">
        <style:list-level-properties text:space-before="1.1811in"/>
      </text:list-level-style-number>
      <text:list-level-style-number text:level="5" style:num-format="">
        <style:list-level-properties text:space-before="1.9685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12">
      <text:list-level-style-number text:level="1" style:num-format="">
        <style:list-level-properties text:space-before="0.3937in"/>
      </text:list-level-style-number>
      <text:list-level-style-number text:level="2" style:num-format="">
        <style:list-level-properties text:space-before="0.3937in"/>
      </text:list-level-style-number>
      <text:list-level-style-number text:level="3" style:num-format="">
        <style:list-level-properties text:space-before="1.1811in"/>
      </text:list-level-style-number>
      <text:list-level-style-number text:level="4" style:num-format="">
        <style:list-level-properties text:space-before="1.1811in"/>
      </text:list-level-style-number>
      <text:list-level-style-number text:level="5" style:num-format="">
        <style:list-level-properties text:space-before="1.9685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5">
      <text:list-level-style-bullet text:level="1" text:bullet-char="">
        <style:list-level-properties text:space-before="0in" text:min-label-width="0.3937in"/>
        <style:text-properties fo:color="#8fa3a3" fo:font-family="Wingdings" style:font-pitch="variable" fo:font-size="100%"/>
      </text:list-level-style-bullet>
      <text:list-level-style-bullet text:level="2" text:bullet-char="">
        <style:list-level-properties text:space-before="0in" text:min-label-width="0.3937in"/>
        <style:text-properties fo:color="#8fa3a3" fo:font-family="Wingdings" style:font-pitch="variable" fo:font-size="100%"/>
      </text:list-level-style-bullet>
      <text:list-level-style-bullet text:level="3" text:bullet-char="">
        <style:list-level-properties text:space-before="0.7874in" text:min-label-width="0.3937in"/>
        <style:text-properties fo:color="#8fa3a3" fo:font-family="Wingdings" style:font-pitch="variable" fo:font-size="100%"/>
      </text:list-level-style-bullet>
      <text:list-level-style-bullet text:level="4" text:bullet-char="">
        <style:list-level-properties text:space-before="0.7874in" text:min-label-width="0.3937in"/>
        <style:text-properties fo:color="#8fa3a3" fo:font-family="Wingdings" style:font-pitch="variable" fo:font-size="100%"/>
      </text:list-level-style-bullet>
      <text:list-level-style-bullet text:level="5" text:bullet-char="">
        <style:list-level-properties text:space-before="1.5748in" text:min-label-width="0.3937in"/>
        <style:text-properties fo:color="#8fa3a3" fo:font-family="Wingdings" style:font-pitch="variable" fo:font-size="100%"/>
      </text:list-level-style-bullet>
      <text:list-level-style-bullet text:level="6" text:bullet-char="">
        <style:list-level-properties text:space-before="2.1063in" text:min-label-width="0.3937in"/>
        <style:text-properties fo:color="#8fa3a3" fo:font-family="Wingdings" style:font-pitch="variable" fo:font-size="100%"/>
      </text:list-level-style-bullet>
      <text:list-level-style-bullet text:level="7" text:bullet-char="">
        <style:list-level-properties text:space-before="2.6063in" text:min-label-width="0.3937in"/>
        <style:text-properties fo:color="#8fa3a3" fo:font-family="Wingdings" style:font-pitch="variable" fo:font-size="100%"/>
      </text:list-level-style-bullet>
      <text:list-level-style-bullet text:level="8" text:bullet-char="">
        <style:list-level-properties text:space-before="3.1063in" text:min-label-width="0.3937in"/>
        <style:text-properties fo:color="#8fa3a3" fo:font-family="Wingdings" style:font-pitch="variable" fo:font-size="100%"/>
      </text:list-level-style-bullet>
      <text:list-level-style-bullet text:level="9" text:bullet-char="">
        <style:list-level-properties text:space-before="3.6063in" text:min-label-width="0.3937in"/>
        <style:text-properties fo:color="#8fa3a3" fo:font-family="Wingdings" style:font-pitch="variable" fo:font-size="100%"/>
      </text:list-level-style-bullet>
    </text:list-style>
    <text:list-style style:name="a292">
      <text:list-level-style-number text:level="1" style:num-format="">
        <style:list-level-properties text:space-before="0.3937in"/>
      </text:list-level-style-number>
      <text:list-level-style-number text:level="2" style:num-format="">
        <style:list-level-properties text:space-before="0.3937in"/>
      </text:list-level-style-number>
      <text:list-level-style-number text:level="3" style:num-format="">
        <style:list-level-properties text:space-before="1.1811in"/>
      </text:list-level-style-number>
      <text:list-level-style-number text:level="4" style:num-format="">
        <style:list-level-properties text:space-before="1.1811in"/>
      </text:list-level-style-number>
      <text:list-level-style-number text:level="5" style:num-format="">
        <style:list-level-properties text:space-before="1.9685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15">
      <text:list-level-style-bullet text:level="1" text:bullet-char="">
        <style:list-level-properties text:space-before="0in" text:min-label-width="0.3937in"/>
        <style:text-properties fo:color="#8fa3a3" fo:font-family="Wingdings" style:font-pitch="variable" fo:font-size="100%"/>
      </text:list-level-style-bullet>
      <text:list-level-style-bullet text:level="2" text:bullet-char="">
        <style:list-level-properties text:space-before="0in" text:min-label-width="0.3937in"/>
        <style:text-properties fo:color="#8fa3a3" fo:font-family="Wingdings" style:font-pitch="variable" fo:font-size="100%"/>
      </text:list-level-style-bullet>
      <text:list-level-style-bullet text:level="3" text:bullet-char="">
        <style:list-level-properties text:space-before="0.7874in" text:min-label-width="0.3937in"/>
        <style:text-properties fo:color="#8fa3a3" fo:font-family="Wingdings" style:font-pitch="variable" fo:font-size="100%"/>
      </text:list-level-style-bullet>
      <text:list-level-style-bullet text:level="4" text:bullet-char="">
        <style:list-level-properties text:space-before="0.7874in" text:min-label-width="0.3937in"/>
        <style:text-properties fo:color="#8fa3a3" fo:font-family="Wingdings" style:font-pitch="variable" fo:font-size="100%"/>
      </text:list-level-style-bullet>
      <text:list-level-style-bullet text:level="5" text:bullet-char="">
        <style:list-level-properties text:space-before="1.5748in" text:min-label-width="0.3937in"/>
        <style:text-properties fo:color="#8fa3a3" fo:font-family="Wingdings" style:font-pitch="variable" fo:font-size="100%"/>
      </text:list-level-style-bullet>
      <text:list-level-style-bullet text:level="6" text:bullet-char="">
        <style:list-level-properties text:space-before="2.1063in" text:min-label-width="0.3937in"/>
        <style:text-properties fo:color="#8fa3a3" fo:font-family="Wingdings" style:font-pitch="variable" fo:font-size="100%"/>
      </text:list-level-style-bullet>
      <text:list-level-style-bullet text:level="7" text:bullet-char="">
        <style:list-level-properties text:space-before="2.6063in" text:min-label-width="0.3937in"/>
        <style:text-properties fo:color="#8fa3a3" fo:font-family="Wingdings" style:font-pitch="variable" fo:font-size="100%"/>
      </text:list-level-style-bullet>
      <text:list-level-style-bullet text:level="8" text:bullet-char="">
        <style:list-level-properties text:space-before="3.1063in" text:min-label-width="0.3937in"/>
        <style:text-properties fo:color="#8fa3a3" fo:font-family="Wingdings" style:font-pitch="variable" fo:font-size="100%"/>
      </text:list-level-style-bullet>
      <text:list-level-style-bullet text:level="9" text:bullet-char="">
        <style:list-level-properties text:space-before="3.6063in" text:min-label-width="0.3937in"/>
        <style:text-properties fo:color="#8fa3a3" fo:font-family="Wingdings" style:font-pitch="variable" fo:font-size="100%"/>
      </text:list-level-style-bullet>
    </text:list-style>
    <text:list-style style:name="a418">
      <text:list-level-style-number text:level="1" style:num-format="">
        <style:list-level-properties text:space-before="0.3937in"/>
      </text:list-level-style-number>
      <text:list-level-style-number text:level="2" style:num-format="">
        <style:list-level-properties text:space-before="0.3937in"/>
      </text:list-level-style-number>
      <text:list-level-style-number text:level="3" style:num-format="">
        <style:list-level-properties text:space-before="1.1811in"/>
      </text:list-level-style-number>
      <text:list-level-style-number text:level="4" style:num-format="">
        <style:list-level-properties text:space-before="1.1811in"/>
      </text:list-level-style-number>
      <text:list-level-style-number text:level="5" style:num-format="">
        <style:list-level-properties text:space-before="1.9685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95">
      <text:list-level-style-bullet text:level="1" text:bullet-char="">
        <style:list-level-properties text:space-before="0in" text:min-label-width="0.3937in"/>
        <style:text-properties fo:color="#8fa3a3" fo:font-family="Wingdings" style:font-pitch="variable" fo:font-size="100%"/>
      </text:list-level-style-bullet>
      <text:list-level-style-bullet text:level="2" text:bullet-char="">
        <style:list-level-properties text:space-before="0in" text:min-label-width="0.3937in"/>
        <style:text-properties fo:color="#8fa3a3" fo:font-family="Wingdings" style:font-pitch="variable" fo:font-size="100%"/>
      </text:list-level-style-bullet>
      <text:list-level-style-bullet text:level="3" text:bullet-char="">
        <style:list-level-properties text:space-before="0.7874in" text:min-label-width="0.3937in"/>
        <style:text-properties fo:color="#8fa3a3" fo:font-family="Wingdings" style:font-pitch="variable" fo:font-size="100%"/>
      </text:list-level-style-bullet>
      <text:list-level-style-bullet text:level="4" text:bullet-char="">
        <style:list-level-properties text:space-before="0.7874in" text:min-label-width="0.3937in"/>
        <style:text-properties fo:color="#8fa3a3" fo:font-family="Wingdings" style:font-pitch="variable" fo:font-size="100%"/>
      </text:list-level-style-bullet>
      <text:list-level-style-bullet text:level="5" text:bullet-char="">
        <style:list-level-properties text:space-before="1.5748in" text:min-label-width="0.3937in"/>
        <style:text-properties fo:color="#8fa3a3" fo:font-family="Wingdings" style:font-pitch="variable" fo:font-size="100%"/>
      </text:list-level-style-bullet>
      <text:list-level-style-bullet text:level="6" text:bullet-char="">
        <style:list-level-properties text:space-before="2.1063in" text:min-label-width="0.3937in"/>
        <style:text-properties fo:color="#8fa3a3" fo:font-family="Wingdings" style:font-pitch="variable" fo:font-size="100%"/>
      </text:list-level-style-bullet>
      <text:list-level-style-bullet text:level="7" text:bullet-char="">
        <style:list-level-properties text:space-before="2.6063in" text:min-label-width="0.3937in"/>
        <style:text-properties fo:color="#8fa3a3" fo:font-family="Wingdings" style:font-pitch="variable" fo:font-size="100%"/>
      </text:list-level-style-bullet>
      <text:list-level-style-bullet text:level="8" text:bullet-char="">
        <style:list-level-properties text:space-before="3.1063in" text:min-label-width="0.3937in"/>
        <style:text-properties fo:color="#8fa3a3" fo:font-family="Wingdings" style:font-pitch="variable" fo:font-size="100%"/>
      </text:list-level-style-bullet>
      <text:list-level-style-bullet text:level="9" text:bullet-char="">
        <style:list-level-properties text:space-before="3.6063in" text:min-label-width="0.3937in"/>
        <style:text-properties fo:color="#8fa3a3" fo:font-family="Wingdings" style:font-pitch="variable" fo:font-size="100%"/>
      </text:list-level-style-bullet>
    </text:list-style>
    <text:list-style style:name="a299">
      <text:list-level-style-number text:level="1" style:num-format="">
        <style:list-level-properties text:space-before="0in"/>
      </text:list-level-style-number>
      <text:list-level-style-number text:level="2" style:num-format="">
        <style:list-level-properties text:space-before="0.3937in"/>
      </text:list-level-style-number>
      <text:list-level-style-number text:level="3" style:num-format="">
        <style:list-level-properties text:space-before="1.1811in"/>
      </text:list-level-style-number>
      <text:list-level-style-number text:level="4" style:num-format="">
        <style:list-level-properties text:space-before="1.1811in"/>
      </text:list-level-style-number>
      <text:list-level-style-number text:level="5" style:num-format="">
        <style:list-level-properties text:space-before="1.968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550">
      <text:list-level-style-bullet text:level="1" text:bullet-char="–">
        <style:list-level-properties text:space-before="0.3937in"/>
        <style:text-properties fo:font-family="OpenSymbol" fo:font-size="75%"/>
      </text:list-level-style-bullet>
      <text:list-level-style-bullet text:level="2" text:bullet-char="–">
        <style:list-level-properties text:space-before="0.3937in"/>
        <style:text-properties fo:font-family="OpenSymbol" fo:font-size="75%"/>
      </text:list-level-style-bullet>
      <text:list-level-style-bullet text:level="3" text:bullet-char="–">
        <style:list-level-properties text:space-before="1.1811in"/>
        <style:text-properties fo:font-family="OpenSymbol" fo:font-size="75%"/>
      </text:list-level-style-bullet>
      <text:list-level-style-bullet text:level="4" text:bullet-char="–">
        <style:list-level-properties text:space-before="1.1811in"/>
        <style:text-properties fo:font-family="OpenSymbol" fo:font-size="75%"/>
      </text:list-level-style-bullet>
      <text:list-level-style-bullet text:level="5" text:bullet-char="–">
        <style:list-level-properties text:space-before="1.9685in"/>
        <style:text-properties fo:font-family="OpenSymbol" fo:font-size="75%"/>
      </text:list-level-style-bullet>
      <text:list-level-style-bullet text:level="6" text:bullet-char="–">
        <style:list-level-properties text:space-before="2.75in"/>
        <style:text-properties fo:font-family="OpenSymbol" fo:font-size="75%"/>
      </text:list-level-style-bullet>
      <text:list-level-style-bullet text:level="7" text:bullet-char="–">
        <style:list-level-properties text:space-before="3.25in"/>
        <style:text-properties fo:font-family="OpenSymbol" fo:font-size="75%"/>
      </text:list-level-style-bullet>
      <text:list-level-style-bullet text:level="8" text:bullet-char="–">
        <style:list-level-properties text:space-before="3.75in"/>
        <style:text-properties fo:font-family="OpenSymbol" fo:font-size="75%"/>
      </text:list-level-style-bullet>
      <text:list-level-style-bullet text:level="9" text:bullet-char="–">
        <style:list-level-properties text:space-before="4.25in"/>
        <style:text-properties fo:font-family="OpenSymbol" fo:font-size="75%"/>
      </text:list-level-style-bullet>
    </text:list-style>
    <text:list-style style:name="a12">
      <text:list-level-style-bullet text:level="1" text:bullet-char="●">
        <style:list-level-properties text:space-before="0in" text:min-label-width="0.3937in"/>
        <style:text-properties fo:font-family="OpenSymbol" fo:font-size="45%"/>
      </text:list-level-style-bullet>
      <text:list-level-style-bullet text:level="2" text:bullet-char="●">
        <style:list-level-properties text:space-before="0in" text:min-label-width="0.3937in"/>
        <style:text-properties fo:font-family="OpenSymbol" fo:font-size="45%"/>
      </text:list-level-style-bullet>
      <text:list-level-style-bullet text:level="3" text:bullet-char="●">
        <style:list-level-properties text:space-before="0.7874in" text:min-label-width="0.3937in"/>
        <style:text-properties fo:font-family="OpenSymbol" fo:font-size="45%"/>
      </text:list-level-style-bullet>
      <text:list-level-style-bullet text:level="4" text:bullet-char="●">
        <style:list-level-properties text:space-before="0.7874in" text:min-label-width="0.3937in"/>
        <style:text-properties fo:font-family="OpenSymbol" fo:font-size="45%"/>
      </text:list-level-style-bullet>
      <text:list-level-style-bullet text:level="5" text:bullet-char="●">
        <style:list-level-properties text:space-before="1.5748in" text:min-label-width="0.3937in"/>
        <style:text-properties fo:font-family="OpenSymbol" fo:font-size="45%"/>
      </text:list-level-style-bullet>
      <text:list-level-style-bullet text:level="6" text:bullet-char="●">
        <style:list-level-properties text:space-before="2.3563in" text:min-label-width="0.3937in"/>
        <style:text-properties fo:font-family="OpenSymbol" fo:font-size="45%"/>
      </text:list-level-style-bullet>
      <text:list-level-style-bullet text:level="7" text:bullet-char="●">
        <style:list-level-properties text:space-before="2.8563in" text:min-label-width="0.3937in"/>
        <style:text-properties fo:font-family="OpenSymbol" fo:font-size="45%"/>
      </text:list-level-style-bullet>
      <text:list-level-style-bullet text:level="8" text:bullet-char="●">
        <style:list-level-properties text:space-before="3.3563in" text:min-label-width="0.3937in"/>
        <style:text-properties fo:font-family="OpenSymbol" fo:font-size="45%"/>
      </text:list-level-style-bullet>
      <text:list-level-style-bullet text:level="9" text:bullet-char="●">
        <style:list-level-properties text:space-before="3.8563in" text:min-label-width="0.3937in"/>
        <style:text-properties fo:font-family="OpenSymbol" fo:font-size="45%"/>
      </text:list-level-style-bullet>
    </text:list-style>
    <text:list-style style:name="a279">
      <text:list-level-style-bullet text:level="1" text:bullet-char="●">
        <style:list-level-properties text:space-before="0in"/>
        <style:text-properties fo:font-family="OpenSymbol" fo:font-size="45%"/>
      </text:list-level-style-bullet>
      <text:list-level-style-bullet text:level="2" text:bullet-char="●">
        <style:list-level-properties text:space-before="0.3937in"/>
        <style:text-properties fo:font-family="OpenSymbol" fo:font-size="45%"/>
      </text:list-level-style-bullet>
      <text:list-level-style-bullet text:level="3" text:bullet-char="●">
        <style:list-level-properties text:space-before="1.1811in"/>
        <style:text-properties fo:font-family="OpenSymbol" fo:font-size="45%"/>
      </text:list-level-style-bullet>
      <text:list-level-style-bullet text:level="4" text:bullet-char="●">
        <style:list-level-properties text:space-before="1.1811in"/>
        <style:text-properties fo:font-family="OpenSymbol" fo:font-size="45%"/>
      </text:list-level-style-bullet>
      <text:list-level-style-bullet text:level="5" text:bullet-char="●">
        <style:list-level-properties text:space-before="1.9685in"/>
        <style:text-properties fo:font-family="OpenSymbol" fo:font-size="45%"/>
      </text:list-level-style-bullet>
      <text:list-level-style-bullet text:level="6" text:bullet-char="●">
        <style:list-level-properties text:space-before="2.75in"/>
        <style:text-properties fo:font-family="OpenSymbol" fo:font-size="45%"/>
      </text:list-level-style-bullet>
      <text:list-level-style-bullet text:level="7" text:bullet-char="●">
        <style:list-level-properties text:space-before="3.25in"/>
        <style:text-properties fo:font-family="OpenSymbol" fo:font-size="45%"/>
      </text:list-level-style-bullet>
      <text:list-level-style-bullet text:level="8" text:bullet-char="●">
        <style:list-level-properties text:space-before="3.75in"/>
        <style:text-properties fo:font-family="OpenSymbol" fo:font-size="45%"/>
      </text:list-level-style-bullet>
      <text:list-level-style-bullet text:level="9" text:bullet-char="●">
        <style:list-level-properties text:space-before="4.25in"/>
        <style:text-properties fo:font-family="OpenSymbol" fo:font-size="45%"/>
      </text:list-level-style-bullet>
    </text:list-style>
    <text:list-style style:name="a553">
      <text:list-level-style-bullet text:level="1" text:bullet-char="●">
        <style:list-level-properties text:space-before="0in" text:min-label-width="0.3937in"/>
        <style:text-properties fo:font-family="OpenSymbol" fo:font-size="45%"/>
      </text:list-level-style-bullet>
      <text:list-level-style-bullet text:level="2" text:bullet-char="●">
        <style:list-level-properties text:space-before="0in" text:min-label-width="0.3937in"/>
        <style:text-properties fo:font-family="OpenSymbol" fo:font-size="45%"/>
      </text:list-level-style-bullet>
      <text:list-level-style-bullet text:level="3" text:bullet-char="●">
        <style:list-level-properties text:space-before="0.7874in" text:min-label-width="0.3937in"/>
        <style:text-properties fo:font-family="OpenSymbol" fo:font-size="45%"/>
      </text:list-level-style-bullet>
      <text:list-level-style-bullet text:level="4" text:bullet-char="●">
        <style:list-level-properties text:space-before="0.7874in" text:min-label-width="0.3937in"/>
        <style:text-properties fo:font-family="OpenSymbol" fo:font-size="45%"/>
      </text:list-level-style-bullet>
      <text:list-level-style-bullet text:level="5" text:bullet-char="●">
        <style:list-level-properties text:space-before="1.5748in" text:min-label-width="0.3937in"/>
        <style:text-properties fo:font-family="OpenSymbol" fo:font-size="45%"/>
      </text:list-level-style-bullet>
      <text:list-level-style-bullet text:level="6" text:bullet-char="●">
        <style:list-level-properties text:space-before="2.3563in" text:min-label-width="0.3937in"/>
        <style:text-properties fo:font-family="OpenSymbol" fo:font-size="45%"/>
      </text:list-level-style-bullet>
      <text:list-level-style-bullet text:level="7" text:bullet-char="●">
        <style:list-level-properties text:space-before="2.8563in" text:min-label-width="0.3937in"/>
        <style:text-properties fo:font-family="OpenSymbol" fo:font-size="45%"/>
      </text:list-level-style-bullet>
      <text:list-level-style-bullet text:level="8" text:bullet-char="●">
        <style:list-level-properties text:space-before="3.3563in" text:min-label-width="0.3937in"/>
        <style:text-properties fo:font-family="OpenSymbol" fo:font-size="45%"/>
      </text:list-level-style-bullet>
      <text:list-level-style-bullet text:level="9" text:bullet-char="●">
        <style:list-level-properties text:space-before="3.8563in" text:min-label-width="0.3937in"/>
        <style:text-properties fo:font-family="OpenSymbol" fo:font-size="45%"/>
      </text:list-level-style-bullet>
    </text:list-style>
    <text:list-style style:name="a303">
      <text:list-level-style-bullet text:level="1" text:bullet-char="">
        <style:list-level-properties text:space-before="0in" text:min-label-width="0.3937in"/>
        <style:text-properties fo:color="#8fa3a3" fo:font-family="Wingdings" style:font-pitch="variable" fo:font-size="100%"/>
      </text:list-level-style-bullet>
      <text:list-level-style-bullet text:level="2" text:bullet-char="">
        <style:list-level-properties text:space-before="0in" text:min-label-width="0.3937in"/>
        <style:text-properties fo:color="#8fa3a3" fo:font-family="Wingdings" style:font-pitch="variable" fo:font-size="100%"/>
      </text:list-level-style-bullet>
      <text:list-level-style-bullet text:level="3" text:bullet-char="">
        <style:list-level-properties text:space-before="0.7874in" text:min-label-width="0.3937in"/>
        <style:text-properties fo:color="#8fa3a3" fo:font-family="Wingdings" style:font-pitch="variable" fo:font-size="100%"/>
      </text:list-level-style-bullet>
      <text:list-level-style-bullet text:level="4" text:bullet-char="">
        <style:list-level-properties text:space-before="0.7874in" text:min-label-width="0.3937in"/>
        <style:text-properties fo:color="#8fa3a3" fo:font-family="Wingdings" style:font-pitch="variable" fo:font-size="100%"/>
      </text:list-level-style-bullet>
      <text:list-level-style-bullet text:level="5" text:bullet-char="">
        <style:list-level-properties text:space-before="1.5748in" text:min-label-width="0.3937in"/>
        <style:text-properties fo:color="#8fa3a3" fo:font-family="Wingdings" style:font-pitch="variable" fo:font-size="100%"/>
      </text:list-level-style-bullet>
      <text:list-level-style-bullet text:level="6" text:bullet-char="">
        <style:list-level-properties text:space-before="2.1063in" text:min-label-width="0.3937in"/>
        <style:text-properties fo:color="#8fa3a3" fo:font-family="Wingdings" style:font-pitch="variable" fo:font-size="100%"/>
      </text:list-level-style-bullet>
      <text:list-level-style-bullet text:level="7" text:bullet-char="">
        <style:list-level-properties text:space-before="2.6063in" text:min-label-width="0.3937in"/>
        <style:text-properties fo:color="#8fa3a3" fo:font-family="Wingdings" style:font-pitch="variable" fo:font-size="100%"/>
      </text:list-level-style-bullet>
      <text:list-level-style-bullet text:level="8" text:bullet-char="">
        <style:list-level-properties text:space-before="3.1063in" text:min-label-width="0.3937in"/>
        <style:text-properties fo:color="#8fa3a3" fo:font-family="Wingdings" style:font-pitch="variable" fo:font-size="100%"/>
      </text:list-level-style-bullet>
      <text:list-level-style-bullet text:level="9" text:bullet-char="">
        <style:list-level-properties text:space-before="3.6063in" text:min-label-width="0.3937in"/>
        <style:text-properties fo:color="#8fa3a3" fo:font-family="Wingdings" style:font-pitch="variable" fo:font-size="100%"/>
      </text:list-level-style-bullet>
    </text:list-style>
    <text:list-style style:name="a15">
      <text:list-level-style-bullet text:level="1" text:bullet-char="–">
        <style:list-level-properties text:space-before="0.3937in"/>
        <style:text-properties fo:font-family="OpenSymbol" fo:font-size="75%"/>
      </text:list-level-style-bullet>
      <text:list-level-style-bullet text:level="2" text:bullet-char="–">
        <style:list-level-properties text:space-before="0.3937in"/>
        <style:text-properties fo:font-family="OpenSymbol" fo:font-size="75%"/>
      </text:list-level-style-bullet>
      <text:list-level-style-bullet text:level="3" text:bullet-char="–">
        <style:list-level-properties text:space-before="1.1811in"/>
        <style:text-properties fo:font-family="OpenSymbol" fo:font-size="75%"/>
      </text:list-level-style-bullet>
      <text:list-level-style-bullet text:level="4" text:bullet-char="–">
        <style:list-level-properties text:space-before="1.1811in"/>
        <style:text-properties fo:font-family="OpenSymbol" fo:font-size="75%"/>
      </text:list-level-style-bullet>
      <text:list-level-style-bullet text:level="5" text:bullet-char="–">
        <style:list-level-properties text:space-before="1.9685in"/>
        <style:text-properties fo:font-family="OpenSymbol" fo:font-size="75%"/>
      </text:list-level-style-bullet>
      <text:list-level-style-bullet text:level="6" text:bullet-char="–">
        <style:list-level-properties text:space-before="2.75in"/>
        <style:text-properties fo:font-family="OpenSymbol" fo:font-size="75%"/>
      </text:list-level-style-bullet>
      <text:list-level-style-bullet text:level="7" text:bullet-char="–">
        <style:list-level-properties text:space-before="3.25in"/>
        <style:text-properties fo:font-family="OpenSymbol" fo:font-size="75%"/>
      </text:list-level-style-bullet>
      <text:list-level-style-bullet text:level="8" text:bullet-char="–">
        <style:list-level-properties text:space-before="3.75in"/>
        <style:text-properties fo:font-family="OpenSymbol" fo:font-size="75%"/>
      </text:list-level-style-bullet>
      <text:list-level-style-bullet text:level="9" text:bullet-char="–">
        <style:list-level-properties text:space-before="4.25in"/>
        <style:text-properties fo:font-family="OpenSymbol" fo:font-size="75%"/>
      </text:list-level-style-bullet>
    </text:list-style>
    <text:list-style style:name="a232">
      <text:list-level-style-bullet text:level="1" text:bullet-char="">
        <style:list-level-properties text:space-before="0in" text:min-label-width="0.3937in"/>
        <style:text-properties fo:color="#8fa3a3" fo:font-family="Wingdings" style:font-pitch="variable" fo:font-size="100%"/>
      </text:list-level-style-bullet>
      <text:list-level-style-bullet text:level="2" text:bullet-char="">
        <style:list-level-properties text:space-before="0in" text:min-label-width="0.3937in"/>
        <style:text-properties fo:color="#8fa3a3" fo:font-family="Wingdings" style:font-pitch="variable" fo:font-size="100%"/>
      </text:list-level-style-bullet>
      <text:list-level-style-bullet text:level="3" text:bullet-char="">
        <style:list-level-properties text:space-before="0.7874in" text:min-label-width="0.3937in"/>
        <style:text-properties fo:color="#8fa3a3" fo:font-family="Wingdings" style:font-pitch="variable" fo:font-size="100%"/>
      </text:list-level-style-bullet>
      <text:list-level-style-bullet text:level="4" text:bullet-char="">
        <style:list-level-properties text:space-before="0.7874in" text:min-label-width="0.3937in"/>
        <style:text-properties fo:color="#8fa3a3" fo:font-family="Wingdings" style:font-pitch="variable" fo:font-size="100%"/>
      </text:list-level-style-bullet>
      <text:list-level-style-bullet text:level="5" text:bullet-char="">
        <style:list-level-properties text:space-before="1.5748in" text:min-label-width="0.3937in"/>
        <style:text-properties fo:color="#8fa3a3" fo:font-family="Wingdings" style:font-pitch="variable" fo:font-size="100%"/>
      </text:list-level-style-bullet>
      <text:list-level-style-bullet text:level="6" text:bullet-char="">
        <style:list-level-properties text:space-before="2.1063in" text:min-label-width="0.3937in"/>
        <style:text-properties fo:color="#8fa3a3" fo:font-family="Wingdings" style:font-pitch="variable" fo:font-size="100%"/>
      </text:list-level-style-bullet>
      <text:list-level-style-bullet text:level="7" text:bullet-char="">
        <style:list-level-properties text:space-before="2.6063in" text:min-label-width="0.3937in"/>
        <style:text-properties fo:color="#8fa3a3" fo:font-family="Wingdings" style:font-pitch="variable" fo:font-size="100%"/>
      </text:list-level-style-bullet>
      <text:list-level-style-bullet text:level="8" text:bullet-char="">
        <style:list-level-properties text:space-before="3.1063in" text:min-label-width="0.3937in"/>
        <style:text-properties fo:color="#8fa3a3" fo:font-family="Wingdings" style:font-pitch="variable" fo:font-size="100%"/>
      </text:list-level-style-bullet>
      <text:list-level-style-bullet text:level="9" text:bullet-char="">
        <style:list-level-properties text:space-before="3.6063in" text:min-label-width="0.3937in"/>
        <style:text-properties fo:color="#8fa3a3" fo:font-family="Wingdings" style:font-pitch="variable" fo:font-size="100%"/>
      </text:list-level-style-bullet>
    </text:list-style>
    <text:list-style style:name="a556">
      <text:list-level-style-bullet text:level="1" text:bullet-char="–">
        <style:list-level-properties text:space-before="0.3937in"/>
        <style:text-properties fo:font-family="OpenSymbol" fo:font-size="75%"/>
      </text:list-level-style-bullet>
      <text:list-level-style-bullet text:level="2" text:bullet-char="–">
        <style:list-level-properties text:space-before="0.3937in"/>
        <style:text-properties fo:font-family="OpenSymbol" fo:font-size="75%"/>
      </text:list-level-style-bullet>
      <text:list-level-style-bullet text:level="3" text:bullet-char="–">
        <style:list-level-properties text:space-before="1.1811in"/>
        <style:text-properties fo:font-family="OpenSymbol" fo:font-size="75%"/>
      </text:list-level-style-bullet>
      <text:list-level-style-bullet text:level="4" text:bullet-char="–">
        <style:list-level-properties text:space-before="1.1811in"/>
        <style:text-properties fo:font-family="OpenSymbol" fo:font-size="75%"/>
      </text:list-level-style-bullet>
      <text:list-level-style-bullet text:level="5" text:bullet-char="–">
        <style:list-level-properties text:space-before="1.9685in"/>
        <style:text-properties fo:font-family="OpenSymbol" fo:font-size="75%"/>
      </text:list-level-style-bullet>
      <text:list-level-style-bullet text:level="6" text:bullet-char="–">
        <style:list-level-properties text:space-before="2.75in"/>
        <style:text-properties fo:font-family="OpenSymbol" fo:font-size="75%"/>
      </text:list-level-style-bullet>
      <text:list-level-style-bullet text:level="7" text:bullet-char="–">
        <style:list-level-properties text:space-before="3.25in"/>
        <style:text-properties fo:font-family="OpenSymbol" fo:font-size="75%"/>
      </text:list-level-style-bullet>
      <text:list-level-style-bullet text:level="8" text:bullet-char="–">
        <style:list-level-properties text:space-before="3.75in"/>
        <style:text-properties fo:font-family="OpenSymbol" fo:font-size="75%"/>
      </text:list-level-style-bullet>
      <text:list-level-style-bullet text:level="9" text:bullet-char="–">
        <style:list-level-properties text:space-before="4.25in"/>
        <style:text-properties fo:font-family="OpenSymbol" fo:font-size="75%"/>
      </text:list-level-style-bullet>
    </text:list-style>
    <text:list-style style:name="a306">
      <text:list-level-style-number text:level="1" style:num-format="">
        <style:list-level-properties text:space-before="0.3937in"/>
      </text:list-level-style-number>
      <text:list-level-style-number text:level="2" style:num-format="">
        <style:list-level-properties text:space-before="0.3937in"/>
      </text:list-level-style-number>
      <text:list-level-style-number text:level="3" style:num-format="">
        <style:list-level-properties text:space-before="1.1811in"/>
      </text:list-level-style-number>
      <text:list-level-style-number text:level="4" style:num-format="">
        <style:list-level-properties text:space-before="1.1811in"/>
      </text:list-level-style-number>
      <text:list-level-style-number text:level="5" style:num-format="">
        <style:list-level-properties text:space-before="1.9685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8">
      <text:list-level-style-bullet text:level="1" text:bullet-char="●">
        <style:list-level-properties text:space-before="0in" text:min-label-width="0.3937in"/>
        <style:text-properties fo:font-family="OpenSymbol" fo:font-size="45%"/>
      </text:list-level-style-bullet>
      <text:list-level-style-bullet text:level="2" text:bullet-char="●">
        <style:list-level-properties text:space-before="0in" text:min-label-width="0.3937in"/>
        <style:text-properties fo:font-family="OpenSymbol" fo:font-size="45%"/>
      </text:list-level-style-bullet>
      <text:list-level-style-bullet text:level="3" text:bullet-char="●">
        <style:list-level-properties text:space-before="0.7874in" text:min-label-width="0.3937in"/>
        <style:text-properties fo:font-family="OpenSymbol" fo:font-size="45%"/>
      </text:list-level-style-bullet>
      <text:list-level-style-bullet text:level="4" text:bullet-char="●">
        <style:list-level-properties text:space-before="0.7874in" text:min-label-width="0.3937in"/>
        <style:text-properties fo:font-family="OpenSymbol" fo:font-size="45%"/>
      </text:list-level-style-bullet>
      <text:list-level-style-bullet text:level="5" text:bullet-char="●">
        <style:list-level-properties text:space-before="1.5748in" text:min-label-width="0.3937in"/>
        <style:text-properties fo:font-family="OpenSymbol" fo:font-size="45%"/>
      </text:list-level-style-bullet>
      <text:list-level-style-bullet text:level="6" text:bullet-char="●">
        <style:list-level-properties text:space-before="2.3563in" text:min-label-width="0.3937in"/>
        <style:text-properties fo:font-family="OpenSymbol" fo:font-size="45%"/>
      </text:list-level-style-bullet>
      <text:list-level-style-bullet text:level="7" text:bullet-char="●">
        <style:list-level-properties text:space-before="2.8563in" text:min-label-width="0.3937in"/>
        <style:text-properties fo:font-family="OpenSymbol" fo:font-size="45%"/>
      </text:list-level-style-bullet>
      <text:list-level-style-bullet text:level="8" text:bullet-char="●">
        <style:list-level-properties text:space-before="3.3563in" text:min-label-width="0.3937in"/>
        <style:text-properties fo:font-family="OpenSymbol" fo:font-size="45%"/>
      </text:list-level-style-bullet>
      <text:list-level-style-bullet text:level="9" text:bullet-char="●">
        <style:list-level-properties text:space-before="3.8563in" text:min-label-width="0.3937in"/>
        <style:text-properties fo:font-family="OpenSymbol" fo:font-size="45%"/>
      </text:list-level-style-bullet>
    </text:list-style>
    <text:list-style style:name="a235">
      <text:list-level-style-number text:level="1" style:num-format="">
        <style:list-level-properties text:space-before="0.3937in"/>
      </text:list-level-style-number>
      <text:list-level-style-number text:level="2" style:num-format="">
        <style:list-level-properties text:space-before="0.3937in"/>
      </text:list-level-style-number>
      <text:list-level-style-number text:level="3" style:num-format="">
        <style:list-level-properties text:space-before="1.1811in"/>
      </text:list-level-style-number>
      <text:list-level-style-number text:level="4" style:num-format="">
        <style:list-level-properties text:space-before="1.1811in"/>
      </text:list-level-style-number>
      <text:list-level-style-number text:level="5" style:num-format="">
        <style:list-level-properties text:space-before="1.9685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59">
      <text:list-level-style-bullet text:level="1" text:bullet-char="●">
        <style:list-level-properties text:space-before="0in" text:min-label-width="0.3937in"/>
        <style:text-properties fo:font-family="OpenSymbol" fo:font-size="45%"/>
      </text:list-level-style-bullet>
      <text:list-level-style-bullet text:level="2" text:bullet-char="●">
        <style:list-level-properties text:space-before="0in" text:min-label-width="0.3937in"/>
        <style:text-properties fo:font-family="OpenSymbol" fo:font-size="45%"/>
      </text:list-level-style-bullet>
      <text:list-level-style-bullet text:level="3" text:bullet-char="●">
        <style:list-level-properties text:space-before="0.7874in" text:min-label-width="0.3937in"/>
        <style:text-properties fo:font-family="OpenSymbol" fo:font-size="45%"/>
      </text:list-level-style-bullet>
      <text:list-level-style-bullet text:level="4" text:bullet-char="●">
        <style:list-level-properties text:space-before="0.7874in" text:min-label-width="0.3937in"/>
        <style:text-properties fo:font-family="OpenSymbol" fo:font-size="45%"/>
      </text:list-level-style-bullet>
      <text:list-level-style-bullet text:level="5" text:bullet-char="●">
        <style:list-level-properties text:space-before="1.5748in" text:min-label-width="0.3937in"/>
        <style:text-properties fo:font-family="OpenSymbol" fo:font-size="45%"/>
      </text:list-level-style-bullet>
      <text:list-level-style-bullet text:level="6" text:bullet-char="●">
        <style:list-level-properties text:space-before="2.3563in" text:min-label-width="0.3937in"/>
        <style:text-properties fo:font-family="OpenSymbol" fo:font-size="45%"/>
      </text:list-level-style-bullet>
      <text:list-level-style-bullet text:level="7" text:bullet-char="●">
        <style:list-level-properties text:space-before="2.8563in" text:min-label-width="0.3937in"/>
        <style:text-properties fo:font-family="OpenSymbol" fo:font-size="45%"/>
      </text:list-level-style-bullet>
      <text:list-level-style-bullet text:level="8" text:bullet-char="●">
        <style:list-level-properties text:space-before="3.3563in" text:min-label-width="0.3937in"/>
        <style:text-properties fo:font-family="OpenSymbol" fo:font-size="45%"/>
      </text:list-level-style-bullet>
      <text:list-level-style-bullet text:level="9" text:bullet-char="●">
        <style:list-level-properties text:space-before="3.8563in" text:min-label-width="0.3937in"/>
        <style:text-properties fo:font-family="OpenSymbol" fo:font-size="45%"/>
      </text:list-level-style-bullet>
    </text:list-style>
    <text:list-style style:name="a309">
      <text:list-level-style-bullet text:level="1" text:bullet-char="">
        <style:list-level-properties text:space-before="0in" text:min-label-width="0.3937in"/>
        <style:text-properties fo:color="#8fa3a3" fo:font-family="Wingdings" style:font-pitch="variable" fo:font-size="100%"/>
      </text:list-level-style-bullet>
      <text:list-level-style-bullet text:level="2" text:bullet-char="">
        <style:list-level-properties text:space-before="0in" text:min-label-width="0.3937in"/>
        <style:text-properties fo:color="#8fa3a3" fo:font-family="Wingdings" style:font-pitch="variable" fo:font-size="100%"/>
      </text:list-level-style-bullet>
      <text:list-level-style-bullet text:level="3" text:bullet-char="">
        <style:list-level-properties text:space-before="0.7874in" text:min-label-width="0.3937in"/>
        <style:text-properties fo:color="#8fa3a3" fo:font-family="Wingdings" style:font-pitch="variable" fo:font-size="100%"/>
      </text:list-level-style-bullet>
      <text:list-level-style-bullet text:level="4" text:bullet-char="">
        <style:list-level-properties text:space-before="0.7874in" text:min-label-width="0.3937in"/>
        <style:text-properties fo:color="#8fa3a3" fo:font-family="Wingdings" style:font-pitch="variable" fo:font-size="100%"/>
      </text:list-level-style-bullet>
      <text:list-level-style-bullet text:level="5" text:bullet-char="">
        <style:list-level-properties text:space-before="1.5748in" text:min-label-width="0.3937in"/>
        <style:text-properties fo:color="#8fa3a3" fo:font-family="Wingdings" style:font-pitch="variable" fo:font-size="100%"/>
      </text:list-level-style-bullet>
      <text:list-level-style-bullet text:level="6" text:bullet-char="">
        <style:list-level-properties text:space-before="2.1063in" text:min-label-width="0.3937in"/>
        <style:text-properties fo:color="#8fa3a3" fo:font-family="Wingdings" style:font-pitch="variable" fo:font-size="100%"/>
      </text:list-level-style-bullet>
      <text:list-level-style-bullet text:level="7" text:bullet-char="">
        <style:list-level-properties text:space-before="2.6063in" text:min-label-width="0.3937in"/>
        <style:text-properties fo:color="#8fa3a3" fo:font-family="Wingdings" style:font-pitch="variable" fo:font-size="100%"/>
      </text:list-level-style-bullet>
      <text:list-level-style-bullet text:level="8" text:bullet-char="">
        <style:list-level-properties text:space-before="3.1063in" text:min-label-width="0.3937in"/>
        <style:text-properties fo:color="#8fa3a3" fo:font-family="Wingdings" style:font-pitch="variable" fo:font-size="100%"/>
      </text:list-level-style-bullet>
      <text:list-level-style-bullet text:level="9" text:bullet-char="">
        <style:list-level-properties text:space-before="3.6063in" text:min-label-width="0.3937in"/>
        <style:text-properties fo:color="#8fa3a3" fo:font-family="Wingdings" style:font-pitch="variable" fo:font-size="100%"/>
      </text:list-level-style-bullet>
    </text:list-style>
    <text:list-style style:name="a512">
      <text:list-level-style-bullet text:level="1" text:bullet-char="●">
        <style:list-level-properties text:space-before="0in" text:min-label-width="0.3937in"/>
        <style:text-properties fo:font-family="OpenSymbol" fo:font-size="45%"/>
      </text:list-level-style-bullet>
      <text:list-level-style-bullet text:level="2" text:bullet-char="●">
        <style:list-level-properties text:space-before="0in" text:min-label-width="0.3937in"/>
        <style:text-properties fo:font-family="OpenSymbol" fo:font-size="45%"/>
      </text:list-level-style-bullet>
      <text:list-level-style-bullet text:level="3" text:bullet-char="●">
        <style:list-level-properties text:space-before="0.7874in" text:min-label-width="0.3937in"/>
        <style:text-properties fo:font-family="OpenSymbol" fo:font-size="45%"/>
      </text:list-level-style-bullet>
      <text:list-level-style-bullet text:level="4" text:bullet-char="●">
        <style:list-level-properties text:space-before="0.7874in" text:min-label-width="0.3937in"/>
        <style:text-properties fo:font-family="OpenSymbol" fo:font-size="45%"/>
      </text:list-level-style-bullet>
      <text:list-level-style-bullet text:level="5" text:bullet-char="●">
        <style:list-level-properties text:space-before="1.5748in" text:min-label-width="0.3937in"/>
        <style:text-properties fo:font-family="OpenSymbol" fo:font-size="45%"/>
      </text:list-level-style-bullet>
      <text:list-level-style-bullet text:level="6" text:bullet-char="●">
        <style:list-level-properties text:space-before="2.3563in" text:min-label-width="0.3937in"/>
        <style:text-properties fo:font-family="OpenSymbol" fo:font-size="45%"/>
      </text:list-level-style-bullet>
      <text:list-level-style-bullet text:level="7" text:bullet-char="●">
        <style:list-level-properties text:space-before="2.8563in" text:min-label-width="0.3937in"/>
        <style:text-properties fo:font-family="OpenSymbol" fo:font-size="45%"/>
      </text:list-level-style-bullet>
      <text:list-level-style-bullet text:level="8" text:bullet-char="●">
        <style:list-level-properties text:space-before="3.3563in" text:min-label-width="0.3937in"/>
        <style:text-properties fo:font-family="OpenSymbol" fo:font-size="45%"/>
      </text:list-level-style-bullet>
      <text:list-level-style-bullet text:level="9" text:bullet-char="●">
        <style:list-level-properties text:space-before="3.8563in" text:min-label-width="0.3937in"/>
        <style:text-properties fo:font-family="OpenSymbol" fo:font-size="45%"/>
      </text:list-level-style-bullet>
    </text:list-style>
    <text:list-style style:name="a238">
      <text:list-level-style-bullet text:level="1" text:bullet-char="">
        <style:list-level-properties text:space-before="0in" text:min-label-width="0.3937in"/>
        <style:text-properties fo:color="#8fa3a3" fo:font-family="Wingdings" style:font-pitch="variable" fo:font-size="100%"/>
      </text:list-level-style-bullet>
      <text:list-level-style-bullet text:level="2" text:bullet-char="">
        <style:list-level-properties text:space-before="0in" text:min-label-width="0.3937in"/>
        <style:text-properties fo:color="#8fa3a3" fo:font-family="Wingdings" style:font-pitch="variable" fo:font-size="100%"/>
      </text:list-level-style-bullet>
      <text:list-level-style-bullet text:level="3" text:bullet-char="">
        <style:list-level-properties text:space-before="0.7874in" text:min-label-width="0.3937in"/>
        <style:text-properties fo:color="#8fa3a3" fo:font-family="Wingdings" style:font-pitch="variable" fo:font-size="100%"/>
      </text:list-level-style-bullet>
      <text:list-level-style-bullet text:level="4" text:bullet-char="">
        <style:list-level-properties text:space-before="0.7874in" text:min-label-width="0.3937in"/>
        <style:text-properties fo:color="#8fa3a3" fo:font-family="Wingdings" style:font-pitch="variable" fo:font-size="100%"/>
      </text:list-level-style-bullet>
      <text:list-level-style-bullet text:level="5" text:bullet-char="">
        <style:list-level-properties text:space-before="1.5748in" text:min-label-width="0.3937in"/>
        <style:text-properties fo:color="#8fa3a3" fo:font-family="Wingdings" style:font-pitch="variable" fo:font-size="100%"/>
      </text:list-level-style-bullet>
      <text:list-level-style-bullet text:level="6" text:bullet-char="">
        <style:list-level-properties text:space-before="2.1063in" text:min-label-width="0.3937in"/>
        <style:text-properties fo:color="#8fa3a3" fo:font-family="Wingdings" style:font-pitch="variable" fo:font-size="100%"/>
      </text:list-level-style-bullet>
      <text:list-level-style-bullet text:level="7" text:bullet-char="">
        <style:list-level-properties text:space-before="2.6063in" text:min-label-width="0.3937in"/>
        <style:text-properties fo:color="#8fa3a3" fo:font-family="Wingdings" style:font-pitch="variable" fo:font-size="100%"/>
      </text:list-level-style-bullet>
      <text:list-level-style-bullet text:level="8" text:bullet-char="">
        <style:list-level-properties text:space-before="3.1063in" text:min-label-width="0.3937in"/>
        <style:text-properties fo:color="#8fa3a3" fo:font-family="Wingdings" style:font-pitch="variable" fo:font-size="100%"/>
      </text:list-level-style-bullet>
      <text:list-level-style-bullet text:level="9" text:bullet-char="">
        <style:list-level-properties text:space-before="3.6063in" text:min-label-width="0.3937in"/>
        <style:text-properties fo:color="#8fa3a3" fo:font-family="Wingdings" style:font-pitch="variable" fo:font-size="100%"/>
      </text:list-level-style-bullet>
    </text:list-style>
    <text:list-style style:name="a464">
      <text:list-level-style-bullet text:level="1" text:bullet-char="●">
        <style:list-level-properties text:space-before="0in"/>
        <style:text-properties fo:font-family="OpenSymbol" fo:font-size="45%"/>
      </text:list-level-style-bullet>
      <text:list-level-style-bullet text:level="2" text:bullet-char="●">
        <style:list-level-properties text:space-before="0.3937in"/>
        <style:text-properties fo:font-family="OpenSymbol" fo:font-size="45%"/>
      </text:list-level-style-bullet>
      <text:list-level-style-bullet text:level="3" text:bullet-char="●">
        <style:list-level-properties text:space-before="1.1811in"/>
        <style:text-properties fo:font-family="OpenSymbol" fo:font-size="45%"/>
      </text:list-level-style-bullet>
      <text:list-level-style-bullet text:level="4" text:bullet-char="●">
        <style:list-level-properties text:space-before="1.1811in"/>
        <style:text-properties fo:font-family="OpenSymbol" fo:font-size="45%"/>
      </text:list-level-style-bullet>
      <text:list-level-style-bullet text:level="5" text:bullet-char="●">
        <style:list-level-properties text:space-before="1.9685in"/>
        <style:text-properties fo:font-family="OpenSymbol" fo:font-size="45%"/>
      </text:list-level-style-bullet>
      <text:list-level-style-bullet text:level="6" text:bullet-char="●">
        <style:list-level-properties text:space-before="2.75in"/>
        <style:text-properties fo:font-family="OpenSymbol" fo:font-size="45%"/>
      </text:list-level-style-bullet>
      <text:list-level-style-bullet text:level="7" text:bullet-char="●">
        <style:list-level-properties text:space-before="3.25in"/>
        <style:text-properties fo:font-family="OpenSymbol" fo:font-size="45%"/>
      </text:list-level-style-bullet>
      <text:list-level-style-bullet text:level="8" text:bullet-char="●">
        <style:list-level-properties text:space-before="3.75in"/>
        <style:text-properties fo:font-family="OpenSymbol" fo:font-size="45%"/>
      </text:list-level-style-bullet>
      <text:list-level-style-bullet text:level="9" text:bullet-char="●">
        <style:list-level-properties text:space-before="4.25in"/>
        <style:text-properties fo:font-family="OpenSymbol" fo:font-size="45%"/>
      </text:list-level-style-bullet>
    </text:list-style>
    <text:list-style style:name="a216">
      <text:list-level-style-bullet text:level="1" text:bullet-char="">
        <style:list-level-properties text:space-before="0in" text:min-label-width="0.3937in"/>
        <style:text-properties fo:color="#8fa3a3" fo:font-family="Wingdings" style:font-pitch="variable" fo:font-size="100%"/>
      </text:list-level-style-bullet>
      <text:list-level-style-bullet text:level="2" text:bullet-char="">
        <style:list-level-properties text:space-before="0in" text:min-label-width="0.3937in"/>
        <style:text-properties fo:color="#8fa3a3" fo:font-family="Wingdings" style:font-pitch="variable" fo:font-size="100%"/>
      </text:list-level-style-bullet>
      <text:list-level-style-bullet text:level="3" text:bullet-char="">
        <style:list-level-properties text:space-before="0.7874in" text:min-label-width="0.3937in"/>
        <style:text-properties fo:color="#8fa3a3" fo:font-family="Wingdings" style:font-pitch="variable" fo:font-size="100%"/>
      </text:list-level-style-bullet>
      <text:list-level-style-bullet text:level="4" text:bullet-char="">
        <style:list-level-properties text:space-before="0.7874in" text:min-label-width="0.3937in"/>
        <style:text-properties fo:color="#8fa3a3" fo:font-family="Wingdings" style:font-pitch="variable" fo:font-size="100%"/>
      </text:list-level-style-bullet>
      <text:list-level-style-bullet text:level="5" text:bullet-char="">
        <style:list-level-properties text:space-before="1.5748in" text:min-label-width="0.3937in"/>
        <style:text-properties fo:color="#8fa3a3" fo:font-family="Wingdings" style:font-pitch="variable" fo:font-size="100%"/>
      </text:list-level-style-bullet>
      <text:list-level-style-bullet text:level="6" text:bullet-char="">
        <style:list-level-properties text:space-before="2.1063in" text:min-label-width="0.3937in"/>
        <style:text-properties fo:color="#8fa3a3" fo:font-family="Wingdings" style:font-pitch="variable" fo:font-size="100%"/>
      </text:list-level-style-bullet>
      <text:list-level-style-bullet text:level="7" text:bullet-char="">
        <style:list-level-properties text:space-before="2.6063in" text:min-label-width="0.3937in"/>
        <style:text-properties fo:color="#8fa3a3" fo:font-family="Wingdings" style:font-pitch="variable" fo:font-size="100%"/>
      </text:list-level-style-bullet>
      <text:list-level-style-bullet text:level="8" text:bullet-char="">
        <style:list-level-properties text:space-before="3.1063in" text:min-label-width="0.3937in"/>
        <style:text-properties fo:color="#8fa3a3" fo:font-family="Wingdings" style:font-pitch="variable" fo:font-size="100%"/>
      </text:list-level-style-bullet>
      <text:list-level-style-bullet text:level="9" text:bullet-char="">
        <style:list-level-properties text:space-before="3.6063in" text:min-label-width="0.3937in"/>
        <style:text-properties fo:color="#8fa3a3" fo:font-family="Wingdings" style:font-pitch="variable" fo:font-size="100%"/>
      </text:list-level-style-bullet>
    </text:list-style>
    <text:list-style style:name="a219">
      <text:list-level-style-number text:level="1" style:num-format="">
        <style:list-level-properties text:space-before="0.3937in"/>
      </text:list-level-style-number>
      <text:list-level-style-number text:level="2" style:num-format="">
        <style:list-level-properties text:space-before="0.3937in"/>
      </text:list-level-style-number>
      <text:list-level-style-number text:level="3" style:num-format="">
        <style:list-level-properties text:space-before="1.1811in"/>
      </text:list-level-style-number>
      <text:list-level-style-number text:level="4" style:num-format="">
        <style:list-level-properties text:space-before="1.1811in"/>
      </text:list-level-style-number>
      <text:list-level-style-number text:level="5" style:num-format="">
        <style:list-level-properties text:space-before="1.9685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21">
      <text:list-level-style-bullet text:level="1" text:bullet-char="">
        <style:list-level-properties text:space-before="0in" text:min-label-width="0.3937in"/>
        <style:text-properties fo:color="#8fa3a3" fo:font-family="Wingdings" style:font-pitch="variable" fo:font-size="100%"/>
      </text:list-level-style-bullet>
      <text:list-level-style-bullet text:level="2" text:bullet-char="">
        <style:list-level-properties text:space-before="0in" text:min-label-width="0.3937in"/>
        <style:text-properties fo:color="#8fa3a3" fo:font-family="Wingdings" style:font-pitch="variable" fo:font-size="100%"/>
      </text:list-level-style-bullet>
      <text:list-level-style-bullet text:level="3" text:bullet-char="">
        <style:list-level-properties text:space-before="0.7874in" text:min-label-width="0.3937in"/>
        <style:text-properties fo:color="#8fa3a3" fo:font-family="Wingdings" style:font-pitch="variable" fo:font-size="100%"/>
      </text:list-level-style-bullet>
      <text:list-level-style-bullet text:level="4" text:bullet-char="">
        <style:list-level-properties text:space-before="0.7874in" text:min-label-width="0.3937in"/>
        <style:text-properties fo:color="#8fa3a3" fo:font-family="Wingdings" style:font-pitch="variable" fo:font-size="100%"/>
      </text:list-level-style-bullet>
      <text:list-level-style-bullet text:level="5" text:bullet-char="">
        <style:list-level-properties text:space-before="1.5748in" text:min-label-width="0.3937in"/>
        <style:text-properties fo:color="#8fa3a3" fo:font-family="Wingdings" style:font-pitch="variable" fo:font-size="100%"/>
      </text:list-level-style-bullet>
      <text:list-level-style-bullet text:level="6" text:bullet-char="">
        <style:list-level-properties text:space-before="2.1063in" text:min-label-width="0.3937in"/>
        <style:text-properties fo:color="#8fa3a3" fo:font-family="Wingdings" style:font-pitch="variable" fo:font-size="100%"/>
      </text:list-level-style-bullet>
      <text:list-level-style-bullet text:level="7" text:bullet-char="">
        <style:list-level-properties text:space-before="2.6063in" text:min-label-width="0.3937in"/>
        <style:text-properties fo:color="#8fa3a3" fo:font-family="Wingdings" style:font-pitch="variable" fo:font-size="100%"/>
      </text:list-level-style-bullet>
      <text:list-level-style-bullet text:level="8" text:bullet-char="">
        <style:list-level-properties text:space-before="3.1063in" text:min-label-width="0.3937in"/>
        <style:text-properties fo:color="#8fa3a3" fo:font-family="Wingdings" style:font-pitch="variable" fo:font-size="100%"/>
      </text:list-level-style-bullet>
      <text:list-level-style-bullet text:level="9" text:bullet-char="">
        <style:list-level-properties text:space-before="3.6063in" text:min-label-width="0.3937in"/>
        <style:text-properties fo:color="#8fa3a3" fo:font-family="Wingdings" style:font-pitch="variable" fo:font-size="100%"/>
      </text:list-level-style-bullet>
    </text:list-style>
    <text:list-style style:name="a425">
      <text:list-level-style-bullet text:level="1" text:bullet-char="●">
        <style:list-level-properties text:space-before="0in"/>
        <style:text-properties fo:font-family="OpenSymbol" fo:font-size="45%"/>
      </text:list-level-style-bullet>
      <text:list-level-style-bullet text:level="2" text:bullet-char="●">
        <style:list-level-properties text:space-before="0.3937in"/>
        <style:text-properties fo:font-family="OpenSymbol" fo:font-size="45%"/>
      </text:list-level-style-bullet>
      <text:list-level-style-bullet text:level="3" text:bullet-char="●">
        <style:list-level-properties text:space-before="1.1811in"/>
        <style:text-properties fo:font-family="OpenSymbol" fo:font-size="45%"/>
      </text:list-level-style-bullet>
      <text:list-level-style-bullet text:level="4" text:bullet-char="●">
        <style:list-level-properties text:space-before="1.1811in"/>
        <style:text-properties fo:font-family="OpenSymbol" fo:font-size="45%"/>
      </text:list-level-style-bullet>
      <text:list-level-style-bullet text:level="5" text:bullet-char="●">
        <style:list-level-properties text:space-before="1.9685in"/>
        <style:text-properties fo:font-family="OpenSymbol" fo:font-size="45%"/>
      </text:list-level-style-bullet>
      <text:list-level-style-bullet text:level="6" text:bullet-char="●">
        <style:list-level-properties text:space-before="2.75in"/>
        <style:text-properties fo:font-family="OpenSymbol" fo:font-size="45%"/>
      </text:list-level-style-bullet>
      <text:list-level-style-bullet text:level="7" text:bullet-char="●">
        <style:list-level-properties text:space-before="3.25in"/>
        <style:text-properties fo:font-family="OpenSymbol" fo:font-size="45%"/>
      </text:list-level-style-bullet>
      <text:list-level-style-bullet text:level="8" text:bullet-char="●">
        <style:list-level-properties text:space-before="3.75in"/>
        <style:text-properties fo:font-family="OpenSymbol" fo:font-size="45%"/>
      </text:list-level-style-bullet>
      <text:list-level-style-bullet text:level="9" text:bullet-char="●">
        <style:list-level-properties text:space-before="4.25in"/>
        <style:text-properties fo:font-family="OpenSymbol" fo:font-size="45%"/>
      </text:list-level-style-bullet>
    </text:list-style>
    <text:list-style style:name="a103">
      <text:list-level-style-bullet text:level="1" text:bullet-char="">
        <style:list-level-properties text:space-before="0in" text:min-label-width="0.3937in"/>
        <style:text-properties fo:color="#8fa3a3" fo:font-family="Wingdings" style:font-pitch="variable" fo:font-size="100%"/>
      </text:list-level-style-bullet>
      <text:list-level-style-bullet text:level="2" text:bullet-char="">
        <style:list-level-properties text:space-before="0in" text:min-label-width="0.3937in"/>
        <style:text-properties fo:color="#8fa3a3" fo:font-family="Wingdings" style:font-pitch="variable" fo:font-size="100%"/>
      </text:list-level-style-bullet>
      <text:list-level-style-bullet text:level="3" text:bullet-char="">
        <style:list-level-properties text:space-before="0.7874in" text:min-label-width="0.3937in"/>
        <style:text-properties fo:color="#8fa3a3" fo:font-family="Wingdings" style:font-pitch="variable" fo:font-size="100%"/>
      </text:list-level-style-bullet>
      <text:list-level-style-bullet text:level="4" text:bullet-char="">
        <style:list-level-properties text:space-before="0.7874in" text:min-label-width="0.3937in"/>
        <style:text-properties fo:color="#8fa3a3" fo:font-family="Wingdings" style:font-pitch="variable" fo:font-size="100%"/>
      </text:list-level-style-bullet>
      <text:list-level-style-bullet text:level="5" text:bullet-char="">
        <style:list-level-properties text:space-before="1.5748in" text:min-label-width="0.3937in"/>
        <style:text-properties fo:color="#8fa3a3" fo:font-family="Wingdings" style:font-pitch="variable" fo:font-size="100%"/>
      </text:list-level-style-bullet>
      <text:list-level-style-bullet text:level="6" text:bullet-char="">
        <style:list-level-properties text:space-before="2.1063in" text:min-label-width="0.3937in"/>
        <style:text-properties fo:color="#8fa3a3" fo:font-family="Wingdings" style:font-pitch="variable" fo:font-size="100%"/>
      </text:list-level-style-bullet>
      <text:list-level-style-bullet text:level="7" text:bullet-char="">
        <style:list-level-properties text:space-before="2.6063in" text:min-label-width="0.3937in"/>
        <style:text-properties fo:color="#8fa3a3" fo:font-family="Wingdings" style:font-pitch="variable" fo:font-size="100%"/>
      </text:list-level-style-bullet>
      <text:list-level-style-bullet text:level="8" text:bullet-char="">
        <style:list-level-properties text:space-before="3.1063in" text:min-label-width="0.3937in"/>
        <style:text-properties fo:color="#8fa3a3" fo:font-family="Wingdings" style:font-pitch="variable" fo:font-size="100%"/>
      </text:list-level-style-bullet>
      <text:list-level-style-bullet text:level="9" text:bullet-char="">
        <style:list-level-properties text:space-before="3.6063in" text:min-label-width="0.3937in"/>
        <style:text-properties fo:color="#8fa3a3" fo:font-family="Wingdings" style:font-pitch="variable" fo:font-size="100%"/>
      </text:list-level-style-bullet>
    </text:list-style>
    <text:list-style style:name="a129">
      <text:list-level-style-bullet text:level="1" text:bullet-char="●">
        <style:list-level-properties text:space-before="0in" text:min-label-width="0.3937in"/>
        <style:text-properties fo:font-family="OpenSymbol" fo:font-size="45%"/>
      </text:list-level-style-bullet>
      <text:list-level-style-bullet text:level="2" text:bullet-char="●">
        <style:list-level-properties text:space-before="0in" text:min-label-width="0.3937in"/>
        <style:text-properties fo:font-family="OpenSymbol" fo:font-size="45%"/>
      </text:list-level-style-bullet>
      <text:list-level-style-bullet text:level="3" text:bullet-char="●">
        <style:list-level-properties text:space-before="0.7874in" text:min-label-width="0.3937in"/>
        <style:text-properties fo:font-family="OpenSymbol" fo:font-size="45%"/>
      </text:list-level-style-bullet>
      <text:list-level-style-bullet text:level="4" text:bullet-char="●">
        <style:list-level-properties text:space-before="0.7874in" text:min-label-width="0.3937in"/>
        <style:text-properties fo:font-family="OpenSymbol" fo:font-size="45%"/>
      </text:list-level-style-bullet>
      <text:list-level-style-bullet text:level="5" text:bullet-char="●">
        <style:list-level-properties text:space-before="1.5748in" text:min-label-width="0.3937in"/>
        <style:text-properties fo:font-family="OpenSymbol" fo:font-size="45%"/>
      </text:list-level-style-bullet>
      <text:list-level-style-bullet text:level="6" text:bullet-char="●">
        <style:list-level-properties text:space-before="2.3563in" text:min-label-width="0.3937in"/>
        <style:text-properties fo:font-family="OpenSymbol" fo:font-size="45%"/>
      </text:list-level-style-bullet>
      <text:list-level-style-bullet text:level="7" text:bullet-char="●">
        <style:list-level-properties text:space-before="2.8563in" text:min-label-width="0.3937in"/>
        <style:text-properties fo:font-family="OpenSymbol" fo:font-size="45%"/>
      </text:list-level-style-bullet>
      <text:list-level-style-bullet text:level="8" text:bullet-char="●">
        <style:list-level-properties text:space-before="3.3563in" text:min-label-width="0.3937in"/>
        <style:text-properties fo:font-family="OpenSymbol" fo:font-size="45%"/>
      </text:list-level-style-bullet>
      <text:list-level-style-bullet text:level="9" text:bullet-char="●">
        <style:list-level-properties text:space-before="3.8563in" text:min-label-width="0.3937in"/>
        <style:text-properties fo:font-family="OpenSymbol" fo:font-size="45%"/>
      </text:list-level-style-bullet>
    </text:list-style>
    <text:list-style style:name="a106">
      <text:list-level-style-number text:level="1" style:num-format="">
        <style:list-level-properties text:space-before="0.3937in"/>
      </text:list-level-style-number>
      <text:list-level-style-number text:level="2" style:num-format="">
        <style:list-level-properties text:space-before="0.3937in"/>
      </text:list-level-style-number>
      <text:list-level-style-number text:level="3" style:num-format="">
        <style:list-level-properties text:space-before="1.1811in"/>
      </text:list-level-style-number>
      <text:list-level-style-number text:level="4" style:num-format="">
        <style:list-level-properties text:space-before="1.1811in"/>
      </text:list-level-style-number>
      <text:list-level-style-number text:level="5" style:num-format="">
        <style:list-level-properties text:space-before="1.9685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7">
      <text:list-level-style-bullet text:level="1" text:bullet-char="●">
        <style:list-level-properties text:space-before="0in" text:min-label-width="0.3937in"/>
        <style:text-properties fo:font-family="OpenSymbol" fo:font-size="45%"/>
      </text:list-level-style-bullet>
      <text:list-level-style-bullet text:level="2" text:bullet-char="●">
        <style:list-level-properties text:space-before="0in" text:min-label-width="0.3937in"/>
        <style:text-properties fo:font-family="OpenSymbol" fo:font-size="45%"/>
      </text:list-level-style-bullet>
      <text:list-level-style-bullet text:level="3" text:bullet-char="●">
        <style:list-level-properties text:space-before="0.7874in" text:min-label-width="0.3937in"/>
        <style:text-properties fo:font-family="OpenSymbol" fo:font-size="45%"/>
      </text:list-level-style-bullet>
      <text:list-level-style-bullet text:level="4" text:bullet-char="●">
        <style:list-level-properties text:space-before="0.7874in" text:min-label-width="0.3937in"/>
        <style:text-properties fo:font-family="OpenSymbol" fo:font-size="45%"/>
      </text:list-level-style-bullet>
      <text:list-level-style-bullet text:level="5" text:bullet-char="●">
        <style:list-level-properties text:space-before="1.5748in" text:min-label-width="0.3937in"/>
        <style:text-properties fo:font-family="OpenSymbol" fo:font-size="45%"/>
      </text:list-level-style-bullet>
      <text:list-level-style-bullet text:level="6" text:bullet-char="●">
        <style:list-level-properties text:space-before="2.3563in" text:min-label-width="0.3937in"/>
        <style:text-properties fo:font-family="OpenSymbol" fo:font-size="45%"/>
      </text:list-level-style-bullet>
      <text:list-level-style-bullet text:level="7" text:bullet-char="●">
        <style:list-level-properties text:space-before="2.8563in" text:min-label-width="0.3937in"/>
        <style:text-properties fo:font-family="OpenSymbol" fo:font-size="45%"/>
      </text:list-level-style-bullet>
      <text:list-level-style-bullet text:level="8" text:bullet-char="●">
        <style:list-level-properties text:space-before="3.3563in" text:min-label-width="0.3937in"/>
        <style:text-properties fo:font-family="OpenSymbol" fo:font-size="45%"/>
      </text:list-level-style-bullet>
      <text:list-level-style-bullet text:level="9" text:bullet-char="●">
        <style:list-level-properties text:space-before="3.8563in" text:min-label-width="0.3937in"/>
        <style:text-properties fo:font-family="OpenSymbol" fo:font-size="45%"/>
      </text:list-level-style-bullet>
    </text:list-style>
    <text:list-style style:name="a283">
      <text:list-level-style-bullet text:level="1" text:bullet-char="">
        <style:list-level-properties text:space-before="0in" text:min-label-width="0.3937in"/>
        <style:text-properties fo:color="#8fa3a3" fo:font-family="Wingdings" style:font-pitch="variable" fo:font-size="100%"/>
      </text:list-level-style-bullet>
      <text:list-level-style-bullet text:level="2" text:bullet-char="">
        <style:list-level-properties text:space-before="0in" text:min-label-width="0.3937in"/>
        <style:text-properties fo:color="#8fa3a3" fo:font-family="Wingdings" style:font-pitch="variable" fo:font-size="100%"/>
      </text:list-level-style-bullet>
      <text:list-level-style-bullet text:level="3" text:bullet-char="">
        <style:list-level-properties text:space-before="0.7874in" text:min-label-width="0.3937in"/>
        <style:text-properties fo:color="#8fa3a3" fo:font-family="Wingdings" style:font-pitch="variable" fo:font-size="100%"/>
      </text:list-level-style-bullet>
      <text:list-level-style-bullet text:level="4" text:bullet-char="">
        <style:list-level-properties text:space-before="0.7874in" text:min-label-width="0.3937in"/>
        <style:text-properties fo:color="#8fa3a3" fo:font-family="Wingdings" style:font-pitch="variable" fo:font-size="100%"/>
      </text:list-level-style-bullet>
      <text:list-level-style-bullet text:level="5" text:bullet-char="">
        <style:list-level-properties text:space-before="1.5748in" text:min-label-width="0.3937in"/>
        <style:text-properties fo:color="#8fa3a3" fo:font-family="Wingdings" style:font-pitch="variable" fo:font-size="100%"/>
      </text:list-level-style-bullet>
      <text:list-level-style-bullet text:level="6" text:bullet-char="">
        <style:list-level-properties text:space-before="2.1063in" text:min-label-width="0.3937in"/>
        <style:text-properties fo:color="#8fa3a3" fo:font-family="Wingdings" style:font-pitch="variable" fo:font-size="100%"/>
      </text:list-level-style-bullet>
      <text:list-level-style-bullet text:level="7" text:bullet-char="">
        <style:list-level-properties text:space-before="2.6063in" text:min-label-width="0.3937in"/>
        <style:text-properties fo:color="#8fa3a3" fo:font-family="Wingdings" style:font-pitch="variable" fo:font-size="100%"/>
      </text:list-level-style-bullet>
      <text:list-level-style-bullet text:level="8" text:bullet-char="">
        <style:list-level-properties text:space-before="3.1063in" text:min-label-width="0.3937in"/>
        <style:text-properties fo:color="#8fa3a3" fo:font-family="Wingdings" style:font-pitch="variable" fo:font-size="100%"/>
      </text:list-level-style-bullet>
      <text:list-level-style-bullet text:level="9" text:bullet-char="">
        <style:list-level-properties text:space-before="3.6063in" text:min-label-width="0.3937in"/>
        <style:text-properties fo:color="#8fa3a3" fo:font-family="Wingdings" style:font-pitch="variable" fo:font-size="100%"/>
      </text:list-level-style-bullet>
    </text:list-style>
    <text:list-style style:name="a109">
      <text:list-level-style-bullet text:level="1" text:bullet-char="">
        <style:list-level-properties text:space-before="0in" text:min-label-width="0.3937in"/>
        <style:text-properties fo:color="#8fa3a3" fo:font-family="Wingdings" style:font-pitch="variable" fo:font-size="100%"/>
      </text:list-level-style-bullet>
      <text:list-level-style-bullet text:level="2" text:bullet-char="">
        <style:list-level-properties text:space-before="0in" text:min-label-width="0.3937in"/>
        <style:text-properties fo:color="#8fa3a3" fo:font-family="Wingdings" style:font-pitch="variable" fo:font-size="100%"/>
      </text:list-level-style-bullet>
      <text:list-level-style-bullet text:level="3" text:bullet-char="">
        <style:list-level-properties text:space-before="0.7874in" text:min-label-width="0.3937in"/>
        <style:text-properties fo:color="#8fa3a3" fo:font-family="Wingdings" style:font-pitch="variable" fo:font-size="100%"/>
      </text:list-level-style-bullet>
      <text:list-level-style-bullet text:level="4" text:bullet-char="">
        <style:list-level-properties text:space-before="0.7874in" text:min-label-width="0.3937in"/>
        <style:text-properties fo:color="#8fa3a3" fo:font-family="Wingdings" style:font-pitch="variable" fo:font-size="100%"/>
      </text:list-level-style-bullet>
      <text:list-level-style-bullet text:level="5" text:bullet-char="">
        <style:list-level-properties text:space-before="1.5748in" text:min-label-width="0.3937in"/>
        <style:text-properties fo:color="#8fa3a3" fo:font-family="Wingdings" style:font-pitch="variable" fo:font-size="100%"/>
      </text:list-level-style-bullet>
      <text:list-level-style-bullet text:level="6" text:bullet-char="">
        <style:list-level-properties text:space-before="2.1063in" text:min-label-width="0.3937in"/>
        <style:text-properties fo:color="#8fa3a3" fo:font-family="Wingdings" style:font-pitch="variable" fo:font-size="100%"/>
      </text:list-level-style-bullet>
      <text:list-level-style-bullet text:level="7" text:bullet-char="">
        <style:list-level-properties text:space-before="2.6063in" text:min-label-width="0.3937in"/>
        <style:text-properties fo:color="#8fa3a3" fo:font-family="Wingdings" style:font-pitch="variable" fo:font-size="100%"/>
      </text:list-level-style-bullet>
      <text:list-level-style-bullet text:level="8" text:bullet-char="">
        <style:list-level-properties text:space-before="3.1063in" text:min-label-width="0.3937in"/>
        <style:text-properties fo:color="#8fa3a3" fo:font-family="Wingdings" style:font-pitch="variable" fo:font-size="100%"/>
      </text:list-level-style-bullet>
      <text:list-level-style-bullet text:level="9" text:bullet-char="">
        <style:list-level-properties text:space-before="3.6063in" text:min-label-width="0.3937in"/>
        <style:text-properties fo:color="#8fa3a3" fo:font-family="Wingdings" style:font-pitch="variable" fo:font-size="100%"/>
      </text:list-level-style-bullet>
    </text:list-style>
    <text:list-style style:name="a409">
      <text:list-level-style-bullet text:level="1" text:bullet-char="">
        <style:list-level-properties text:space-before="0in" text:min-label-width="0.3937in"/>
        <style:text-properties fo:color="#8fa3a3" fo:font-family="Wingdings" style:font-pitch="variable" fo:font-size="100%"/>
      </text:list-level-style-bullet>
      <text:list-level-style-bullet text:level="2" text:bullet-char="">
        <style:list-level-properties text:space-before="0in" text:min-label-width="0.3937in"/>
        <style:text-properties fo:color="#8fa3a3" fo:font-family="Wingdings" style:font-pitch="variable" fo:font-size="100%"/>
      </text:list-level-style-bullet>
      <text:list-level-style-bullet text:level="3" text:bullet-char="">
        <style:list-level-properties text:space-before="0.7874in" text:min-label-width="0.3937in"/>
        <style:text-properties fo:color="#8fa3a3" fo:font-family="Wingdings" style:font-pitch="variable" fo:font-size="100%"/>
      </text:list-level-style-bullet>
      <text:list-level-style-bullet text:level="4" text:bullet-char="">
        <style:list-level-properties text:space-before="0.7874in" text:min-label-width="0.3937in"/>
        <style:text-properties fo:color="#8fa3a3" fo:font-family="Wingdings" style:font-pitch="variable" fo:font-size="100%"/>
      </text:list-level-style-bullet>
      <text:list-level-style-bullet text:level="5" text:bullet-char="">
        <style:list-level-properties text:space-before="1.5748in" text:min-label-width="0.3937in"/>
        <style:text-properties fo:color="#8fa3a3" fo:font-family="Wingdings" style:font-pitch="variable" fo:font-size="100%"/>
      </text:list-level-style-bullet>
      <text:list-level-style-bullet text:level="6" text:bullet-char="">
        <style:list-level-properties text:space-before="2.1063in" text:min-label-width="0.3937in"/>
        <style:text-properties fo:color="#8fa3a3" fo:font-family="Wingdings" style:font-pitch="variable" fo:font-size="100%"/>
      </text:list-level-style-bullet>
      <text:list-level-style-bullet text:level="7" text:bullet-char="">
        <style:list-level-properties text:space-before="2.6063in" text:min-label-width="0.3937in"/>
        <style:text-properties fo:color="#8fa3a3" fo:font-family="Wingdings" style:font-pitch="variable" fo:font-size="100%"/>
      </text:list-level-style-bullet>
      <text:list-level-style-bullet text:level="8" text:bullet-char="">
        <style:list-level-properties text:space-before="3.1063in" text:min-label-width="0.3937in"/>
        <style:text-properties fo:color="#8fa3a3" fo:font-family="Wingdings" style:font-pitch="variable" fo:font-size="100%"/>
      </text:list-level-style-bullet>
      <text:list-level-style-bullet text:level="9" text:bullet-char="">
        <style:list-level-properties text:space-before="3.6063in" text:min-label-width="0.3937in"/>
        <style:text-properties fo:color="#8fa3a3" fo:font-family="Wingdings" style:font-pitch="variable" fo:font-size="100%"/>
      </text:list-level-style-bullet>
    </text:list-style>
    <text:list-style style:name="a286">
      <text:list-level-style-number text:level="1" style:num-format="">
        <style:list-level-properties text:space-before="0.3937in"/>
      </text:list-level-style-number>
      <text:list-level-style-number text:level="2" style:num-format="">
        <style:list-level-properties text:space-before="0.3937in"/>
      </text:list-level-style-number>
      <text:list-level-style-number text:level="3" style:num-format="">
        <style:list-level-properties text:space-before="1.1811in"/>
      </text:list-level-style-number>
      <text:list-level-style-number text:level="4" style:num-format="">
        <style:list-level-properties text:space-before="1.1811in"/>
      </text:list-level-style-number>
      <text:list-level-style-number text:level="5" style:num-format="">
        <style:list-level-properties text:space-before="1.9685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12">
      <text:list-level-style-number text:level="1" style:num-format="">
        <style:list-level-properties text:space-before="0.3937in"/>
      </text:list-level-style-number>
      <text:list-level-style-number text:level="2" style:num-format="">
        <style:list-level-properties text:space-before="0.3937in"/>
      </text:list-level-style-number>
      <text:list-level-style-number text:level="3" style:num-format="">
        <style:list-level-properties text:space-before="1.1811in"/>
      </text:list-level-style-number>
      <text:list-level-style-number text:level="4" style:num-format="">
        <style:list-level-properties text:space-before="1.1811in"/>
      </text:list-level-style-number>
      <text:list-level-style-number text:level="5" style:num-format="">
        <style:list-level-properties text:space-before="1.9685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89">
      <text:list-level-style-bullet text:level="1" text:bullet-char="">
        <style:list-level-properties text:space-before="0in" text:min-label-width="0.3937in"/>
        <style:text-properties fo:color="#8fa3a3" fo:font-family="Wingdings" style:font-pitch="variable" fo:font-size="100%"/>
      </text:list-level-style-bullet>
      <text:list-level-style-bullet text:level="2" text:bullet-char="">
        <style:list-level-properties text:space-before="0in" text:min-label-width="0.3937in"/>
        <style:text-properties fo:color="#8fa3a3" fo:font-family="Wingdings" style:font-pitch="variable" fo:font-size="100%"/>
      </text:list-level-style-bullet>
      <text:list-level-style-bullet text:level="3" text:bullet-char="">
        <style:list-level-properties text:space-before="0.7874in" text:min-label-width="0.3937in"/>
        <style:text-properties fo:color="#8fa3a3" fo:font-family="Wingdings" style:font-pitch="variable" fo:font-size="100%"/>
      </text:list-level-style-bullet>
      <text:list-level-style-bullet text:level="4" text:bullet-char="">
        <style:list-level-properties text:space-before="0.7874in" text:min-label-width="0.3937in"/>
        <style:text-properties fo:color="#8fa3a3" fo:font-family="Wingdings" style:font-pitch="variable" fo:font-size="100%"/>
      </text:list-level-style-bullet>
      <text:list-level-style-bullet text:level="5" text:bullet-char="">
        <style:list-level-properties text:space-before="1.5748in" text:min-label-width="0.3937in"/>
        <style:text-properties fo:color="#8fa3a3" fo:font-family="Wingdings" style:font-pitch="variable" fo:font-size="100%"/>
      </text:list-level-style-bullet>
      <text:list-level-style-bullet text:level="6" text:bullet-char="">
        <style:list-level-properties text:space-before="2.1063in" text:min-label-width="0.3937in"/>
        <style:text-properties fo:color="#8fa3a3" fo:font-family="Wingdings" style:font-pitch="variable" fo:font-size="100%"/>
      </text:list-level-style-bullet>
      <text:list-level-style-bullet text:level="7" text:bullet-char="">
        <style:list-level-properties text:space-before="2.6063in" text:min-label-width="0.3937in"/>
        <style:text-properties fo:color="#8fa3a3" fo:font-family="Wingdings" style:font-pitch="variable" fo:font-size="100%"/>
      </text:list-level-style-bullet>
      <text:list-level-style-bullet text:level="8" text:bullet-char="">
        <style:list-level-properties text:space-before="3.1063in" text:min-label-width="0.3937in"/>
        <style:text-properties fo:color="#8fa3a3" fo:font-family="Wingdings" style:font-pitch="variable" fo:font-size="100%"/>
      </text:list-level-style-bullet>
      <text:list-level-style-bullet text:level="9" text:bullet-char="">
        <style:list-level-properties text:space-before="3.6063in" text:min-label-width="0.3937in"/>
        <style:text-properties fo:color="#8fa3a3" fo:font-family="Wingdings" style:font-pitch="variable" fo:font-size="100%"/>
      </text:list-level-style-bullet>
    </text:list-style>
    <text:list-style style:name="a241">
      <text:list-level-style-number text:level="1" style:num-format="">
        <style:list-level-properties text:space-before="0.3937in"/>
      </text:list-level-style-number>
      <text:list-level-style-number text:level="2" style:num-format="">
        <style:list-level-properties text:space-before="0.3937in"/>
      </text:list-level-style-number>
      <text:list-level-style-number text:level="3" style:num-format="">
        <style:list-level-properties text:space-before="1.1811in"/>
      </text:list-level-style-number>
      <text:list-level-style-number text:level="4" style:num-format="">
        <style:list-level-properties text:space-before="1.1811in"/>
      </text:list-level-style-number>
      <text:list-level-style-number text:level="5" style:num-format="">
        <style:list-level-properties text:space-before="1.9685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15">
      <text:list-level-style-bullet text:level="1" text:bullet-char="">
        <style:list-level-properties text:space-before="0in" text:min-label-width="0.3937in"/>
        <style:text-properties fo:color="#8fa3a3" fo:font-family="Wingdings" style:font-pitch="variable" fo:font-size="100%"/>
      </text:list-level-style-bullet>
      <text:list-level-style-bullet text:level="2" text:bullet-char="">
        <style:list-level-properties text:space-before="0in" text:min-label-width="0.3937in"/>
        <style:text-properties fo:color="#8fa3a3" fo:font-family="Wingdings" style:font-pitch="variable" fo:font-size="100%"/>
      </text:list-level-style-bullet>
      <text:list-level-style-bullet text:level="3" text:bullet-char="">
        <style:list-level-properties text:space-before="0.7874in" text:min-label-width="0.3937in"/>
        <style:text-properties fo:color="#8fa3a3" fo:font-family="Wingdings" style:font-pitch="variable" fo:font-size="100%"/>
      </text:list-level-style-bullet>
      <text:list-level-style-bullet text:level="4" text:bullet-char="">
        <style:list-level-properties text:space-before="0.7874in" text:min-label-width="0.3937in"/>
        <style:text-properties fo:color="#8fa3a3" fo:font-family="Wingdings" style:font-pitch="variable" fo:font-size="100%"/>
      </text:list-level-style-bullet>
      <text:list-level-style-bullet text:level="5" text:bullet-char="">
        <style:list-level-properties text:space-before="1.5748in" text:min-label-width="0.3937in"/>
        <style:text-properties fo:color="#8fa3a3" fo:font-family="Wingdings" style:font-pitch="variable" fo:font-size="100%"/>
      </text:list-level-style-bullet>
      <text:list-level-style-bullet text:level="6" text:bullet-char="">
        <style:list-level-properties text:space-before="2.1063in" text:min-label-width="0.3937in"/>
        <style:text-properties fo:color="#8fa3a3" fo:font-family="Wingdings" style:font-pitch="variable" fo:font-size="100%"/>
      </text:list-level-style-bullet>
      <text:list-level-style-bullet text:level="7" text:bullet-char="">
        <style:list-level-properties text:space-before="2.6063in" text:min-label-width="0.3937in"/>
        <style:text-properties fo:color="#8fa3a3" fo:font-family="Wingdings" style:font-pitch="variable" fo:font-size="100%"/>
      </text:list-level-style-bullet>
      <text:list-level-style-bullet text:level="8" text:bullet-char="">
        <style:list-level-properties text:space-before="3.1063in" text:min-label-width="0.3937in"/>
        <style:text-properties fo:color="#8fa3a3" fo:font-family="Wingdings" style:font-pitch="variable" fo:font-size="100%"/>
      </text:list-level-style-bullet>
      <text:list-level-style-bullet text:level="9" text:bullet-char="">
        <style:list-level-properties text:space-before="3.6063in" text:min-label-width="0.3937in"/>
        <style:text-properties fo:color="#8fa3a3" fo:font-family="Wingdings" style:font-pitch="variable" fo:font-size="100%"/>
      </text:list-level-style-bullet>
    </text:list-style>
    <text:list-style style:name="a244">
      <text:list-level-style-bullet text:level="1" text:bullet-char="">
        <style:list-level-properties text:space-before="0in" text:min-label-width="0.3937in"/>
        <style:text-properties fo:color="#8fa3a3" fo:font-family="Wingdings" style:font-pitch="variable" fo:font-size="100%"/>
      </text:list-level-style-bullet>
      <text:list-level-style-bullet text:level="2" text:bullet-char="">
        <style:list-level-properties text:space-before="0in" text:min-label-width="0.3937in"/>
        <style:text-properties fo:color="#8fa3a3" fo:font-family="Wingdings" style:font-pitch="variable" fo:font-size="100%"/>
      </text:list-level-style-bullet>
      <text:list-level-style-bullet text:level="3" text:bullet-char="">
        <style:list-level-properties text:space-before="0.7874in" text:min-label-width="0.3937in"/>
        <style:text-properties fo:color="#8fa3a3" fo:font-family="Wingdings" style:font-pitch="variable" fo:font-size="100%"/>
      </text:list-level-style-bullet>
      <text:list-level-style-bullet text:level="4" text:bullet-char="">
        <style:list-level-properties text:space-before="0.7874in" text:min-label-width="0.3937in"/>
        <style:text-properties fo:color="#8fa3a3" fo:font-family="Wingdings" style:font-pitch="variable" fo:font-size="100%"/>
      </text:list-level-style-bullet>
      <text:list-level-style-bullet text:level="5" text:bullet-char="">
        <style:list-level-properties text:space-before="1.5748in" text:min-label-width="0.3937in"/>
        <style:text-properties fo:color="#8fa3a3" fo:font-family="Wingdings" style:font-pitch="variable" fo:font-size="100%"/>
      </text:list-level-style-bullet>
      <text:list-level-style-bullet text:level="6" text:bullet-char="">
        <style:list-level-properties text:space-before="2.1063in" text:min-label-width="0.3937in"/>
        <style:text-properties fo:color="#8fa3a3" fo:font-family="Wingdings" style:font-pitch="variable" fo:font-size="100%"/>
      </text:list-level-style-bullet>
      <text:list-level-style-bullet text:level="7" text:bullet-char="">
        <style:list-level-properties text:space-before="2.6063in" text:min-label-width="0.3937in"/>
        <style:text-properties fo:color="#8fa3a3" fo:font-family="Wingdings" style:font-pitch="variable" fo:font-size="100%"/>
      </text:list-level-style-bullet>
      <text:list-level-style-bullet text:level="8" text:bullet-char="">
        <style:list-level-properties text:space-before="3.1063in" text:min-label-width="0.3937in"/>
        <style:text-properties fo:color="#8fa3a3" fo:font-family="Wingdings" style:font-pitch="variable" fo:font-size="100%"/>
      </text:list-level-style-bullet>
      <text:list-level-style-bullet text:level="9" text:bullet-char="">
        <style:list-level-properties text:space-before="3.6063in" text:min-label-width="0.3937in"/>
        <style:text-properties fo:color="#8fa3a3" fo:font-family="Wingdings" style:font-pitch="variable" fo:font-size="100%"/>
      </text:list-level-style-bullet>
    </text:list-style>
    <text:list-style style:name="a6">
      <text:list-level-style-bullet text:level="1" text:bullet-char="●">
        <style:list-level-properties text:space-before="0in" text:min-label-width="0.3937in"/>
        <style:text-properties fo:font-family="OpenSymbol" fo:font-size="45%"/>
      </text:list-level-style-bullet>
      <text:list-level-style-bullet text:level="2" text:bullet-char="●">
        <style:list-level-properties text:space-before="0in" text:min-label-width="0.3937in"/>
        <style:text-properties fo:font-family="OpenSymbol" fo:font-size="45%"/>
      </text:list-level-style-bullet>
      <text:list-level-style-bullet text:level="3" text:bullet-char="●">
        <style:list-level-properties text:space-before="0.7874in" text:min-label-width="0.3937in"/>
        <style:text-properties fo:font-family="OpenSymbol" fo:font-size="45%"/>
      </text:list-level-style-bullet>
      <text:list-level-style-bullet text:level="4" text:bullet-char="●">
        <style:list-level-properties text:space-before="0.7874in" text:min-label-width="0.3937in"/>
        <style:text-properties fo:font-family="OpenSymbol" fo:font-size="45%"/>
      </text:list-level-style-bullet>
      <text:list-level-style-bullet text:level="5" text:bullet-char="●">
        <style:list-level-properties text:space-before="1.5748in" text:min-label-width="0.3937in"/>
        <style:text-properties fo:font-family="OpenSymbol" fo:font-size="45%"/>
      </text:list-level-style-bullet>
      <text:list-level-style-bullet text:level="6" text:bullet-char="●">
        <style:list-level-properties text:space-before="2.3563in" text:min-label-width="0.3937in"/>
        <style:text-properties fo:font-family="OpenSymbol" fo:font-size="45%"/>
      </text:list-level-style-bullet>
      <text:list-level-style-bullet text:level="7" text:bullet-char="●">
        <style:list-level-properties text:space-before="2.8563in" text:min-label-width="0.3937in"/>
        <style:text-properties fo:font-family="OpenSymbol" fo:font-size="45%"/>
      </text:list-level-style-bullet>
      <text:list-level-style-bullet text:level="8" text:bullet-char="●">
        <style:list-level-properties text:space-before="3.3563in" text:min-label-width="0.3937in"/>
        <style:text-properties fo:font-family="OpenSymbol" fo:font-size="45%"/>
      </text:list-level-style-bullet>
      <text:list-level-style-bullet text:level="9" text:bullet-char="●">
        <style:list-level-properties text:space-before="3.8563in" text:min-label-width="0.3937in"/>
        <style:text-properties fo:font-family="OpenSymbol" fo:font-size="45%"/>
      </text:list-level-style-bullet>
    </text:list-style>
    <text:list-style style:name="a222">
      <text:list-level-style-bullet text:level="1" text:bullet-char="">
        <style:list-level-properties text:space-before="0in" text:min-label-width="0.3937in"/>
        <style:text-properties fo:color="#8fa3a3" fo:font-family="Wingdings" style:font-pitch="variable" fo:font-size="100%"/>
      </text:list-level-style-bullet>
      <text:list-level-style-bullet text:level="2" text:bullet-char="">
        <style:list-level-properties text:space-before="0in" text:min-label-width="0.3937in"/>
        <style:text-properties fo:color="#8fa3a3" fo:font-family="Wingdings" style:font-pitch="variable" fo:font-size="100%"/>
      </text:list-level-style-bullet>
      <text:list-level-style-bullet text:level="3" text:bullet-char="">
        <style:list-level-properties text:space-before="0.7874in" text:min-label-width="0.3937in"/>
        <style:text-properties fo:color="#8fa3a3" fo:font-family="Wingdings" style:font-pitch="variable" fo:font-size="100%"/>
      </text:list-level-style-bullet>
      <text:list-level-style-bullet text:level="4" text:bullet-char="">
        <style:list-level-properties text:space-before="0.7874in" text:min-label-width="0.3937in"/>
        <style:text-properties fo:color="#8fa3a3" fo:font-family="Wingdings" style:font-pitch="variable" fo:font-size="100%"/>
      </text:list-level-style-bullet>
      <text:list-level-style-bullet text:level="5" text:bullet-char="">
        <style:list-level-properties text:space-before="1.5748in" text:min-label-width="0.3937in"/>
        <style:text-properties fo:color="#8fa3a3" fo:font-family="Wingdings" style:font-pitch="variable" fo:font-size="100%"/>
      </text:list-level-style-bullet>
      <text:list-level-style-bullet text:level="6" text:bullet-char="">
        <style:list-level-properties text:space-before="2.1063in" text:min-label-width="0.3937in"/>
        <style:text-properties fo:color="#8fa3a3" fo:font-family="Wingdings" style:font-pitch="variable" fo:font-size="100%"/>
      </text:list-level-style-bullet>
      <text:list-level-style-bullet text:level="7" text:bullet-char="">
        <style:list-level-properties text:space-before="2.6063in" text:min-label-width="0.3937in"/>
        <style:text-properties fo:color="#8fa3a3" fo:font-family="Wingdings" style:font-pitch="variable" fo:font-size="100%"/>
      </text:list-level-style-bullet>
      <text:list-level-style-bullet text:level="8" text:bullet-char="">
        <style:list-level-properties text:space-before="3.1063in" text:min-label-width="0.3937in"/>
        <style:text-properties fo:color="#8fa3a3" fo:font-family="Wingdings" style:font-pitch="variable" fo:font-size="100%"/>
      </text:list-level-style-bullet>
      <text:list-level-style-bullet text:level="9" text:bullet-char="">
        <style:list-level-properties text:space-before="3.6063in" text:min-label-width="0.3937in"/>
        <style:text-properties fo:color="#8fa3a3" fo:font-family="Wingdings" style:font-pitch="variable" fo:font-size="100%"/>
      </text:list-level-style-bullet>
    </text:list-style>
    <text:list-style style:name="a9">
      <text:list-level-style-bullet text:level="1" text:bullet-char="–">
        <style:list-level-properties text:space-before="0.3937in"/>
        <style:text-properties fo:font-family="OpenSymbol" fo:font-size="75%"/>
      </text:list-level-style-bullet>
      <text:list-level-style-bullet text:level="2" text:bullet-char="–">
        <style:list-level-properties text:space-before="0.3937in"/>
        <style:text-properties fo:font-family="OpenSymbol" fo:font-size="75%"/>
      </text:list-level-style-bullet>
      <text:list-level-style-bullet text:level="3" text:bullet-char="–">
        <style:list-level-properties text:space-before="1.1811in"/>
        <style:text-properties fo:font-family="OpenSymbol" fo:font-size="75%"/>
      </text:list-level-style-bullet>
      <text:list-level-style-bullet text:level="4" text:bullet-char="–">
        <style:list-level-properties text:space-before="1.1811in"/>
        <style:text-properties fo:font-family="OpenSymbol" fo:font-size="75%"/>
      </text:list-level-style-bullet>
      <text:list-level-style-bullet text:level="5" text:bullet-char="–">
        <style:list-level-properties text:space-before="1.9685in"/>
        <style:text-properties fo:font-family="OpenSymbol" fo:font-size="75%"/>
      </text:list-level-style-bullet>
      <text:list-level-style-bullet text:level="6" text:bullet-char="–">
        <style:list-level-properties text:space-before="2.75in"/>
        <style:text-properties fo:font-family="OpenSymbol" fo:font-size="75%"/>
      </text:list-level-style-bullet>
      <text:list-level-style-bullet text:level="7" text:bullet-char="–">
        <style:list-level-properties text:space-before="3.25in"/>
        <style:text-properties fo:font-family="OpenSymbol" fo:font-size="75%"/>
      </text:list-level-style-bullet>
      <text:list-level-style-bullet text:level="8" text:bullet-char="–">
        <style:list-level-properties text:space-before="3.75in"/>
        <style:text-properties fo:font-family="OpenSymbol" fo:font-size="75%"/>
      </text:list-level-style-bullet>
      <text:list-level-style-bullet text:level="9" text:bullet-char="–">
        <style:list-level-properties text:space-before="4.25in"/>
        <style:text-properties fo:font-family="OpenSymbol" fo:font-size="75%"/>
      </text:list-level-style-bullet>
    </text:list-style>
    <text:list-style style:name="a547">
      <text:list-level-style-bullet text:level="1" text:bullet-char="●">
        <style:list-level-properties text:space-before="0in" text:min-label-width="0.3937in"/>
        <style:text-properties fo:font-family="OpenSymbol" fo:font-size="45%"/>
      </text:list-level-style-bullet>
      <text:list-level-style-bullet text:level="2" text:bullet-char="●">
        <style:list-level-properties text:space-before="0in" text:min-label-width="0.3937in"/>
        <style:text-properties fo:font-family="OpenSymbol" fo:font-size="45%"/>
      </text:list-level-style-bullet>
      <text:list-level-style-bullet text:level="3" text:bullet-char="●">
        <style:list-level-properties text:space-before="0.7874in" text:min-label-width="0.3937in"/>
        <style:text-properties fo:font-family="OpenSymbol" fo:font-size="45%"/>
      </text:list-level-style-bullet>
      <text:list-level-style-bullet text:level="4" text:bullet-char="●">
        <style:list-level-properties text:space-before="0.7874in" text:min-label-width="0.3937in"/>
        <style:text-properties fo:font-family="OpenSymbol" fo:font-size="45%"/>
      </text:list-level-style-bullet>
      <text:list-level-style-bullet text:level="5" text:bullet-char="●">
        <style:list-level-properties text:space-before="1.5748in" text:min-label-width="0.3937in"/>
        <style:text-properties fo:font-family="OpenSymbol" fo:font-size="45%"/>
      </text:list-level-style-bullet>
      <text:list-level-style-bullet text:level="6" text:bullet-char="●">
        <style:list-level-properties text:space-before="2.3563in" text:min-label-width="0.3937in"/>
        <style:text-properties fo:font-family="OpenSymbol" fo:font-size="45%"/>
      </text:list-level-style-bullet>
      <text:list-level-style-bullet text:level="7" text:bullet-char="●">
        <style:list-level-properties text:space-before="2.8563in" text:min-label-width="0.3937in"/>
        <style:text-properties fo:font-family="OpenSymbol" fo:font-size="45%"/>
      </text:list-level-style-bullet>
      <text:list-level-style-bullet text:level="8" text:bullet-char="●">
        <style:list-level-properties text:space-before="3.3563in" text:min-label-width="0.3937in"/>
        <style:text-properties fo:font-family="OpenSymbol" fo:font-size="45%"/>
      </text:list-level-style-bullet>
      <text:list-level-style-bullet text:level="9" text:bullet-char="●">
        <style:list-level-properties text:space-before="3.8563in" text:min-label-width="0.3937in"/>
        <style:text-properties fo:font-family="OpenSymbol" fo:font-size="45%"/>
      </text:list-level-style-bullet>
    </text:list-style>
    <text:list-style style:name="a225">
      <text:list-level-style-number text:level="1" style:num-format="">
        <style:list-level-properties text:space-before="0.3937in"/>
      </text:list-level-style-number>
      <text:list-level-style-number text:level="2" style:num-format="">
        <style:list-level-properties text:space-before="0.3937in"/>
      </text:list-level-style-number>
      <text:list-level-style-number text:level="3" style:num-format="">
        <style:list-level-properties text:space-before="1.1811in"/>
      </text:list-level-style-number>
      <text:list-level-style-number text:level="4" style:num-format="">
        <style:list-level-properties text:space-before="1.1811in"/>
      </text:list-level-style-number>
      <text:list-level-style-number text:level="5" style:num-format="">
        <style:list-level-properties text:space-before="1.9685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00">
      <text:list-level-style-bullet text:level="1" text:bullet-char="●">
        <style:list-level-properties text:space-before="0in" text:min-label-width="0.3937in"/>
        <style:text-properties fo:font-family="OpenSymbol" fo:font-size="45%"/>
      </text:list-level-style-bullet>
      <text:list-level-style-bullet text:level="2" text:bullet-char="●">
        <style:list-level-properties text:space-before="0in" text:min-label-width="0.3937in"/>
        <style:text-properties fo:font-family="OpenSymbol" fo:font-size="45%"/>
      </text:list-level-style-bullet>
      <text:list-level-style-bullet text:level="3" text:bullet-char="●">
        <style:list-level-properties text:space-before="0.7874in" text:min-label-width="0.3937in"/>
        <style:text-properties fo:font-family="OpenSymbol" fo:font-size="45%"/>
      </text:list-level-style-bullet>
      <text:list-level-style-bullet text:level="4" text:bullet-char="●">
        <style:list-level-properties text:space-before="0.7874in" text:min-label-width="0.3937in"/>
        <style:text-properties fo:font-family="OpenSymbol" fo:font-size="45%"/>
      </text:list-level-style-bullet>
      <text:list-level-style-bullet text:level="5" text:bullet-char="●">
        <style:list-level-properties text:space-before="1.5748in" text:min-label-width="0.3937in"/>
        <style:text-properties fo:font-family="OpenSymbol" fo:font-size="45%"/>
      </text:list-level-style-bullet>
      <text:list-level-style-bullet text:level="6" text:bullet-char="●">
        <style:list-level-properties text:space-before="2.3563in" text:min-label-width="0.3937in"/>
        <style:text-properties fo:font-family="OpenSymbol" fo:font-size="45%"/>
      </text:list-level-style-bullet>
      <text:list-level-style-bullet text:level="7" text:bullet-char="●">
        <style:list-level-properties text:space-before="2.8563in" text:min-label-width="0.3937in"/>
        <style:text-properties fo:font-family="OpenSymbol" fo:font-size="45%"/>
      </text:list-level-style-bullet>
      <text:list-level-style-bullet text:level="8" text:bullet-char="●">
        <style:list-level-properties text:space-before="3.3563in" text:min-label-width="0.3937in"/>
        <style:text-properties fo:font-family="OpenSymbol" fo:font-size="45%"/>
      </text:list-level-style-bullet>
      <text:list-level-style-bullet text:level="9" text:bullet-char="●">
        <style:list-level-properties text:space-before="3.8563in" text:min-label-width="0.3937in"/>
        <style:text-properties fo:font-family="OpenSymbol" fo:font-size="45%"/>
      </text:list-level-style-bullet>
    </text:list-style>
    <text:list-style style:name="a154">
      <text:list-level-style-bullet text:level="1" text:bullet-char="●">
        <style:list-level-properties text:space-before="0in"/>
        <style:text-properties fo:font-family="OpenSymbol" fo:font-size="45%"/>
      </text:list-level-style-bullet>
      <text:list-level-style-bullet text:level="2" text:bullet-char="●">
        <style:list-level-properties text:space-before="0.3937in"/>
        <style:text-properties fo:font-family="OpenSymbol" fo:font-size="45%"/>
      </text:list-level-style-bullet>
      <text:list-level-style-bullet text:level="3" text:bullet-char="●">
        <style:list-level-properties text:space-before="1.1811in"/>
        <style:text-properties fo:font-family="OpenSymbol" fo:font-size="45%"/>
      </text:list-level-style-bullet>
      <text:list-level-style-bullet text:level="4" text:bullet-char="●">
        <style:list-level-properties text:space-before="1.1811in"/>
        <style:text-properties fo:font-family="OpenSymbol" fo:font-size="45%"/>
      </text:list-level-style-bullet>
      <text:list-level-style-bullet text:level="5" text:bullet-char="●">
        <style:list-level-properties text:space-before="1.9685in"/>
        <style:text-properties fo:font-family="OpenSymbol" fo:font-size="45%"/>
      </text:list-level-style-bullet>
      <text:list-level-style-bullet text:level="6" text:bullet-char="●">
        <style:list-level-properties text:space-before="2.75in"/>
        <style:text-properties fo:font-family="OpenSymbol" fo:font-size="45%"/>
      </text:list-level-style-bullet>
      <text:list-level-style-bullet text:level="7" text:bullet-char="●">
        <style:list-level-properties text:space-before="3.25in"/>
        <style:text-properties fo:font-family="OpenSymbol" fo:font-size="45%"/>
      </text:list-level-style-bullet>
      <text:list-level-style-bullet text:level="8" text:bullet-char="●">
        <style:list-level-properties text:space-before="3.75in"/>
        <style:text-properties fo:font-family="OpenSymbol" fo:font-size="45%"/>
      </text:list-level-style-bullet>
      <text:list-level-style-bullet text:level="9" text:bullet-char="●">
        <style:list-level-properties text:space-before="4.25in"/>
        <style:text-properties fo:font-family="OpenSymbol" fo:font-size="45%"/>
      </text:list-level-style-bullet>
    </text:list-style>
    <text:list-style style:name="a228">
      <text:list-level-style-bullet text:level="1" text:bullet-char="">
        <style:list-level-properties text:space-before="0in" text:min-label-width="0.3937in"/>
        <style:text-properties fo:color="#8fa3a3" fo:font-family="Wingdings" style:font-pitch="variable" fo:font-size="100%"/>
      </text:list-level-style-bullet>
      <text:list-level-style-bullet text:level="2" text:bullet-char="">
        <style:list-level-properties text:space-before="0in" text:min-label-width="0.3937in"/>
        <style:text-properties fo:color="#8fa3a3" fo:font-family="Wingdings" style:font-pitch="variable" fo:font-size="100%"/>
      </text:list-level-style-bullet>
      <text:list-level-style-bullet text:level="3" text:bullet-char="">
        <style:list-level-properties text:space-before="0.7874in" text:min-label-width="0.3937in"/>
        <style:text-properties fo:color="#8fa3a3" fo:font-family="Wingdings" style:font-pitch="variable" fo:font-size="100%"/>
      </text:list-level-style-bullet>
      <text:list-level-style-bullet text:level="4" text:bullet-char="">
        <style:list-level-properties text:space-before="0.7874in" text:min-label-width="0.3937in"/>
        <style:text-properties fo:color="#8fa3a3" fo:font-family="Wingdings" style:font-pitch="variable" fo:font-size="100%"/>
      </text:list-level-style-bullet>
      <text:list-level-style-bullet text:level="5" text:bullet-char="">
        <style:list-level-properties text:space-before="1.5748in" text:min-label-width="0.3937in"/>
        <style:text-properties fo:color="#8fa3a3" fo:font-family="Wingdings" style:font-pitch="variable" fo:font-size="100%"/>
      </text:list-level-style-bullet>
      <text:list-level-style-bullet text:level="6" text:bullet-char="">
        <style:list-level-properties text:space-before="2.1063in" text:min-label-width="0.3937in"/>
        <style:text-properties fo:color="#8fa3a3" fo:font-family="Wingdings" style:font-pitch="variable" fo:font-size="100%"/>
      </text:list-level-style-bullet>
      <text:list-level-style-bullet text:level="7" text:bullet-char="">
        <style:list-level-properties text:space-before="2.6063in" text:min-label-width="0.3937in"/>
        <style:text-properties fo:color="#8fa3a3" fo:font-family="Wingdings" style:font-pitch="variable" fo:font-size="100%"/>
      </text:list-level-style-bullet>
      <text:list-level-style-bullet text:level="8" text:bullet-char="">
        <style:list-level-properties text:space-before="3.1063in" text:min-label-width="0.3937in"/>
        <style:text-properties fo:color="#8fa3a3" fo:font-family="Wingdings" style:font-pitch="variable" fo:font-size="100%"/>
      </text:list-level-style-bullet>
      <text:list-level-style-bullet text:level="9" text:bullet-char="">
        <style:list-level-properties text:space-before="3.6063in" text:min-label-width="0.3937in"/>
        <style:text-properties fo:color="#8fa3a3" fo:font-family="Wingdings" style:font-pitch="variable" fo:font-size="100%"/>
      </text:list-level-style-bullet>
    </text:list-style>
    <text:list-style style:name="a503">
      <text:list-level-style-bullet text:level="1" text:bullet-char="–">
        <style:list-level-properties text:space-before="0.3937in"/>
        <style:text-properties fo:font-family="OpenSymbol" fo:font-size="75%"/>
      </text:list-level-style-bullet>
      <text:list-level-style-bullet text:level="2" text:bullet-char="–">
        <style:list-level-properties text:space-before="0.3937in"/>
        <style:text-properties fo:font-family="OpenSymbol" fo:font-size="75%"/>
      </text:list-level-style-bullet>
      <text:list-level-style-bullet text:level="3" text:bullet-char="–">
        <style:list-level-properties text:space-before="1.1811in"/>
        <style:text-properties fo:font-family="OpenSymbol" fo:font-size="75%"/>
      </text:list-level-style-bullet>
      <text:list-level-style-bullet text:level="4" text:bullet-char="–">
        <style:list-level-properties text:space-before="1.1811in"/>
        <style:text-properties fo:font-family="OpenSymbol" fo:font-size="75%"/>
      </text:list-level-style-bullet>
      <text:list-level-style-bullet text:level="5" text:bullet-char="–">
        <style:list-level-properties text:space-before="1.9685in"/>
        <style:text-properties fo:font-family="OpenSymbol" fo:font-size="75%"/>
      </text:list-level-style-bullet>
      <text:list-level-style-bullet text:level="6" text:bullet-char="–">
        <style:list-level-properties text:space-before="2.75in"/>
        <style:text-properties fo:font-family="OpenSymbol" fo:font-size="75%"/>
      </text:list-level-style-bullet>
      <text:list-level-style-bullet text:level="7" text:bullet-char="–">
        <style:list-level-properties text:space-before="3.25in"/>
        <style:text-properties fo:font-family="OpenSymbol" fo:font-size="75%"/>
      </text:list-level-style-bullet>
      <text:list-level-style-bullet text:level="8" text:bullet-char="–">
        <style:list-level-properties text:space-before="3.75in"/>
        <style:text-properties fo:font-family="OpenSymbol" fo:font-size="75%"/>
      </text:list-level-style-bullet>
      <text:list-level-style-bullet text:level="9" text:bullet-char="–">
        <style:list-level-properties text:space-before="4.25in"/>
        <style:text-properties fo:font-family="OpenSymbol" fo:font-size="75%"/>
      </text:list-level-style-bullet>
    </text:list-style>
    <number:date-style xmlns:number="urn:oasis:names:tc:opendocument:xmlns:datastyle:1.0" style:name="a515"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21"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562"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118"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318"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467"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377"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349"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428"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247"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55"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157" number:transliteration-format="" number:transliteration-style="long">
      <number:month number:calendar="gregorian"/>
      <number:text>/</number:text>
      <number:day number:calendar="gregorian"/>
      <number:text>/</number:text>
      <number:year number:style="long" number:calendar="gregorian"/>
    </number:date-style>
  </office:automatic-styles>
  <office:master-styles>
    <draw:layer-set>
      <draw:layer draw:name="Master1-bg" draw:protected="true"/>
    </draw:layer-set>
    <style:master-page style:name="Master1-FrostyVTI" style:page-layout-name="pageLayout1" draw:style-name="a0">
      <draw:frame draw:id="id0" presentation:style-name="a3" draw:name="Title Placeholder 1" svg:x="1.08189in" svg:y="0.43228in" svg:width="11.16929in" svg:height="1.21693in" presentation:class="title" presentation:placeholder="false">
        <draw:text-box>
          <text:p text:style-name="a2" text:class-names="" text:cond-style-name=""><text:span text:style-name="a1" text:class-names="">Click to edit Master title style</text:span></text:p>
        </draw:text-box>
        <svg:title/>
        <svg:desc/>
      </draw:frame>
      <draw:frame draw:id="id1" presentation:style-name="a19" draw:name="Text Placeholder 2" svg:x="1.08189in" svg:y="1.8437in" svg:width="11.16929in" svg:height="4.4185in" presentation:class="outline" presentation:placeholder="false">
        <draw:text-box>
          <text:list text:style-name="a6">
            <text:list-item>
              <text:p text:style-name="a5" text:class-names="" text:cond-style-name=""><text:span text:style-name="a4" text:class-names="">Click to edit Master text styles</text:span></text:p>
            </text:list-item>
          </text:list>
          <text:list text:style-name="a9">
            <text:list-item>
              <text:list text:style-name="a9">
                <text:list-item>
                  <text:p text:style-name="a8" text:class-names="" text:cond-style-name=""><text:span text:style-name="a7" text:class-names="">Second level</text:span></text:p>
                </text:list-item>
              </text:list>
            </text:list-item>
          </text:list>
          <text:list text:style-name="a12">
            <text:list-item>
              <text:list text:style-name="a12">
                <text:list-item>
                  <text:list text:style-name="a12">
                    <text:list-item>
                      <text:p text:style-name="a11" text:class-names="" text:cond-style-name=""><text:span text:style-name="a10" text:class-names="">Third level</text:span></text:p>
                    </text:list-item>
                  </text:list>
                </text:list-item>
              </text:list>
            </text:list-item>
          </text:list>
          <text:list text:style-name="a15">
            <text:list-item>
              <text:list text:style-name="a15">
                <text:list-item>
                  <text:list text:style-name="a15">
                    <text:list-item>
                      <text:list text:style-name="a15">
                        <text:list-item>
                          <text:p text:style-name="a14" text:class-names="" text:cond-style-name=""><text:span text:style-name="a13" text:class-names="">Fourth level</text:span></text:p>
                        </text:list-item>
                      </text:list>
                    </text:list-item>
                  </text:list>
                </text:list-item>
              </text:list>
            </text:list-item>
          </text:list>
          <text:list text:style-name="a18">
            <text:list-item>
              <text:list text:style-name="a18">
                <text:list-item>
                  <text:list text:style-name="a18">
                    <text:list-item>
                      <text:list text:style-name="a18">
                        <text:list-item>
                          <text:list text:style-name="a18">
                            <text:list-item>
                              <text:p text:style-name="a17" text:class-names="" text:cond-style-name=""><text:span text:style-name="a16" text:class-names="">Fifth level</text:span></text:p>
                            </text:list-item>
                          </text:list>
                        </text:list-item>
                      </text:list>
                    </text:list-item>
                  </text:list>
                </text:list-item>
              </text:list>
            </text:list-item>
          </text:list>
        </draw:text-box>
        <svg:title/>
        <svg:desc/>
      </draw:frame>
      <draw:frame draw:id="id2" presentation:style-name="a23" draw:name="Date Placeholder 3" svg:x="0.49213in" svg:y="6.95236in" svg:width="1.9248in" svg:height="0.50472in" presentation:class="date-time" presentation:placeholder="false">
        <draw:text-box>
          <text:p text:style-name="a22" text:class-names="" text:cond-style-name=""><text:span text:style-name="a20" text:class-names=""><text:date text:fixed="false" style:data-style-name="a21">11/20/2025</text:date></text:span></text:p>
        </draw:text-box>
        <svg:title/>
        <svg:desc/>
      </draw:frame>
      <draw:frame draw:id="id3" presentation:style-name="a26" draw:name="Footer Placeholder 4" svg:x="3.0122in" svg:y="6.95276in" svg:width="7.30905in" svg:height="0.50394in" presentation:class="footer" presentation:placeholder="false">
        <draw:text-box>
          <text:p text:style-name="a25" text:class-names="" text:cond-style-name=""><text:span text:style-name="a24" text:class-names=""/></text:p>
        </draw:text-box>
        <svg:title/>
        <svg:desc/>
      </draw:frame>
      <draw:frame draw:id="id4" presentation:style-name="a29" draw:name="Slide Number Placeholder 5" svg:x="10.91732in" svg:y="6.95276in" svg:width="1.9248in" svg:height="0.50394in" presentation:class="page-number" presentation:placeholder="false">
        <draw:text-box>
          <text:p text:style-name="a28" text:class-names="" text:cond-style-name=""><text:span text:style-name="a27" text:class-names=""><text:page-number style:num-format="1" text:fixed="false"/></text:span></text:p>
        </draw:text-box>
        <svg:title/>
        <svg:desc/>
      </draw:frame>
      <presentation:notes style:page-layout-name="pageLayout2" draw:style-name="a46">
        <draw:page-thumbnail svg:x="0.23622in" svg:y="0.88858in" svg:width="7.79449in" svg:height="4.38425in" presentation:class="page" draw:id="id5" presentation:style-name="a30" draw:name="Образ слайда 1">
          <svg:title/>
          <svg:desc/>
        </draw:page-thumbnail>
        <draw:frame draw:id="id6" presentation:style-name="a33" draw:name="Заметки 2" svg:x="0.82677in" svg:y="5.55394in" svg:width="6.61378in" svg:height="5.26142in" presentation:class="notes" presentation:placeholder="false">
          <draw:text-box>
            <text:p text:style-name="a32" text:class-names="" text:cond-style-name=""><text:span text:style-name="a31" text:class-names=""/></text:p>
          </draw:text-box>
          <svg:title/>
          <svg:desc/>
        </draw:frame>
        <draw:frame draw:id="id7" presentation:style-name="a36" draw:name="Верхний колонтитул 3" svg:x="0in" svg:y="0in" svg:width="3.5878in" svg:height="0.58425in" presentation:class="header" presentation:placeholder="false">
          <draw:text-box>
            <text:p text:style-name="a35" text:class-names="" text:cond-style-name=""><text:span text:style-name="a34" text:class-names=""/></text:p>
          </draw:text-box>
          <svg:title/>
          <svg:desc/>
        </draw:frame>
        <draw:frame draw:id="id8" presentation:style-name="a39" draw:name="Дата 4" svg:x="4.67953in" svg:y="0in" svg:width="3.5878in" svg:height="0.58425in" presentation:class="date-time" presentation:placeholder="false">
          <draw:text-box>
            <text:p text:style-name="a38" text:class-names="" text:cond-style-name=""><text:span text:style-name="a37" text:class-names=""/></text:p>
          </draw:text-box>
          <svg:title/>
          <svg:desc/>
        </draw:frame>
        <draw:frame draw:id="id9" presentation:style-name="a42" draw:name="Нижний колонтитул 5" svg:x="0in" svg:y="11.10827in" svg:width="3.5878in" svg:height="0.58425in" presentation:class="footer" presentation:placeholder="false">
          <draw:text-box>
            <text:p text:style-name="a41" text:class-names="" text:cond-style-name=""><text:span text:style-name="a40" text:class-names=""/></text:p>
          </draw:text-box>
          <svg:title/>
          <svg:desc/>
        </draw:frame>
        <draw:frame draw:id="id10" presentation:style-name="a45" draw:name="Номер слайда 6" svg:x="4.67953in" svg:y="11.10827in" svg:width="3.5878in" svg:height="0.58425in" presentation:class="page-number" presentation:placeholder="false">
          <draw:text-box>
            <text:p text:style-name="a44" text:class-names="" text:cond-style-name=""><text:span text:style-name="a43" text:class-names=""><text:page-number style:num-format="1" text:fixed="false"/></text:span></text:p>
          </draw:text-box>
          <svg:title/>
          <svg:desc/>
        </draw:frame>
      </presentation:notes>
    </style:master-page>
    <style:master-page style:name="Master1-Layout1-title-Title-Slide" style:page-layout-name="pageLayout1" draw:style-name="a47">
      <draw:frame draw:id="id11" presentation:style-name="a50" draw:name="Title 1" svg:x="2.30433in" svg:y="1.19961in" svg:width="8.72441in" svg:height="2.2811in" presentation:class="title" presentation:placeholder="false">
        <draw:text-box>
          <text:p text:style-name="a49" text:class-names="" text:cond-style-name=""><text:span text:style-name="a48" text:class-names="">Click to edit Master title style</text:span></text:p>
        </draw:text-box>
        <svg:title/>
        <svg:desc/>
      </draw:frame>
      <draw:frame draw:id="id12" presentation:style-name="a53" draw:name="Subtitle 2" svg:x="3.51693in" svg:y="4.31496in" svg:width="6.29921in" svg:height="2.00433in" presentation:class="subtitle" presentation:placeholder="false">
        <draw:text-box>
          <text:p text:style-name="a52" text:class-names="" text:cond-style-name=""><text:span text:style-name="a51" text:class-names="">Click to edit Master subtitle style</text:span></text:p>
        </draw:text-box>
        <svg:title/>
        <svg:desc/>
      </draw:frame>
      <draw:frame draw:id="id13" presentation:style-name="a57" draw:name="Date Placeholder 3" svg:x="0.49213in" svg:y="6.95236in" svg:width="1.9248in" svg:height="0.50472in" presentation:class="date-time" presentation:placeholder="false">
        <draw:text-box>
          <text:p text:style-name="a56" text:class-names="" text:cond-style-name=""><text:span text:style-name="a54" text:class-names=""><text:date text:fixed="false" style:data-style-name="a55">11/20/2025</text:date></text:span></text:p>
        </draw:text-box>
        <svg:title/>
        <svg:desc/>
      </draw:frame>
      <draw:frame draw:id="id14" presentation:style-name="a60" draw:name="Footer Placeholder 4" svg:x="3.0122in" svg:y="6.95276in" svg:width="7.30905in" svg:height="0.50394in" presentation:class="footer" presentation:placeholder="false">
        <draw:text-box>
          <text:p text:style-name="a59" text:class-names="" text:cond-style-name=""><text:span text:style-name="a58" text:class-names=""/></text:p>
        </draw:text-box>
        <svg:title/>
        <svg:desc/>
      </draw:frame>
      <draw:frame draw:id="id15" presentation:style-name="a63" draw:name="Slide Number Placeholder 5" svg:x="10.91732in" svg:y="6.95276in" svg:width="1.9248in" svg:height="0.50394in" presentation:class="page-number" presentation:placeholder="false">
        <draw:text-box>
          <text:p text:style-name="a62" text:class-names="" text:cond-style-name=""><text:span text:style-name="a61" text:class-names=""><text:page-number style:num-format="1" text:fixed="false"/></text:span></text:p>
        </draw:text-box>
        <svg:title/>
        <svg:desc/>
      </draw:frame>
      <draw:connector draw:type="line" svg:x1="6.37126in" svg:y1="3.8559in" svg:x2="6.96181in" svg:y2="3.8559in" draw:id="id16" draw:style-name="a64" draw:name="Straight Connector 6">
        <svg:title/>
        <svg:desc/>
      </draw:connector>
      <draw:g draw:name="Group 7" draw:id="id17">
        <svg:title/>
        <svg:desc/>
        <draw:g draw:name="Group 8" draw:id="id19">
          <svg:title/>
          <svg:desc/>
          <draw:custom-shape svg:width="0.34882in" svg:height="1.55197in" draw:id="id21" draw:style-name="a75" draw:transform="translate(-0.17441in -0.77598in) rotate(-0.7854) translate(11.47187in 5.29486in)" draw:name="Freeform 68">
            <svg:title/>
            <svg:desc/>
            <text:p text:style-name="a73" text:class-names="" text:cond-style-name=""><text:span text:style-name="a72" text:class-names=""/></text:p>
            <draw:enhanced-geometry xmlns:dr3d="urn:oasis:names:tc:opendocument:xmlns:dr3d:1.0" draw:type="non-primitive" svg:viewBox="0 0 67 298" draw:enhanced-path="M ?f0 ?f3 C ?f0 ?f4 ?f5 ?f6 ?f1 ?f2 ?f1 ?f0 ?f1 ?f0 ?f1 ?f0 ?f5 ?f7 ?f0 ?f8 ?f0 ?f3 Z N" draw:text-areas="?f23 ?f25 ?f24 ?f26" draw:glue-points="?f27 ?f28 ?f29 ?f30 ?f29 ?f31 ?f27 ?f28" draw:glue-point-leaving-directions="-0, -0, -0, -0">
              <draw:equation draw:name="f0" draw:formula="0"/>
              <draw:equation draw:name="f1" draw:formula="67"/>
              <draw:equation draw:name="f2" draw:formula="298"/>
              <draw:equation draw:name="f3" draw:formula="149"/>
              <draw:equation draw:name="f4" draw:formula="208"/>
              <draw:equation draw:name="f5" draw:formula="26"/>
              <draw:equation draw:name="f6" draw:formula="261"/>
              <draw:equation draw:name="f7" draw:formula="36"/>
              <draw:equation draw:name="f8" draw:formula="89"/>
              <draw:equation draw:name="f9" draw:formula="?f2 - ?f0"/>
              <draw:equation draw:name="f10" draw:formula="?f1 - ?f0"/>
              <draw:equation draw:name="f11" draw:formula="?f10 / 67"/>
              <draw:equation draw:name="f12" draw:formula="?f9 / 298"/>
              <draw:equation draw:name="f13" draw:formula="0 * ?f10"/>
              <draw:equation draw:name="f14" draw:formula="149 * ?f9"/>
              <draw:equation draw:name="f15" draw:formula="67 * ?f10"/>
              <draw:equation draw:name="f16" draw:formula="298 * ?f9"/>
              <draw:equation draw:name="f17" draw:formula="0 * ?f9"/>
              <draw:equation draw:name="f18" draw:formula="?f13 / 67"/>
              <draw:equation draw:name="f19" draw:formula="?f14 / 298"/>
              <draw:equation draw:name="f20" draw:formula="?f15 / 67"/>
              <draw:equation draw:name="f21" draw:formula="?f16 / 298"/>
              <draw:equation draw:name="f22" draw:formula="?f17 / 298"/>
              <draw:equation draw:name="f23" draw:formula="0 / ?f11"/>
              <draw:equation draw:name="f24" draw:formula="?f1 / ?f11"/>
              <draw:equation draw:name="f25" draw:formula="0 / ?f12"/>
              <draw:equation draw:name="f26" draw:formula="?f2 / ?f12"/>
              <draw:equation draw:name="f27" draw:formula="?f18 / ?f11"/>
              <draw:equation draw:name="f28" draw:formula="?f19 / ?f12"/>
              <draw:equation draw:name="f29" draw:formula="?f20 / ?f11"/>
              <draw:equation draw:name="f30" draw:formula="?f21 / ?f12"/>
              <draw:equation draw:name="f31" draw:formula="?f22 / ?f12"/>
            </draw:enhanced-geometry>
          </draw:custom-shape>
          <draw:custom-shape svg:width="0.3437in" svg:height="1.55197in" draw:id="id22" draw:style-name="a79" draw:transform="translate(-0.17185in -0.77598in) rotate(-0.7854) translate(11.71691in 5.53951in)" draw:name="Freeform 69">
            <svg:title/>
            <svg:desc/>
            <text:p text:style-name="a77" text:class-names="" text:cond-style-name=""><text:span text:style-name="a76" text:class-names=""/></text:p>
            <draw:enhanced-geometry xmlns:dr3d="urn:oasis:names:tc:opendocument:xmlns:dr3d:1.0" draw:type="non-primitive" svg:viewBox="0 0 66 298" draw:enhanced-path="M ?f0 ?f0 C ?f0 ?f2 ?f0 ?f2 ?f0 ?f2 ?f3 ?f4 ?f1 ?f5 ?f1 ?f6 ?f1 ?f7 ?f3 ?f8 ?f0 ?f0 Z N" draw:text-areas="?f23 ?f25 ?f24 ?f26" draw:glue-points="?f27 ?f28 ?f27 ?f29 ?f30 ?f31 ?f27 ?f28" draw:glue-point-leaving-directions="-0, -0, -0, -0">
              <draw:equation draw:name="f0" draw:formula="0"/>
              <draw:equation draw:name="f1" draw:formula="66"/>
              <draw:equation draw:name="f2" draw:formula="298"/>
              <draw:equation draw:name="f3" draw:formula="41"/>
              <draw:equation draw:name="f4" draw:formula="261"/>
              <draw:equation draw:name="f5" draw:formula="208"/>
              <draw:equation draw:name="f6" draw:formula="149"/>
              <draw:equation draw:name="f7" draw:formula="89"/>
              <draw:equation draw:name="f8" draw:formula="36"/>
              <draw:equation draw:name="f9" draw:formula="?f2 - ?f0"/>
              <draw:equation draw:name="f10" draw:formula="?f1 - ?f0"/>
              <draw:equation draw:name="f11" draw:formula="?f10 / 66"/>
              <draw:equation draw:name="f12" draw:formula="?f9 / 298"/>
              <draw:equation draw:name="f13" draw:formula="0 * ?f10"/>
              <draw:equation draw:name="f14" draw:formula="0 * ?f9"/>
              <draw:equation draw:name="f15" draw:formula="298 * ?f9"/>
              <draw:equation draw:name="f16" draw:formula="66 * ?f10"/>
              <draw:equation draw:name="f17" draw:formula="149 * ?f9"/>
              <draw:equation draw:name="f18" draw:formula="?f13 / 66"/>
              <draw:equation draw:name="f19" draw:formula="?f14 / 298"/>
              <draw:equation draw:name="f20" draw:formula="?f15 / 298"/>
              <draw:equation draw:name="f21" draw:formula="?f16 / 66"/>
              <draw:equation draw:name="f22" draw:formula="?f17 / 298"/>
              <draw:equation draw:name="f23" draw:formula="0 / ?f11"/>
              <draw:equation draw:name="f24" draw:formula="?f1 / ?f11"/>
              <draw:equation draw:name="f25" draw:formula="0 / ?f12"/>
              <draw:equation draw:name="f26" draw:formula="?f2 / ?f12"/>
              <draw:equation draw:name="f27" draw:formula="?f18 / ?f11"/>
              <draw:equation draw:name="f28" draw:formula="?f19 / ?f12"/>
              <draw:equation draw:name="f29" draw:formula="?f20 / ?f12"/>
              <draw:equation draw:name="f30" draw:formula="?f21 / ?f11"/>
              <draw:equation draw:name="f31" draw:formula="?f22 / ?f12"/>
            </draw:enhanced-geometry>
          </draw:custom-shape>
        </draw:g>
        <draw:custom-shape svg:width="0.00039in" svg:height="2.03661in" draw:id="id20" draw:style-name="a71" draw:transform="translate(-0.00019in -1.0183in) rotate(-0.7854) translate(11.42412in 5.58842in)" draw:name="Line 70">
          <svg:title/>
          <svg:desc/>
          <text:p text:style-name="a70" text:class-names="" text:cond-style-name=""><text:span text:style-name="a69" text:class-names=""/></text:p>
          <draw:enhanced-geometry xmlns:dr3d="urn:oasis:names:tc:opendocument:xmlns:dr3d:1.0" draw:path-stretchpoint-x="21600" draw:path-stretchpoint-y="21600" draw:type="non-primitive" svg:viewBox="0 0 21600 21600" draw:enhanced-path="M ?f7 ?f7 L ?f10 ?f11 N" draw:text-areas="?f7 ?f7 ?f10 ?f11" draw:glue-points="?f7 ?f7 ?f10 ?f11" draw:glue-point-leaving-directions="-0, -0" draw:mirror-vertic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21600 * ?f5"/>
            <draw:equation draw:name="f9" draw:formula="21600 * ?f4"/>
            <draw:equation draw:name="f10" draw:formula="?f8 / ?f6"/>
            <draw:equation draw:name="f11" draw:formula="?f9 / ?f6"/>
          </draw:enhanced-geometry>
        </draw:custom-shape>
      </draw:g>
      <draw:frame draw:id="id18" presentation:style-name="a68" draw:name="Текст 12" svg:x="0.66654in" svg:y="1.75472in" svg:width="11.99961in" svg:height="4.34961in" presentation:class="outline" presentation:placeholder="false">
        <draw:text-box>
          <text:list text:style-name="a67">
            <text:list-item>
              <text:p text:style-name="a66" text:class-names="" text:cond-style-name=""><text:span text:style-name="a65" text:class-names=""/></text:p>
            </text:list-item>
          </text:list>
        </draw:text-box>
        <svg:title/>
        <svg:desc/>
      </draw:frame>
      <presentation:notes style:page-layout-name="pageLayout2" draw:style-name="a96">
        <draw:page-thumbnail svg:x="0.23622in" svg:y="0.88858in" svg:width="7.79449in" svg:height="4.38425in" presentation:class="page" draw:id="id5" presentation:style-name="a80" draw:name="Образ слайда 1">
          <svg:title/>
          <svg:desc/>
        </draw:page-thumbnail>
        <draw:frame draw:id="id6" presentation:style-name="a83" draw:name="Заметки 2" svg:x="0.82677in" svg:y="5.55394in" svg:width="6.61378in" svg:height="5.26142in" presentation:class="notes" presentation:placeholder="false">
          <draw:text-box>
            <text:p text:style-name="a82" text:class-names="" text:cond-style-name=""><text:span text:style-name="a81" text:class-names=""/></text:p>
          </draw:text-box>
          <svg:title/>
          <svg:desc/>
        </draw:frame>
        <draw:frame draw:id="id7" presentation:style-name="a86" draw:name="Верхний колонтитул 3" svg:x="0in" svg:y="0in" svg:width="3.5878in" svg:height="0.58425in" presentation:class="header" presentation:placeholder="false">
          <draw:text-box>
            <text:p text:style-name="a85" text:class-names="" text:cond-style-name=""><text:span text:style-name="a84" text:class-names=""/></text:p>
          </draw:text-box>
          <svg:title/>
          <svg:desc/>
        </draw:frame>
        <draw:frame draw:id="id8" presentation:style-name="a89" draw:name="Дата 4" svg:x="4.67953in" svg:y="0in" svg:width="3.5878in" svg:height="0.58425in" presentation:class="date-time" presentation:placeholder="false">
          <draw:text-box>
            <text:p text:style-name="a88" text:class-names="" text:cond-style-name=""><text:span text:style-name="a87" text:class-names=""/></text:p>
          </draw:text-box>
          <svg:title/>
          <svg:desc/>
        </draw:frame>
        <draw:frame draw:id="id9" presentation:style-name="a92" draw:name="Нижний колонтитул 5" svg:x="0in" svg:y="11.10827in" svg:width="3.5878in" svg:height="0.58425in" presentation:class="footer" presentation:placeholder="false">
          <draw:text-box>
            <text:p text:style-name="a91" text:class-names="" text:cond-style-name=""><text:span text:style-name="a90" text:class-names=""/></text:p>
          </draw:text-box>
          <svg:title/>
          <svg:desc/>
        </draw:frame>
        <draw:frame draw:id="id10" presentation:style-name="a95" draw:name="Номер слайда 6" svg:x="4.67953in" svg:y="11.10827in" svg:width="3.5878in" svg:height="0.58425in" presentation:class="page-number" presentation:placeholder="false">
          <draw:text-box>
            <text:p text:style-name="a94" text:class-names="" text:cond-style-name=""><text:span text:style-name="a93" text:class-names=""><text:page-number style:num-format="1" text:fixed="false"/></text:span></text:p>
          </draw:text-box>
          <svg:title/>
          <svg:desc/>
        </draw:frame>
      </presentation:notes>
    </style:master-page>
    <style:master-page style:name="Master1-Layout2-obj-Title-and-Content" style:page-layout-name="pageLayout1" draw:style-name="a97">
      <draw:frame draw:id="id23" presentation:style-name="a100" draw:name="Title 1" svg:x="1.08189in" svg:y="0.43228in" svg:width="11.16929in" svg:height="1.21693in" presentation:class="title" presentation:placeholder="false">
        <draw:text-box>
          <text:p text:style-name="a99" text:class-names="" text:cond-style-name=""><text:span text:style-name="a98" text:class-names="">Click to edit Master title style</text:span></text:p>
        </draw:text-box>
        <svg:title/>
        <svg:desc/>
      </draw:frame>
      <draw:frame draw:id="id24" presentation:style-name="a116" draw:name="Content Placeholder 2" svg:x="1.08189in" svg:y="1.8437in" svg:width="11.16929in" svg:height="4.4185in" presentation:class="title" presentation:placeholder="false">
        <draw:text-box>
          <text:list text:style-name="a103">
            <text:list-item>
              <text:p text:style-name="a102" text:class-names="" text:cond-style-name=""><text:span text:style-name="a101" text:class-names="">Click to edit Master text styles</text:span></text:p>
            </text:list-item>
          </text:list>
          <text:list text:style-name="a106">
            <text:list-item>
              <text:list text:style-name="a106">
                <text:list-item>
                  <text:p text:style-name="a105" text:class-names="" text:cond-style-name=""><text:span text:style-name="a104" text:class-names="">Second level</text:span></text:p>
                </text:list-item>
              </text:list>
            </text:list-item>
          </text:list>
          <text:list text:style-name="a109">
            <text:list-item>
              <text:list text:style-name="a109">
                <text:list-item>
                  <text:list text:style-name="a109">
                    <text:list-item>
                      <text:p text:style-name="a108" text:class-names="" text:cond-style-name=""><text:span text:style-name="a107" text:class-names="">Third level</text:span></text:p>
                    </text:list-item>
                  </text:list>
                </text:list-item>
              </text:list>
            </text:list-item>
          </text:list>
          <text:list text:style-name="a112">
            <text:list-item>
              <text:list text:style-name="a112">
                <text:list-item>
                  <text:list text:style-name="a112">
                    <text:list-item>
                      <text:list text:style-name="a112">
                        <text:list-item>
                          <text:p text:style-name="a111" text:class-names="" text:cond-style-name=""><text:span text:style-name="a110" text:class-names="">Fourth level</text:span></text:p>
                        </text:list-item>
                      </text:list>
                    </text:list-item>
                  </text:list>
                </text:list-item>
              </text:list>
            </text:list-item>
          </text:list>
          <text:list text:style-name="a115">
            <text:list-item>
              <text:list text:style-name="a115">
                <text:list-item>
                  <text:list text:style-name="a115">
                    <text:list-item>
                      <text:list text:style-name="a115">
                        <text:list-item>
                          <text:list text:style-name="a115">
                            <text:list-item>
                              <text:p text:style-name="a114" text:class-names="" text:cond-style-name=""><text:span text:style-name="a113" text:class-names="">Fifth level</text:span></text:p>
                            </text:list-item>
                          </text:list>
                        </text:list-item>
                      </text:list>
                    </text:list-item>
                  </text:list>
                </text:list-item>
              </text:list>
            </text:list-item>
          </text:list>
        </draw:text-box>
        <svg:title/>
        <svg:desc/>
      </draw:frame>
      <draw:frame draw:id="id25" presentation:style-name="a120" draw:name="Date Placeholder 3" svg:x="0.49213in" svg:y="6.95236in" svg:width="1.9248in" svg:height="0.50472in" presentation:class="date-time" presentation:placeholder="false">
        <draw:text-box>
          <text:p text:style-name="a119" text:class-names="" text:cond-style-name=""><text:span text:style-name="a117" text:class-names=""><text:date text:fixed="false" style:data-style-name="a118">11/20/2025</text:date></text:span></text:p>
        </draw:text-box>
        <svg:title/>
        <svg:desc/>
      </draw:frame>
      <draw:frame draw:id="id26" presentation:style-name="a123" draw:name="Footer Placeholder 4" svg:x="3.0122in" svg:y="6.95276in" svg:width="7.30905in" svg:height="0.50394in" presentation:class="footer" presentation:placeholder="false">
        <draw:text-box>
          <text:p text:style-name="a122" text:class-names="" text:cond-style-name=""><text:span text:style-name="a121" text:class-names=""/></text:p>
        </draw:text-box>
        <svg:title/>
        <svg:desc/>
      </draw:frame>
      <draw:frame draw:id="id27" presentation:style-name="a126" draw:name="Slide Number Placeholder 5" svg:x="10.91732in" svg:y="6.95276in" svg:width="1.9248in" svg:height="0.50394in" presentation:class="page-number" presentation:placeholder="false">
        <draw:text-box>
          <text:p text:style-name="a125" text:class-names="" text:cond-style-name=""><text:span text:style-name="a124" text:class-names=""><text:page-number style:num-format="1" text:fixed="false"/></text:span></text:p>
        </draw:text-box>
        <svg:title/>
        <svg:desc/>
      </draw:frame>
      <draw:frame draw:id="id28" presentation:style-name="a130" draw:name="Объект 6" svg:x="0.66654in" svg:y="1.75472in" svg:width="11.99961in" svg:height="4.34961in" presentation:class="object" presentation:placeholder="false">
        <draw:text-box>
          <text:list text:style-name="a129">
            <text:list-item>
              <text:p text:style-name="a128" text:class-names="" text:cond-style-name=""><text:span text:style-name="a127" text:class-names=""/></text:p>
            </text:list-item>
          </text:list>
        </draw:text-box>
        <svg:title/>
        <svg:desc/>
      </draw:frame>
      <presentation:notes style:page-layout-name="pageLayout2" draw:style-name="a147">
        <draw:page-thumbnail svg:x="0.23622in" svg:y="0.88858in" svg:width="7.79449in" svg:height="4.38425in" presentation:class="page" draw:id="id5" presentation:style-name="a131" draw:name="Образ слайда 1">
          <svg:title/>
          <svg:desc/>
        </draw:page-thumbnail>
        <draw:frame draw:id="id6" presentation:style-name="a134" draw:name="Заметки 2" svg:x="0.82677in" svg:y="5.55394in" svg:width="6.61378in" svg:height="5.26142in" presentation:class="notes" presentation:placeholder="false">
          <draw:text-box>
            <text:p text:style-name="a133" text:class-names="" text:cond-style-name=""><text:span text:style-name="a132" text:class-names=""/></text:p>
          </draw:text-box>
          <svg:title/>
          <svg:desc/>
        </draw:frame>
        <draw:frame draw:id="id7" presentation:style-name="a137" draw:name="Верхний колонтитул 3" svg:x="0in" svg:y="0in" svg:width="3.5878in" svg:height="0.58425in" presentation:class="header" presentation:placeholder="false">
          <draw:text-box>
            <text:p text:style-name="a136" text:class-names="" text:cond-style-name=""><text:span text:style-name="a135" text:class-names=""/></text:p>
          </draw:text-box>
          <svg:title/>
          <svg:desc/>
        </draw:frame>
        <draw:frame draw:id="id8" presentation:style-name="a140" draw:name="Дата 4" svg:x="4.67953in" svg:y="0in" svg:width="3.5878in" svg:height="0.58425in" presentation:class="date-time" presentation:placeholder="false">
          <draw:text-box>
            <text:p text:style-name="a139" text:class-names="" text:cond-style-name=""><text:span text:style-name="a138" text:class-names=""/></text:p>
          </draw:text-box>
          <svg:title/>
          <svg:desc/>
        </draw:frame>
        <draw:frame draw:id="id9" presentation:style-name="a143" draw:name="Нижний колонтитул 5" svg:x="0in" svg:y="11.10827in" svg:width="3.5878in" svg:height="0.58425in" presentation:class="footer" presentation:placeholder="false">
          <draw:text-box>
            <text:p text:style-name="a142" text:class-names="" text:cond-style-name=""><text:span text:style-name="a141" text:class-names=""/></text:p>
          </draw:text-box>
          <svg:title/>
          <svg:desc/>
        </draw:frame>
        <draw:frame draw:id="id10" presentation:style-name="a146" draw:name="Номер слайда 6" svg:x="4.67953in" svg:y="11.10827in" svg:width="3.5878in" svg:height="0.58425in" presentation:class="page-number" presentation:placeholder="false">
          <draw:text-box>
            <text:p text:style-name="a145" text:class-names="" text:cond-style-name=""><text:span text:style-name="a144" text:class-names=""><text:page-number style:num-format="1" text:fixed="false"/></text:span></text:p>
          </draw:text-box>
          <svg:title/>
          <svg:desc/>
        </draw:frame>
      </presentation:notes>
    </style:master-page>
    <style:master-page style:name="Master1-Layout3-secHead-Section-Header" style:page-layout-name="pageLayout1" draw:style-name="a148">
      <draw:frame draw:id="id29" presentation:style-name="a151" draw:name="Title 1" svg:x="1.08268in" svg:y="2.52165in" svg:width="5.07087in" svg:height="2.45669in" presentation:class="title" presentation:placeholder="false">
        <draw:text-box>
          <text:p text:style-name="a150" text:class-names="" text:cond-style-name=""><text:span text:style-name="a149" text:class-names="">Click to edit Master title style</text:span></text:p>
        </draw:text-box>
        <svg:title/>
        <svg:desc/>
      </draw:frame>
      <draw:frame draw:id="id30" presentation:style-name="a155" draw:name="Text Placeholder 2" svg:x="7.17992in" svg:y="2.52165in" svg:width="5.07087in" svg:height="2.45669in" presentation:class="outline" presentation:placeholder="false">
        <draw:text-box>
          <text:list text:style-name="a154">
            <text:list-item>
              <text:p text:style-name="a153" text:class-names="" text:cond-style-name=""><text:span text:style-name="a152" text:class-names="">Click to edit Master text styles</text:span></text:p>
            </text:list-item>
          </text:list>
        </draw:text-box>
        <svg:title/>
        <svg:desc/>
      </draw:frame>
      <draw:frame draw:id="id31" presentation:style-name="a159" draw:name="Date Placeholder 3" svg:x="0.49213in" svg:y="6.95236in" svg:width="1.9248in" svg:height="0.50472in" presentation:class="date-time" presentation:placeholder="false">
        <draw:text-box>
          <text:p text:style-name="a158" text:class-names="" text:cond-style-name=""><text:span text:style-name="a156" text:class-names=""><text:date text:fixed="false" style:data-style-name="a157">11/20/2025</text:date></text:span></text:p>
        </draw:text-box>
        <svg:title/>
        <svg:desc/>
      </draw:frame>
      <draw:frame draw:id="id32" presentation:style-name="a162" draw:name="Footer Placeholder 4" svg:x="3.0122in" svg:y="6.95276in" svg:width="7.30905in" svg:height="0.50394in" presentation:class="footer" presentation:placeholder="false">
        <draw:text-box>
          <text:p text:style-name="a161" text:class-names="" text:cond-style-name=""><text:span text:style-name="a160" text:class-names=""/></text:p>
        </draw:text-box>
        <svg:title/>
        <svg:desc/>
      </draw:frame>
      <draw:frame draw:id="id33" presentation:style-name="a165" draw:name="Slide Number Placeholder 5" svg:x="10.91732in" svg:y="6.95276in" svg:width="1.9248in" svg:height="0.50394in" presentation:class="page-number" presentation:placeholder="false">
        <draw:text-box>
          <text:p text:style-name="a164" text:class-names="" text:cond-style-name=""><text:span text:style-name="a163" text:class-names=""><text:page-number style:num-format="1" text:fixed="false"/></text:span></text:p>
        </draw:text-box>
        <svg:title/>
        <svg:desc/>
      </draw:frame>
      <draw:custom-shape svg:x="1.57165in" svg:y="0.71024in" svg:width="0.37244in" svg:height="0.37244in" draw:id="id34" draw:style-name="a169" draw:name="Oval 6">
        <svg:title/>
        <svg:desc/>
        <text:p text:style-name="a167" text:class-names="" text:cond-style-name=""><text:span text:style-name="a166" text:class-names=""/></text:p>
        <draw:enhanced-geometry xmlns:dr3d="urn:oasis:names:tc:opendocument:xmlns:dr3d:1.0"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0, -0, -0, -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3 - ?f2"/>
          <draw:equation draw:name="f8" draw:formula="min(?f7, ?f6)"/>
          <draw:equation draw:name="f9" draw:formula="5419351 / 1725033"/>
          <draw:equation draw:name="f10" draw:formula="21600000"/>
          <draw:equation draw:name="f11" draw:formula="0"/>
          <draw:equation draw:name="f12" draw:formula="2700000 + ?f1"/>
          <draw:equation draw:name="f13" draw:formula="?f12 - ?f1"/>
          <draw:equation draw:name="f14" draw:formula="?f7 / 21600"/>
          <draw:equation draw:name="f15" draw:formula="?f6 / 21600"/>
          <draw:equation draw:name="f16" draw:formula="21600 * ?f7"/>
          <draw:equation draw:name="f17" draw:formula="21600 * ?f6"/>
          <draw:equation draw:name="f18" draw:formula="min(?f15, ?f14)"/>
          <draw:equation draw:name="f19" draw:formula="?f16 / ?f8"/>
          <draw:equation draw:name="f20" draw:formula="?f17 / ?f8"/>
          <draw:equation draw:name="f21" draw:formula="?f20 - ?f11"/>
          <draw:equation draw:name="f22" draw:formula="?f19 - ?f11"/>
          <draw:equation draw:name="f23" draw:formula="?f21 / 2"/>
          <draw:equation draw:name="f24" draw:formula="?f22 / 2"/>
          <draw:equation draw:name="f25" draw:formula="?f11 + ?f23"/>
          <draw:equation draw:name="f26" draw:formula="?f11 + ?f24"/>
          <draw:equation draw:name="f27" draw:formula="?f24 * ?f18"/>
          <draw:equation draw:name="f28" draw:formula="?f23 * ?f18"/>
          <draw:equation draw:name="f29" draw:formula="?f13 + ?f1"/>
          <draw:equation draw:name="f30" draw:formula="?f29 * ?f9 / ?f0"/>
          <draw:equation draw:name="f31" draw:formula="0 - ?f30"/>
          <draw:equation draw:name="f32" draw:formula="sin(?f31)"/>
          <draw:equation draw:name="f33" draw:formula="0 - ?f32"/>
          <draw:equation draw:name="f34" draw:formula="?f33"/>
          <draw:equation draw:name="f35" draw:formula="cos(?f31)"/>
          <draw:equation draw:name="f36" draw:formula="0 - ?f35"/>
          <draw:equation draw:name="f37" draw:formula="?f36"/>
          <draw:equation draw:name="f38" draw:formula="?f34 * ?f24"/>
          <draw:equation draw:name="f39" draw:formula="?f37 * ?f23"/>
          <draw:equation draw:name="f40" draw:formula="?f26 - ?f38"/>
          <draw:equation draw:name="f41" draw:formula="?f26 + ?f38"/>
          <draw:equation draw:name="f42" draw:formula="?f25 - ?f39"/>
          <draw:equation draw:name="f43" draw:formula="?f25 + ?f39"/>
          <draw:equation draw:name="f44" draw:formula="21550000 - ?f10"/>
          <draw:equation draw:name="f45" draw:formula="if(?f44, ?f10, 21550000)"/>
          <draw:equation draw:name="f46" draw:formula="-21550000 - ?f45"/>
          <draw:equation draw:name="f47" draw:formula="if(?f46, -21550000, ?f45)"/>
          <draw:equation draw:name="f48" draw:formula="?f0 + ?f47"/>
          <draw:equation draw:name="f49" draw:formula="?f0 + ?f1"/>
          <draw:equation draw:name="f50" draw:formula="?f49 * ?f9 / ?f0"/>
          <draw:equation draw:name="f51" draw:formula="0 - ?f50"/>
          <draw:equation draw:name="f52" draw:formula="cos(?f51)"/>
          <draw:equation draw:name="f53" draw:formula="0 - ?f52"/>
          <draw:equation draw:name="f54" draw:formula="?f53 * ?f27"/>
          <draw:equation draw:name="f55" draw:formula="sin(?f51)"/>
          <draw:equation draw:name="f56" draw:formula="0 - ?f55"/>
          <draw:equation draw:name="f57" draw:formula="?f56 * ?f28"/>
          <draw:equation draw:name="f58" draw:formula="sqrt(?f54 * ?f54 + ?f57 * ?f57 + 0 * 0)"/>
          <draw:equation draw:name="f59" draw:formula="?f27 * ?f28 / ?f58"/>
          <draw:equation draw:name="f60" draw:formula="?f56 * ?f59"/>
          <draw:equation draw:name="f61" draw:formula="?f11 - ?f60"/>
          <draw:equation draw:name="f62" draw:formula="?f53 * ?f59"/>
          <draw:equation draw:name="f63" draw:formula="?f25 - ?f62"/>
          <draw:equation draw:name="f64" draw:formula="?f61 - ?f27"/>
          <draw:equation draw:name="f65" draw:formula="?f63 - ?f28"/>
          <draw:equation draw:name="f66" draw:formula="?f61 + ?f27"/>
          <draw:equation draw:name="f67" draw:formula="?f63 + ?f28"/>
          <draw:equation draw:name="f68" draw:formula="?f48 + ?f1"/>
          <draw:equation draw:name="f69" draw:formula="?f68 * ?f9 / ?f0"/>
          <draw:equation draw:name="f70" draw:formula="0 - ?f69"/>
          <draw:equation draw:name="f71" draw:formula="cos(?f70)"/>
          <draw:equation draw:name="f72" draw:formula="0 - ?f71"/>
          <draw:equation draw:name="f73" draw:formula="?f72 * ?f27"/>
          <draw:equation draw:name="f74" draw:formula="sin(?f70)"/>
          <draw:equation draw:name="f75" draw:formula="0 - ?f74"/>
          <draw:equation draw:name="f76" draw:formula="?f75 * ?f28"/>
          <draw:equation draw:name="f77" draw:formula="sqrt(?f73 * ?f73 + ?f76 * ?f76 + 0 * 0)"/>
          <draw:equation draw:name="f78" draw:formula="?f27 * ?f28 / ?f77"/>
          <draw:equation draw:name="f79" draw:formula="?f75 * ?f78"/>
          <draw:equation draw:name="f80" draw:formula="?f61 + ?f79"/>
          <draw:equation draw:name="f81" draw:formula="?f72 * ?f78"/>
          <draw:equation draw:name="f82" draw:formula="?f63 + ?f81"/>
          <draw:equation draw:name="f83" draw:formula="if(?f47, ?f11, ?f64)"/>
          <draw:equation draw:name="f84" draw:formula="if(?f47, ?f25, ?f65)"/>
          <draw:equation draw:name="f85" draw:formula="if(?f47, ?f11, ?f66)"/>
          <draw:equation draw:name="f86" draw:formula="if(?f47, ?f25, ?f67)"/>
          <draw:equation draw:name="f87" draw:formula="if(?f47, ?f64, ?f80)"/>
          <draw:equation draw:name="f88" draw:formula="if(?f47, ?f65, ?f82)"/>
          <draw:equation draw:name="f89" draw:formula="if(?f47, ?f66, ?f80)"/>
          <draw:equation draw:name="f90" draw:formula="if(?f47, ?f67, ?f82)"/>
        </draw:enhanced-geometry>
      </draw:custom-shape>
      <draw:g draw:name="Group 7" draw:id="id35">
        <svg:title/>
        <svg:desc/>
        <draw:g draw:name="Group 8" draw:id="id37">
          <svg:title/>
          <svg:desc/>
          <draw:custom-shape svg:width="0.1748in" svg:height="0.77717in" draw:id="id42" draw:style-name="a185" draw:transform="translate(-0.0874in -0.38858in) rotate(-3.14159) translate(1.44016in 1.82243in)" draw:name="Freeform 68">
            <svg:title/>
            <svg:desc/>
            <text:p text:style-name="a183" text:class-names="" text:cond-style-name=""><text:span text:style-name="a182" text:class-names=""/></text:p>
            <draw:enhanced-geometry xmlns:dr3d="urn:oasis:names:tc:opendocument:xmlns:dr3d:1.0" draw:type="non-primitive" svg:viewBox="0 0 67 298" draw:enhanced-path="M ?f0 ?f3 C ?f0 ?f4 ?f5 ?f6 ?f1 ?f2 ?f1 ?f0 ?f1 ?f0 ?f1 ?f0 ?f5 ?f7 ?f0 ?f8 ?f0 ?f3 Z N" draw:text-areas="?f23 ?f25 ?f24 ?f26" draw:glue-points="?f27 ?f28 ?f29 ?f30 ?f29 ?f31 ?f27 ?f28" draw:glue-point-leaving-directions="-0, -0, -0, -0">
              <draw:equation draw:name="f0" draw:formula="0"/>
              <draw:equation draw:name="f1" draw:formula="67"/>
              <draw:equation draw:name="f2" draw:formula="298"/>
              <draw:equation draw:name="f3" draw:formula="149"/>
              <draw:equation draw:name="f4" draw:formula="208"/>
              <draw:equation draw:name="f5" draw:formula="26"/>
              <draw:equation draw:name="f6" draw:formula="261"/>
              <draw:equation draw:name="f7" draw:formula="36"/>
              <draw:equation draw:name="f8" draw:formula="89"/>
              <draw:equation draw:name="f9" draw:formula="?f2 - ?f0"/>
              <draw:equation draw:name="f10" draw:formula="?f1 - ?f0"/>
              <draw:equation draw:name="f11" draw:formula="?f10 / 67"/>
              <draw:equation draw:name="f12" draw:formula="?f9 / 298"/>
              <draw:equation draw:name="f13" draw:formula="0 * ?f10"/>
              <draw:equation draw:name="f14" draw:formula="149 * ?f9"/>
              <draw:equation draw:name="f15" draw:formula="67 * ?f10"/>
              <draw:equation draw:name="f16" draw:formula="298 * ?f9"/>
              <draw:equation draw:name="f17" draw:formula="0 * ?f9"/>
              <draw:equation draw:name="f18" draw:formula="?f13 / 67"/>
              <draw:equation draw:name="f19" draw:formula="?f14 / 298"/>
              <draw:equation draw:name="f20" draw:formula="?f15 / 67"/>
              <draw:equation draw:name="f21" draw:formula="?f16 / 298"/>
              <draw:equation draw:name="f22" draw:formula="?f17 / 298"/>
              <draw:equation draw:name="f23" draw:formula="0 / ?f11"/>
              <draw:equation draw:name="f24" draw:formula="?f1 / ?f11"/>
              <draw:equation draw:name="f25" draw:formula="0 / ?f12"/>
              <draw:equation draw:name="f26" draw:formula="?f2 / ?f12"/>
              <draw:equation draw:name="f27" draw:formula="?f18 / ?f11"/>
              <draw:equation draw:name="f28" draw:formula="?f19 / ?f12"/>
              <draw:equation draw:name="f29" draw:formula="?f20 / ?f11"/>
              <draw:equation draw:name="f30" draw:formula="?f21 / ?f12"/>
              <draw:equation draw:name="f31" draw:formula="?f22 / ?f12"/>
            </draw:enhanced-geometry>
          </draw:custom-shape>
          <draw:custom-shape svg:width="0.17205in" svg:height="0.77717in" draw:id="id43" draw:style-name="a189" draw:transform="translate(-0.08602in -0.38858in) rotate(-3.14159) translate(1.26672in 1.82243in)" draw:name="Freeform 69">
            <svg:title/>
            <svg:desc/>
            <text:p text:style-name="a187" text:class-names="" text:cond-style-name=""><text:span text:style-name="a186" text:class-names=""/></text:p>
            <draw:enhanced-geometry xmlns:dr3d="urn:oasis:names:tc:opendocument:xmlns:dr3d:1.0" draw:type="non-primitive" svg:viewBox="0 0 66 298" draw:enhanced-path="M ?f0 ?f0 C ?f0 ?f2 ?f0 ?f2 ?f0 ?f2 ?f3 ?f4 ?f1 ?f5 ?f1 ?f6 ?f1 ?f7 ?f3 ?f8 ?f0 ?f0 Z N" draw:text-areas="?f23 ?f25 ?f24 ?f26" draw:glue-points="?f27 ?f28 ?f27 ?f29 ?f30 ?f31 ?f27 ?f28" draw:glue-point-leaving-directions="-0, -0, -0, -0">
              <draw:equation draw:name="f0" draw:formula="0"/>
              <draw:equation draw:name="f1" draw:formula="66"/>
              <draw:equation draw:name="f2" draw:formula="298"/>
              <draw:equation draw:name="f3" draw:formula="41"/>
              <draw:equation draw:name="f4" draw:formula="261"/>
              <draw:equation draw:name="f5" draw:formula="208"/>
              <draw:equation draw:name="f6" draw:formula="149"/>
              <draw:equation draw:name="f7" draw:formula="89"/>
              <draw:equation draw:name="f8" draw:formula="36"/>
              <draw:equation draw:name="f9" draw:formula="?f2 - ?f0"/>
              <draw:equation draw:name="f10" draw:formula="?f1 - ?f0"/>
              <draw:equation draw:name="f11" draw:formula="?f10 / 66"/>
              <draw:equation draw:name="f12" draw:formula="?f9 / 298"/>
              <draw:equation draw:name="f13" draw:formula="0 * ?f10"/>
              <draw:equation draw:name="f14" draw:formula="0 * ?f9"/>
              <draw:equation draw:name="f15" draw:formula="298 * ?f9"/>
              <draw:equation draw:name="f16" draw:formula="66 * ?f10"/>
              <draw:equation draw:name="f17" draw:formula="149 * ?f9"/>
              <draw:equation draw:name="f18" draw:formula="?f13 / 66"/>
              <draw:equation draw:name="f19" draw:formula="?f14 / 298"/>
              <draw:equation draw:name="f20" draw:formula="?f15 / 298"/>
              <draw:equation draw:name="f21" draw:formula="?f16 / 66"/>
              <draw:equation draw:name="f22" draw:formula="?f17 / 298"/>
              <draw:equation draw:name="f23" draw:formula="0 / ?f11"/>
              <draw:equation draw:name="f24" draw:formula="?f1 / ?f11"/>
              <draw:equation draw:name="f25" draw:formula="0 / ?f12"/>
              <draw:equation draw:name="f26" draw:formula="?f2 / ?f12"/>
              <draw:equation draw:name="f27" draw:formula="?f18 / ?f11"/>
              <draw:equation draw:name="f28" draw:formula="?f19 / ?f12"/>
              <draw:equation draw:name="f29" draw:formula="?f20 / ?f12"/>
              <draw:equation draw:name="f30" draw:formula="?f21 / ?f11"/>
              <draw:equation draw:name="f31" draw:formula="?f22 / ?f12"/>
            </draw:enhanced-geometry>
          </draw:custom-shape>
          <draw:custom-shape svg:width="0.00039in" svg:height="1.01969in" draw:id="id44" draw:style-name="a192" draw:transform="translate(-0.00019in -0.50984in) rotate(-3.14159) translate(1.35256in 1.70117in)" draw:name="Line 70">
            <svg:title/>
            <svg:desc/>
            <text:p text:style-name="a191" text:class-names="" text:cond-style-name=""><text:span text:style-name="a190" text:class-names=""/></text:p>
            <draw:enhanced-geometry xmlns:dr3d="urn:oasis:names:tc:opendocument:xmlns:dr3d:1.0" draw:path-stretchpoint-x="21600" draw:path-stretchpoint-y="21600" draw:type="non-primitive" svg:viewBox="0 0 21600 21600" draw:enhanced-path="M ?f7 ?f7 L ?f10 ?f11 N" draw:text-areas="?f7 ?f7 ?f10 ?f11" draw:glue-points="?f7 ?f7 ?f10 ?f11" draw:glue-point-leaving-directions="-0, -0" draw:mirror-vertic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21600 * ?f5"/>
              <draw:equation draw:name="f9" draw:formula="21600 * ?f4"/>
              <draw:equation draw:name="f10" draw:formula="?f8 / ?f6"/>
              <draw:equation draw:name="f11" draw:formula="?f9 / ?f6"/>
            </draw:enhanced-geometry>
          </draw:custom-shape>
        </draw:g>
        <draw:g draw:name="Group 9" draw:id="id38">
          <svg:title/>
          <svg:desc/>
          <draw:custom-shape svg:width="0.1748in" svg:height="0.77717in" draw:id="id39" draw:style-name="a174" draw:transform="translate(-0.0874in -0.38858in) rotate(-2.35619) translate(1.73305in 1.69767in)" draw:name="Freeform 68">
            <svg:title/>
            <svg:desc/>
            <text:p text:style-name="a172" text:class-names="" text:cond-style-name=""><text:span text:style-name="a171" text:class-names=""/></text:p>
            <draw:enhanced-geometry xmlns:dr3d="urn:oasis:names:tc:opendocument:xmlns:dr3d:1.0" draw:type="non-primitive" svg:viewBox="0 0 67 298" draw:enhanced-path="M ?f0 ?f3 C ?f0 ?f4 ?f5 ?f6 ?f1 ?f2 ?f1 ?f0 ?f1 ?f0 ?f1 ?f0 ?f5 ?f7 ?f0 ?f8 ?f0 ?f3 Z N" draw:text-areas="?f23 ?f25 ?f24 ?f26" draw:glue-points="?f27 ?f28 ?f29 ?f30 ?f29 ?f31 ?f27 ?f28" draw:glue-point-leaving-directions="-0, -0, -0, -0" draw:mirror-horizontal="true">
              <draw:equation draw:name="f0" draw:formula="0"/>
              <draw:equation draw:name="f1" draw:formula="67"/>
              <draw:equation draw:name="f2" draw:formula="298"/>
              <draw:equation draw:name="f3" draw:formula="149"/>
              <draw:equation draw:name="f4" draw:formula="208"/>
              <draw:equation draw:name="f5" draw:formula="26"/>
              <draw:equation draw:name="f6" draw:formula="261"/>
              <draw:equation draw:name="f7" draw:formula="36"/>
              <draw:equation draw:name="f8" draw:formula="89"/>
              <draw:equation draw:name="f9" draw:formula="?f2 - ?f0"/>
              <draw:equation draw:name="f10" draw:formula="?f1 - ?f0"/>
              <draw:equation draw:name="f11" draw:formula="?f10 / 67"/>
              <draw:equation draw:name="f12" draw:formula="?f9 / 298"/>
              <draw:equation draw:name="f13" draw:formula="0 * ?f10"/>
              <draw:equation draw:name="f14" draw:formula="149 * ?f9"/>
              <draw:equation draw:name="f15" draw:formula="67 * ?f10"/>
              <draw:equation draw:name="f16" draw:formula="298 * ?f9"/>
              <draw:equation draw:name="f17" draw:formula="0 * ?f9"/>
              <draw:equation draw:name="f18" draw:formula="?f13 / 67"/>
              <draw:equation draw:name="f19" draw:formula="?f14 / 298"/>
              <draw:equation draw:name="f20" draw:formula="?f15 / 67"/>
              <draw:equation draw:name="f21" draw:formula="?f16 / 298"/>
              <draw:equation draw:name="f22" draw:formula="?f17 / 298"/>
              <draw:equation draw:name="f23" draw:formula="0 / ?f11"/>
              <draw:equation draw:name="f24" draw:formula="?f1 / ?f11"/>
              <draw:equation draw:name="f25" draw:formula="0 / ?f12"/>
              <draw:equation draw:name="f26" draw:formula="?f2 / ?f12"/>
              <draw:equation draw:name="f27" draw:formula="?f18 / ?f11"/>
              <draw:equation draw:name="f28" draw:formula="?f19 / ?f12"/>
              <draw:equation draw:name="f29" draw:formula="?f20 / ?f11"/>
              <draw:equation draw:name="f30" draw:formula="?f21 / ?f12"/>
              <draw:equation draw:name="f31" draw:formula="?f22 / ?f12"/>
            </draw:enhanced-geometry>
          </draw:custom-shape>
          <draw:custom-shape svg:width="0.17205in" svg:height="0.77717in" draw:id="id40" draw:style-name="a178" draw:transform="translate(-0.08602in -0.38858in) rotate(-2.35619) translate(1.85528in 1.57502in)" draw:name="Freeform 69">
            <svg:title/>
            <svg:desc/>
            <text:p text:style-name="a176" text:class-names="" text:cond-style-name=""><text:span text:style-name="a175" text:class-names=""/></text:p>
            <draw:enhanced-geometry xmlns:dr3d="urn:oasis:names:tc:opendocument:xmlns:dr3d:1.0" draw:type="non-primitive" svg:viewBox="0 0 66 298" draw:enhanced-path="M ?f0 ?f0 C ?f0 ?f2 ?f0 ?f2 ?f0 ?f2 ?f3 ?f4 ?f1 ?f5 ?f1 ?f6 ?f1 ?f7 ?f3 ?f8 ?f0 ?f0 Z N" draw:text-areas="?f23 ?f25 ?f24 ?f26" draw:glue-points="?f27 ?f28 ?f27 ?f29 ?f30 ?f31 ?f27 ?f28" draw:glue-point-leaving-directions="-0, -0, -0, -0" draw:mirror-horizontal="true">
              <draw:equation draw:name="f0" draw:formula="0"/>
              <draw:equation draw:name="f1" draw:formula="66"/>
              <draw:equation draw:name="f2" draw:formula="298"/>
              <draw:equation draw:name="f3" draw:formula="41"/>
              <draw:equation draw:name="f4" draw:formula="261"/>
              <draw:equation draw:name="f5" draw:formula="208"/>
              <draw:equation draw:name="f6" draw:formula="149"/>
              <draw:equation draw:name="f7" draw:formula="89"/>
              <draw:equation draw:name="f8" draw:formula="36"/>
              <draw:equation draw:name="f9" draw:formula="?f2 - ?f0"/>
              <draw:equation draw:name="f10" draw:formula="?f1 - ?f0"/>
              <draw:equation draw:name="f11" draw:formula="?f10 / 66"/>
              <draw:equation draw:name="f12" draw:formula="?f9 / 298"/>
              <draw:equation draw:name="f13" draw:formula="0 * ?f10"/>
              <draw:equation draw:name="f14" draw:formula="0 * ?f9"/>
              <draw:equation draw:name="f15" draw:formula="298 * ?f9"/>
              <draw:equation draw:name="f16" draw:formula="66 * ?f10"/>
              <draw:equation draw:name="f17" draw:formula="149 * ?f9"/>
              <draw:equation draw:name="f18" draw:formula="?f13 / 66"/>
              <draw:equation draw:name="f19" draw:formula="?f14 / 298"/>
              <draw:equation draw:name="f20" draw:formula="?f15 / 298"/>
              <draw:equation draw:name="f21" draw:formula="?f16 / 66"/>
              <draw:equation draw:name="f22" draw:formula="?f17 / 298"/>
              <draw:equation draw:name="f23" draw:formula="0 / ?f11"/>
              <draw:equation draw:name="f24" draw:formula="?f1 / ?f11"/>
              <draw:equation draw:name="f25" draw:formula="0 / ?f12"/>
              <draw:equation draw:name="f26" draw:formula="?f2 / ?f12"/>
              <draw:equation draw:name="f27" draw:formula="?f18 / ?f11"/>
              <draw:equation draw:name="f28" draw:formula="?f19 / ?f12"/>
              <draw:equation draw:name="f29" draw:formula="?f20 / ?f12"/>
              <draw:equation draw:name="f30" draw:formula="?f21 / ?f11"/>
              <draw:equation draw:name="f31" draw:formula="?f22 / ?f12"/>
            </draw:enhanced-geometry>
          </draw:custom-shape>
          <draw:custom-shape svg:width="0.00039in" svg:height="1.01969in" draw:id="id41" draw:style-name="a181" draw:transform="translate(-0.00019in -0.50984in) rotate(-2.35619) translate(1.70903in 1.55025in)" draw:name="Line 70">
            <svg:title/>
            <svg:desc/>
            <text:p text:style-name="a180" text:class-names="" text:cond-style-name=""><text:span text:style-name="a179" text:class-names=""/></text:p>
            <draw:enhanced-geometry xmlns:dr3d="urn:oasis:names:tc:opendocument:xmlns:dr3d:1.0" draw:path-stretchpoint-x="21600" draw:path-stretchpoint-y="21600" draw:type="non-primitive" svg:viewBox="0 0 21600 21600" draw:enhanced-path="M ?f7 ?f7 L ?f10 ?f11 N" draw:text-areas="?f7 ?f7 ?f10 ?f11" draw:glue-points="?f7 ?f7 ?f10 ?f11" draw:glue-point-leaving-directions="-0, -0" draw:mirror-vertical="true"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21600 * ?f5"/>
              <draw:equation draw:name="f9" draw:formula="21600 * ?f4"/>
              <draw:equation draw:name="f10" draw:formula="?f8 / ?f6"/>
              <draw:equation draw:name="f11" draw:formula="?f9 / ?f6"/>
            </draw:enhanced-geometry>
          </draw:custom-shape>
        </draw:g>
      </draw:g>
      <draw:connector draw:type="line" svg:x1="6.66654in" svg:y1="4.04528in" svg:x2="6.66654in" svg:y2="3.45472in" draw:id="id36" draw:style-name="a170" draw:name="Straight Connector 16">
        <svg:title/>
        <svg:desc/>
      </draw:connector>
      <presentation:notes style:page-layout-name="pageLayout2" draw:style-name="a209">
        <draw:page-thumbnail svg:x="0.23622in" svg:y="0.88858in" svg:width="7.79449in" svg:height="4.38425in" presentation:class="page" draw:id="id5" presentation:style-name="a193" draw:name="Образ слайда 1">
          <svg:title/>
          <svg:desc/>
        </draw:page-thumbnail>
        <draw:frame draw:id="id6" presentation:style-name="a196" draw:name="Заметки 2" svg:x="0.82677in" svg:y="5.55394in" svg:width="6.61378in" svg:height="5.26142in" presentation:class="notes" presentation:placeholder="false">
          <draw:text-box>
            <text:p text:style-name="a195" text:class-names="" text:cond-style-name=""><text:span text:style-name="a194" text:class-names=""/></text:p>
          </draw:text-box>
          <svg:title/>
          <svg:desc/>
        </draw:frame>
        <draw:frame draw:id="id7" presentation:style-name="a199" draw:name="Верхний колонтитул 3" svg:x="0in" svg:y="0in" svg:width="3.5878in" svg:height="0.58425in" presentation:class="header" presentation:placeholder="false">
          <draw:text-box>
            <text:p text:style-name="a198" text:class-names="" text:cond-style-name=""><text:span text:style-name="a197" text:class-names=""/></text:p>
          </draw:text-box>
          <svg:title/>
          <svg:desc/>
        </draw:frame>
        <draw:frame draw:id="id8" presentation:style-name="a202" draw:name="Дата 4" svg:x="4.67953in" svg:y="0in" svg:width="3.5878in" svg:height="0.58425in" presentation:class="date-time" presentation:placeholder="false">
          <draw:text-box>
            <text:p text:style-name="a201" text:class-names="" text:cond-style-name=""><text:span text:style-name="a200" text:class-names=""/></text:p>
          </draw:text-box>
          <svg:title/>
          <svg:desc/>
        </draw:frame>
        <draw:frame draw:id="id9" presentation:style-name="a205" draw:name="Нижний колонтитул 5" svg:x="0in" svg:y="11.10827in" svg:width="3.5878in" svg:height="0.58425in" presentation:class="footer" presentation:placeholder="false">
          <draw:text-box>
            <text:p text:style-name="a204" text:class-names="" text:cond-style-name=""><text:span text:style-name="a203" text:class-names=""/></text:p>
          </draw:text-box>
          <svg:title/>
          <svg:desc/>
        </draw:frame>
        <draw:frame draw:id="id10" presentation:style-name="a208" draw:name="Номер слайда 6" svg:x="4.67953in" svg:y="11.10827in" svg:width="3.5878in" svg:height="0.58425in" presentation:class="page-number" presentation:placeholder="false">
          <draw:text-box>
            <text:p text:style-name="a207" text:class-names="" text:cond-style-name=""><text:span text:style-name="a206" text:class-names=""><text:page-number style:num-format="1" text:fixed="false"/></text:span></text:p>
          </draw:text-box>
          <svg:title/>
          <svg:desc/>
        </draw:frame>
      </presentation:notes>
    </style:master-page>
    <style:master-page style:name="Master1-Layout4-twoObj-Two-Content" style:page-layout-name="pageLayout1" draw:style-name="a210">
      <draw:frame draw:id="id45" presentation:style-name="a213" draw:name="Title 1" svg:x="1.08189in" svg:y="0.43228in" svg:width="11.16929in" svg:height="1.21693in" presentation:class="title" presentation:placeholder="false">
        <draw:text-box>
          <text:p text:style-name="a212" text:class-names="" text:cond-style-name=""><text:span text:style-name="a211" text:class-names="">Click to edit Master title style</text:span></text:p>
        </draw:text-box>
        <svg:title/>
        <svg:desc/>
      </draw:frame>
      <draw:frame draw:id="id46" presentation:style-name="a229" draw:name="Content Placeholder 2" svg:x="1.08189in" svg:y="1.8437in" svg:width="5.38976in" svg:height="4.47559in" presentation:class="title" presentation:placeholder="false">
        <draw:text-box>
          <text:list text:style-name="a216">
            <text:list-item>
              <text:p text:style-name="a215" text:class-names="" text:cond-style-name=""><text:span text:style-name="a214" text:class-names="">Click to edit Master text styles</text:span></text:p>
            </text:list-item>
          </text:list>
          <text:list text:style-name="a219">
            <text:list-item>
              <text:list text:style-name="a219">
                <text:list-item>
                  <text:p text:style-name="a218" text:class-names="" text:cond-style-name=""><text:span text:style-name="a217" text:class-names="">Second level</text:span></text:p>
                </text:list-item>
              </text:list>
            </text:list-item>
          </text:list>
          <text:list text:style-name="a222">
            <text:list-item>
              <text:list text:style-name="a222">
                <text:list-item>
                  <text:list text:style-name="a222">
                    <text:list-item>
                      <text:p text:style-name="a221" text:class-names="" text:cond-style-name=""><text:span text:style-name="a220" text:class-names="">Third level</text:span></text:p>
                    </text:list-item>
                  </text:list>
                </text:list-item>
              </text:list>
            </text:list-item>
          </text:list>
          <text:list text:style-name="a225">
            <text:list-item>
              <text:list text:style-name="a225">
                <text:list-item>
                  <text:list text:style-name="a225">
                    <text:list-item>
                      <text:list text:style-name="a225">
                        <text:list-item>
                          <text:p text:style-name="a224" text:class-names="" text:cond-style-name=""><text:span text:style-name="a223" text:class-names="">Fourth level</text:span></text:p>
                        </text:list-item>
                      </text:list>
                    </text:list-item>
                  </text:list>
                </text:list-item>
              </text:list>
            </text:list-item>
          </text:list>
          <text:list text:style-name="a228">
            <text:list-item>
              <text:list text:style-name="a228">
                <text:list-item>
                  <text:list text:style-name="a228">
                    <text:list-item>
                      <text:list text:style-name="a228">
                        <text:list-item>
                          <text:list text:style-name="a228">
                            <text:list-item>
                              <text:p text:style-name="a227" text:class-names="" text:cond-style-name=""><text:span text:style-name="a226" text:class-names="">Fifth level</text:span></text:p>
                            </text:list-item>
                          </text:list>
                        </text:list-item>
                      </text:list>
                    </text:list-item>
                  </text:list>
                </text:list-item>
              </text:list>
            </text:list-item>
          </text:list>
        </draw:text-box>
        <svg:title/>
        <svg:desc/>
      </draw:frame>
      <draw:frame draw:id="id47" presentation:style-name="a245" draw:name="Content Placeholder 3" svg:x="6.86142in" svg:y="1.8437in" svg:width="5.38976in" svg:height="4.47559in" presentation:class="title" presentation:placeholder="false">
        <draw:text-box>
          <text:list text:style-name="a232">
            <text:list-item>
              <text:p text:style-name="a231" text:class-names="" text:cond-style-name=""><text:span text:style-name="a230" text:class-names="">Click to edit Master text styles</text:span></text:p>
            </text:list-item>
          </text:list>
          <text:list text:style-name="a235">
            <text:list-item>
              <text:list text:style-name="a235">
                <text:list-item>
                  <text:p text:style-name="a234" text:class-names="" text:cond-style-name=""><text:span text:style-name="a233" text:class-names="">Second level</text:span></text:p>
                </text:list-item>
              </text:list>
            </text:list-item>
          </text:list>
          <text:list text:style-name="a238">
            <text:list-item>
              <text:list text:style-name="a238">
                <text:list-item>
                  <text:list text:style-name="a238">
                    <text:list-item>
                      <text:p text:style-name="a237" text:class-names="" text:cond-style-name=""><text:span text:style-name="a236" text:class-names="">Third level</text:span></text:p>
                    </text:list-item>
                  </text:list>
                </text:list-item>
              </text:list>
            </text:list-item>
          </text:list>
          <text:list text:style-name="a241">
            <text:list-item>
              <text:list text:style-name="a241">
                <text:list-item>
                  <text:list text:style-name="a241">
                    <text:list-item>
                      <text:list text:style-name="a241">
                        <text:list-item>
                          <text:p text:style-name="a240" text:class-names="" text:cond-style-name=""><text:span text:style-name="a239" text:class-names="">Fourth level</text:span></text:p>
                        </text:list-item>
                      </text:list>
                    </text:list-item>
                  </text:list>
                </text:list-item>
              </text:list>
            </text:list-item>
          </text:list>
          <text:list text:style-name="a244">
            <text:list-item>
              <text:list text:style-name="a244">
                <text:list-item>
                  <text:list text:style-name="a244">
                    <text:list-item>
                      <text:list text:style-name="a244">
                        <text:list-item>
                          <text:list text:style-name="a244">
                            <text:list-item>
                              <text:p text:style-name="a243" text:class-names="" text:cond-style-name=""><text:span text:style-name="a242" text:class-names="">Fifth level</text:span></text:p>
                            </text:list-item>
                          </text:list>
                        </text:list-item>
                      </text:list>
                    </text:list-item>
                  </text:list>
                </text:list-item>
              </text:list>
            </text:list-item>
          </text:list>
        </draw:text-box>
        <svg:title/>
        <svg:desc/>
      </draw:frame>
      <draw:frame draw:id="id48" presentation:style-name="a249" draw:name="Date Placeholder 4" svg:x="0.49213in" svg:y="6.95236in" svg:width="1.9248in" svg:height="0.50472in" presentation:class="date-time" presentation:placeholder="false">
        <draw:text-box>
          <text:p text:style-name="a248" text:class-names="" text:cond-style-name=""><text:span text:style-name="a246" text:class-names=""><text:date text:fixed="false" style:data-style-name="a247">11/20/2025</text:date></text:span></text:p>
        </draw:text-box>
        <svg:title/>
        <svg:desc/>
      </draw:frame>
      <draw:frame draw:id="id49" presentation:style-name="a252" draw:name="Footer Placeholder 5" svg:x="3.0122in" svg:y="6.95276in" svg:width="7.30905in" svg:height="0.50394in" presentation:class="footer" presentation:placeholder="false">
        <draw:text-box>
          <text:p text:style-name="a251" text:class-names="" text:cond-style-name=""><text:span text:style-name="a250" text:class-names=""/></text:p>
        </draw:text-box>
        <svg:title/>
        <svg:desc/>
      </draw:frame>
      <draw:frame draw:id="id50" presentation:style-name="a255" draw:name="Slide Number Placeholder 6" svg:x="10.91732in" svg:y="6.95276in" svg:width="1.9248in" svg:height="0.50394in" presentation:class="page-number" presentation:placeholder="false">
        <draw:text-box>
          <text:p text:style-name="a254" text:class-names="" text:cond-style-name=""><text:span text:style-name="a253" text:class-names=""><text:page-number style:num-format="1" text:fixed="false"/></text:span></text:p>
        </draw:text-box>
        <svg:title/>
        <svg:desc/>
      </draw:frame>
      <presentation:notes style:page-layout-name="pageLayout2" draw:style-name="a272">
        <draw:page-thumbnail svg:x="0.23622in" svg:y="0.88858in" svg:width="7.79449in" svg:height="4.38425in" presentation:class="page" draw:id="id5" presentation:style-name="a256" draw:name="Образ слайда 1">
          <svg:title/>
          <svg:desc/>
        </draw:page-thumbnail>
        <draw:frame draw:id="id6" presentation:style-name="a259" draw:name="Заметки 2" svg:x="0.82677in" svg:y="5.55394in" svg:width="6.61378in" svg:height="5.26142in" presentation:class="notes" presentation:placeholder="false">
          <draw:text-box>
            <text:p text:style-name="a258" text:class-names="" text:cond-style-name=""><text:span text:style-name="a257" text:class-names=""/></text:p>
          </draw:text-box>
          <svg:title/>
          <svg:desc/>
        </draw:frame>
        <draw:frame draw:id="id7" presentation:style-name="a262" draw:name="Верхний колонтитул 3" svg:x="0in" svg:y="0in" svg:width="3.5878in" svg:height="0.58425in" presentation:class="header" presentation:placeholder="false">
          <draw:text-box>
            <text:p text:style-name="a261" text:class-names="" text:cond-style-name=""><text:span text:style-name="a260" text:class-names=""/></text:p>
          </draw:text-box>
          <svg:title/>
          <svg:desc/>
        </draw:frame>
        <draw:frame draw:id="id8" presentation:style-name="a265" draw:name="Дата 4" svg:x="4.67953in" svg:y="0in" svg:width="3.5878in" svg:height="0.58425in" presentation:class="date-time" presentation:placeholder="false">
          <draw:text-box>
            <text:p text:style-name="a264" text:class-names="" text:cond-style-name=""><text:span text:style-name="a263" text:class-names=""/></text:p>
          </draw:text-box>
          <svg:title/>
          <svg:desc/>
        </draw:frame>
        <draw:frame draw:id="id9" presentation:style-name="a268" draw:name="Нижний колонтитул 5" svg:x="0in" svg:y="11.10827in" svg:width="3.5878in" svg:height="0.58425in" presentation:class="footer" presentation:placeholder="false">
          <draw:text-box>
            <text:p text:style-name="a267" text:class-names="" text:cond-style-name=""><text:span text:style-name="a266" text:class-names=""/></text:p>
          </draw:text-box>
          <svg:title/>
          <svg:desc/>
        </draw:frame>
        <draw:frame draw:id="id10" presentation:style-name="a271" draw:name="Номер слайда 6" svg:x="4.67953in" svg:y="11.10827in" svg:width="3.5878in" svg:height="0.58425in" presentation:class="page-number" presentation:placeholder="false">
          <draw:text-box>
            <text:p text:style-name="a270" text:class-names="" text:cond-style-name=""><text:span text:style-name="a269" text:class-names=""><text:page-number style:num-format="1" text:fixed="false"/></text:span></text:p>
          </draw:text-box>
          <svg:title/>
          <svg:desc/>
        </draw:frame>
      </presentation:notes>
    </style:master-page>
    <style:master-page style:name="Master1-Layout5-cust-Comparison" style:page-layout-name="pageLayout1" draw:style-name="a273">
      <draw:frame draw:id="id51" presentation:style-name="a276" draw:name="Title 1" svg:x="1.08189in" svg:y="0.43228in" svg:width="11.16929in" svg:height="1.21693in" presentation:class="title" presentation:placeholder="false">
        <draw:text-box>
          <text:p text:style-name="a275" text:class-names="" text:cond-style-name=""><text:span text:style-name="a274" text:class-names="">Click to edit Master title style</text:span></text:p>
        </draw:text-box>
        <svg:title/>
        <svg:desc/>
      </draw:frame>
      <draw:frame draw:id="id52" presentation:style-name="a280" draw:name="Text Placeholder 2" svg:x="1.08189in" svg:y="1.89921in" svg:width="5.38976in" svg:height="0.72402in" presentation:class="outline" presentation:placeholder="false">
        <draw:text-box>
          <text:list text:style-name="a279">
            <text:list-item>
              <text:p text:style-name="a278" text:class-names="" text:cond-style-name=""><text:span text:style-name="a277" text:class-names="">Click to edit Master text styles</text:span></text:p>
            </text:list-item>
          </text:list>
        </draw:text-box>
        <svg:title/>
        <svg:desc/>
      </draw:frame>
      <draw:frame draw:id="id53" presentation:style-name="a296" draw:name="Content Placeholder 3" svg:x="1.08189in" svg:y="2.65866in" svg:width="5.38976in" svg:height="3.66063in" presentation:class="title" presentation:placeholder="false">
        <draw:text-box>
          <text:list text:style-name="a283">
            <text:list-item>
              <text:p text:style-name="a282" text:class-names="" text:cond-style-name=""><text:span text:style-name="a281" text:class-names="">Click to edit Master text styles</text:span></text:p>
            </text:list-item>
          </text:list>
          <text:list text:style-name="a286">
            <text:list-item>
              <text:list text:style-name="a286">
                <text:list-item>
                  <text:p text:style-name="a285" text:class-names="" text:cond-style-name=""><text:span text:style-name="a284" text:class-names="">Second level</text:span></text:p>
                </text:list-item>
              </text:list>
            </text:list-item>
          </text:list>
          <text:list text:style-name="a289">
            <text:list-item>
              <text:list text:style-name="a289">
                <text:list-item>
                  <text:list text:style-name="a289">
                    <text:list-item>
                      <text:p text:style-name="a288" text:class-names="" text:cond-style-name=""><text:span text:style-name="a287" text:class-names="">Third level</text:span></text:p>
                    </text:list-item>
                  </text:list>
                </text:list-item>
              </text:list>
            </text:list-item>
          </text:list>
          <text:list text:style-name="a292">
            <text:list-item>
              <text:list text:style-name="a292">
                <text:list-item>
                  <text:list text:style-name="a292">
                    <text:list-item>
                      <text:list text:style-name="a292">
                        <text:list-item>
                          <text:p text:style-name="a291" text:class-names="" text:cond-style-name=""><text:span text:style-name="a290" text:class-names="">Fourth level</text:span></text:p>
                        </text:list-item>
                      </text:list>
                    </text:list-item>
                  </text:list>
                </text:list-item>
              </text:list>
            </text:list-item>
          </text:list>
          <text:list text:style-name="a295">
            <text:list-item>
              <text:list text:style-name="a295">
                <text:list-item>
                  <text:list text:style-name="a295">
                    <text:list-item>
                      <text:list text:style-name="a295">
                        <text:list-item>
                          <text:list text:style-name="a295">
                            <text:list-item>
                              <text:p text:style-name="a294" text:class-names="" text:cond-style-name=""><text:span text:style-name="a293" text:class-names="">Fifth level</text:span></text:p>
                            </text:list-item>
                          </text:list>
                        </text:list-item>
                      </text:list>
                    </text:list-item>
                  </text:list>
                </text:list-item>
              </text:list>
            </text:list-item>
          </text:list>
        </draw:text-box>
        <svg:title/>
        <svg:desc/>
      </draw:frame>
      <draw:frame draw:id="id54" presentation:style-name="a300" draw:name="Text Placeholder 4" svg:x="6.86142in" svg:y="1.89921in" svg:width="5.38976in" svg:height="0.72441in" presentation:class="outline" presentation:placeholder="false">
        <draw:text-box>
          <text:list text:style-name="a299">
            <text:list-item>
              <text:p text:style-name="a298" text:class-names="" text:cond-style-name=""><text:span text:style-name="a297" text:class-names="">Click to edit Master text styles</text:span></text:p>
            </text:list-item>
          </text:list>
        </draw:text-box>
        <svg:title/>
        <svg:desc/>
      </draw:frame>
      <draw:frame draw:id="id55" presentation:style-name="a316" draw:name="Content Placeholder 5" svg:x="6.86142in" svg:y="2.65866in" svg:width="5.38976in" svg:height="3.66063in" presentation:class="title" presentation:placeholder="false">
        <draw:text-box>
          <text:list text:style-name="a303">
            <text:list-item>
              <text:p text:style-name="a302" text:class-names="" text:cond-style-name=""><text:span text:style-name="a301" text:class-names="">Click to edit Master text styles</text:span></text:p>
            </text:list-item>
          </text:list>
          <text:list text:style-name="a306">
            <text:list-item>
              <text:list text:style-name="a306">
                <text:list-item>
                  <text:p text:style-name="a305" text:class-names="" text:cond-style-name=""><text:span text:style-name="a304" text:class-names="">Second level</text:span></text:p>
                </text:list-item>
              </text:list>
            </text:list-item>
          </text:list>
          <text:list text:style-name="a309">
            <text:list-item>
              <text:list text:style-name="a309">
                <text:list-item>
                  <text:list text:style-name="a309">
                    <text:list-item>
                      <text:p text:style-name="a308" text:class-names="" text:cond-style-name=""><text:span text:style-name="a307" text:class-names="">Third level</text:span></text:p>
                    </text:list-item>
                  </text:list>
                </text:list-item>
              </text:list>
            </text:list-item>
          </text:list>
          <text:list text:style-name="a312">
            <text:list-item>
              <text:list text:style-name="a312">
                <text:list-item>
                  <text:list text:style-name="a312">
                    <text:list-item>
                      <text:list text:style-name="a312">
                        <text:list-item>
                          <text:p text:style-name="a311" text:class-names="" text:cond-style-name=""><text:span text:style-name="a310" text:class-names="">Fourth level</text:span></text:p>
                        </text:list-item>
                      </text:list>
                    </text:list-item>
                  </text:list>
                </text:list-item>
              </text:list>
            </text:list-item>
          </text:list>
          <text:list text:style-name="a315">
            <text:list-item>
              <text:list text:style-name="a315">
                <text:list-item>
                  <text:list text:style-name="a315">
                    <text:list-item>
                      <text:list text:style-name="a315">
                        <text:list-item>
                          <text:list text:style-name="a315">
                            <text:list-item>
                              <text:p text:style-name="a314" text:class-names="" text:cond-style-name=""><text:span text:style-name="a313" text:class-names="">Fifth level</text:span></text:p>
                            </text:list-item>
                          </text:list>
                        </text:list-item>
                      </text:list>
                    </text:list-item>
                  </text:list>
                </text:list-item>
              </text:list>
            </text:list-item>
          </text:list>
        </draw:text-box>
        <svg:title/>
        <svg:desc/>
      </draw:frame>
      <draw:frame draw:id="id56" presentation:style-name="a320" draw:name="Date Placeholder 6" svg:x="0.49213in" svg:y="6.95236in" svg:width="1.9248in" svg:height="0.50472in" presentation:class="date-time" presentation:placeholder="false">
        <draw:text-box>
          <text:p text:style-name="a319" text:class-names="" text:cond-style-name=""><text:span text:style-name="a317" text:class-names=""><text:date text:fixed="false" style:data-style-name="a318">11/20/2025</text:date></text:span></text:p>
        </draw:text-box>
        <svg:title/>
        <svg:desc/>
      </draw:frame>
      <draw:frame draw:id="id57" presentation:style-name="a323" draw:name="Footer Placeholder 7" svg:x="3.0122in" svg:y="6.95276in" svg:width="7.30905in" svg:height="0.50394in" presentation:class="footer" presentation:placeholder="false">
        <draw:text-box>
          <text:p text:style-name="a322" text:class-names="" text:cond-style-name=""><text:span text:style-name="a321" text:class-names=""/></text:p>
        </draw:text-box>
        <svg:title/>
        <svg:desc/>
      </draw:frame>
      <draw:frame draw:id="id58" presentation:style-name="a326" draw:name="Slide Number Placeholder 8" svg:x="10.91732in" svg:y="6.95276in" svg:width="1.9248in" svg:height="0.50394in" presentation:class="page-number" presentation:placeholder="false">
        <draw:text-box>
          <text:p text:style-name="a325" text:class-names="" text:cond-style-name=""><text:span text:style-name="a324" text:class-names=""><text:page-number style:num-format="1" text:fixed="false"/></text:span></text:p>
        </draw:text-box>
        <svg:title/>
        <svg:desc/>
      </draw:frame>
      <presentation:notes style:page-layout-name="pageLayout2" draw:style-name="a343">
        <draw:page-thumbnail svg:x="0.23622in" svg:y="0.88858in" svg:width="7.79449in" svg:height="4.38425in" presentation:class="page" draw:id="id5" presentation:style-name="a327" draw:name="Образ слайда 1">
          <svg:title/>
          <svg:desc/>
        </draw:page-thumbnail>
        <draw:frame draw:id="id6" presentation:style-name="a330" draw:name="Заметки 2" svg:x="0.82677in" svg:y="5.55394in" svg:width="6.61378in" svg:height="5.26142in" presentation:class="notes" presentation:placeholder="false">
          <draw:text-box>
            <text:p text:style-name="a329" text:class-names="" text:cond-style-name=""><text:span text:style-name="a328" text:class-names=""/></text:p>
          </draw:text-box>
          <svg:title/>
          <svg:desc/>
        </draw:frame>
        <draw:frame draw:id="id7" presentation:style-name="a333" draw:name="Верхний колонтитул 3" svg:x="0in" svg:y="0in" svg:width="3.5878in" svg:height="0.58425in" presentation:class="header" presentation:placeholder="false">
          <draw:text-box>
            <text:p text:style-name="a332" text:class-names="" text:cond-style-name=""><text:span text:style-name="a331" text:class-names=""/></text:p>
          </draw:text-box>
          <svg:title/>
          <svg:desc/>
        </draw:frame>
        <draw:frame draw:id="id8" presentation:style-name="a336" draw:name="Дата 4" svg:x="4.67953in" svg:y="0in" svg:width="3.5878in" svg:height="0.58425in" presentation:class="date-time" presentation:placeholder="false">
          <draw:text-box>
            <text:p text:style-name="a335" text:class-names="" text:cond-style-name=""><text:span text:style-name="a334" text:class-names=""/></text:p>
          </draw:text-box>
          <svg:title/>
          <svg:desc/>
        </draw:frame>
        <draw:frame draw:id="id9" presentation:style-name="a339" draw:name="Нижний колонтитул 5" svg:x="0in" svg:y="11.10827in" svg:width="3.5878in" svg:height="0.58425in" presentation:class="footer" presentation:placeholder="false">
          <draw:text-box>
            <text:p text:style-name="a338" text:class-names="" text:cond-style-name=""><text:span text:style-name="a337" text:class-names=""/></text:p>
          </draw:text-box>
          <svg:title/>
          <svg:desc/>
        </draw:frame>
        <draw:frame draw:id="id10" presentation:style-name="a342" draw:name="Номер слайда 6" svg:x="4.67953in" svg:y="11.10827in" svg:width="3.5878in" svg:height="0.58425in" presentation:class="page-number" presentation:placeholder="false">
          <draw:text-box>
            <text:p text:style-name="a341" text:class-names="" text:cond-style-name=""><text:span text:style-name="a340" text:class-names=""><text:page-number style:num-format="1" text:fixed="false"/></text:span></text:p>
          </draw:text-box>
          <svg:title/>
          <svg:desc/>
        </draw:frame>
      </presentation:notes>
    </style:master-page>
    <style:master-page style:name="Master1-Layout6-titleOnly-Title-Only" style:page-layout-name="pageLayout1" draw:style-name="a344">
      <draw:frame draw:id="id59" presentation:style-name="a347" draw:name="Title 1" svg:x="1.08189in" svg:y="0.43228in" svg:width="11.16929in" svg:height="1.21693in" presentation:class="title" presentation:placeholder="false">
        <draw:text-box>
          <text:p text:style-name="a346" text:class-names="" text:cond-style-name=""><text:span text:style-name="a345" text:class-names="">Click to edit Master title style</text:span></text:p>
        </draw:text-box>
        <svg:title/>
        <svg:desc/>
      </draw:frame>
      <draw:frame draw:id="id60" presentation:style-name="a351" draw:name="Date Placeholder 2" svg:x="0.49213in" svg:y="6.95236in" svg:width="1.9248in" svg:height="0.50472in" presentation:class="date-time" presentation:placeholder="false">
        <draw:text-box>
          <text:p text:style-name="a350" text:class-names="" text:cond-style-name=""><text:span text:style-name="a348" text:class-names=""><text:date text:fixed="false" style:data-style-name="a349">11/20/2025</text:date></text:span></text:p>
        </draw:text-box>
        <svg:title/>
        <svg:desc/>
      </draw:frame>
      <draw:frame draw:id="id61" presentation:style-name="a354" draw:name="Footer Placeholder 3" svg:x="3.0122in" svg:y="6.95276in" svg:width="7.30905in" svg:height="0.50394in" presentation:class="footer" presentation:placeholder="false">
        <draw:text-box>
          <text:p text:style-name="a353" text:class-names="" text:cond-style-name=""><text:span text:style-name="a352" text:class-names=""/></text:p>
        </draw:text-box>
        <svg:title/>
        <svg:desc/>
      </draw:frame>
      <draw:frame draw:id="id62" presentation:style-name="a357" draw:name="Slide Number Placeholder 4" svg:x="10.91732in" svg:y="6.95276in" svg:width="1.9248in" svg:height="0.50394in" presentation:class="page-number" presentation:placeholder="false">
        <draw:text-box>
          <text:p text:style-name="a356" text:class-names="" text:cond-style-name=""><text:span text:style-name="a355" text:class-names=""><text:page-number style:num-format="1" text:fixed="false"/></text:span></text:p>
        </draw:text-box>
        <svg:title/>
        <svg:desc/>
      </draw:frame>
      <presentation:notes style:page-layout-name="pageLayout2" draw:style-name="a374">
        <draw:page-thumbnail svg:x="0.23622in" svg:y="0.88858in" svg:width="7.79449in" svg:height="4.38425in" presentation:class="page" draw:id="id5" presentation:style-name="a358" draw:name="Образ слайда 1">
          <svg:title/>
          <svg:desc/>
        </draw:page-thumbnail>
        <draw:frame draw:id="id6" presentation:style-name="a361" draw:name="Заметки 2" svg:x="0.82677in" svg:y="5.55394in" svg:width="6.61378in" svg:height="5.26142in" presentation:class="notes" presentation:placeholder="false">
          <draw:text-box>
            <text:p text:style-name="a360" text:class-names="" text:cond-style-name=""><text:span text:style-name="a359" text:class-names=""/></text:p>
          </draw:text-box>
          <svg:title/>
          <svg:desc/>
        </draw:frame>
        <draw:frame draw:id="id7" presentation:style-name="a364" draw:name="Верхний колонтитул 3" svg:x="0in" svg:y="0in" svg:width="3.5878in" svg:height="0.58425in" presentation:class="header" presentation:placeholder="false">
          <draw:text-box>
            <text:p text:style-name="a363" text:class-names="" text:cond-style-name=""><text:span text:style-name="a362" text:class-names=""/></text:p>
          </draw:text-box>
          <svg:title/>
          <svg:desc/>
        </draw:frame>
        <draw:frame draw:id="id8" presentation:style-name="a367" draw:name="Дата 4" svg:x="4.67953in" svg:y="0in" svg:width="3.5878in" svg:height="0.58425in" presentation:class="date-time" presentation:placeholder="false">
          <draw:text-box>
            <text:p text:style-name="a366" text:class-names="" text:cond-style-name=""><text:span text:style-name="a365" text:class-names=""/></text:p>
          </draw:text-box>
          <svg:title/>
          <svg:desc/>
        </draw:frame>
        <draw:frame draw:id="id9" presentation:style-name="a370" draw:name="Нижний колонтитул 5" svg:x="0in" svg:y="11.10827in" svg:width="3.5878in" svg:height="0.58425in" presentation:class="footer" presentation:placeholder="false">
          <draw:text-box>
            <text:p text:style-name="a369" text:class-names="" text:cond-style-name=""><text:span text:style-name="a368" text:class-names=""/></text:p>
          </draw:text-box>
          <svg:title/>
          <svg:desc/>
        </draw:frame>
        <draw:frame draw:id="id10" presentation:style-name="a373" draw:name="Номер слайда 6" svg:x="4.67953in" svg:y="11.10827in" svg:width="3.5878in" svg:height="0.58425in" presentation:class="page-number" presentation:placeholder="false">
          <draw:text-box>
            <text:p text:style-name="a372" text:class-names="" text:cond-style-name=""><text:span text:style-name="a371" text:class-names=""><text:page-number style:num-format="1" text:fixed="false"/></text:span></text:p>
          </draw:text-box>
          <svg:title/>
          <svg:desc/>
        </draw:frame>
      </presentation:notes>
    </style:master-page>
    <style:master-page style:name="Master1-Layout7-blank-Blank" style:page-layout-name="pageLayout1" draw:style-name="a375">
      <draw:frame draw:id="id63" presentation:style-name="a379" draw:name="Date Placeholder 1" svg:x="0.49213in" svg:y="6.95236in" svg:width="1.9248in" svg:height="0.50472in" presentation:class="date-time" presentation:placeholder="false">
        <draw:text-box>
          <text:p text:style-name="a378" text:class-names="" text:cond-style-name=""><text:span text:style-name="a376" text:class-names=""><text:date text:fixed="false" style:data-style-name="a377">11/20/2025</text:date></text:span></text:p>
        </draw:text-box>
        <svg:title/>
        <svg:desc/>
      </draw:frame>
      <draw:frame draw:id="id64" presentation:style-name="a382" draw:name="Footer Placeholder 2" svg:x="3.0122in" svg:y="6.95276in" svg:width="7.30905in" svg:height="0.50394in" presentation:class="footer" presentation:placeholder="false">
        <draw:text-box>
          <text:p text:style-name="a381" text:class-names="" text:cond-style-name=""><text:span text:style-name="a380" text:class-names=""/></text:p>
        </draw:text-box>
        <svg:title/>
        <svg:desc/>
      </draw:frame>
      <draw:frame draw:id="id65" presentation:style-name="a385" draw:name="Slide Number Placeholder 3" svg:x="10.91732in" svg:y="6.95276in" svg:width="1.9248in" svg:height="0.50394in" presentation:class="page-number" presentation:placeholder="false">
        <draw:text-box>
          <text:p text:style-name="a384" text:class-names="" text:cond-style-name=""><text:span text:style-name="a383" text:class-names=""><text:page-number style:num-format="1" text:fixed="false"/></text:span></text:p>
        </draw:text-box>
        <svg:title/>
        <svg:desc/>
      </draw:frame>
      <presentation:notes style:page-layout-name="pageLayout2" draw:style-name="a402">
        <draw:page-thumbnail svg:x="0.23622in" svg:y="0.88858in" svg:width="7.79449in" svg:height="4.38425in" presentation:class="page" draw:id="id5" presentation:style-name="a386" draw:name="Образ слайда 1">
          <svg:title/>
          <svg:desc/>
        </draw:page-thumbnail>
        <draw:frame draw:id="id6" presentation:style-name="a389" draw:name="Заметки 2" svg:x="0.82677in" svg:y="5.55394in" svg:width="6.61378in" svg:height="5.26142in" presentation:class="notes" presentation:placeholder="false">
          <draw:text-box>
            <text:p text:style-name="a388" text:class-names="" text:cond-style-name=""><text:span text:style-name="a387" text:class-names=""/></text:p>
          </draw:text-box>
          <svg:title/>
          <svg:desc/>
        </draw:frame>
        <draw:frame draw:id="id7" presentation:style-name="a392" draw:name="Верхний колонтитул 3" svg:x="0in" svg:y="0in" svg:width="3.5878in" svg:height="0.58425in" presentation:class="header" presentation:placeholder="false">
          <draw:text-box>
            <text:p text:style-name="a391" text:class-names="" text:cond-style-name=""><text:span text:style-name="a390" text:class-names=""/></text:p>
          </draw:text-box>
          <svg:title/>
          <svg:desc/>
        </draw:frame>
        <draw:frame draw:id="id8" presentation:style-name="a395" draw:name="Дата 4" svg:x="4.67953in" svg:y="0in" svg:width="3.5878in" svg:height="0.58425in" presentation:class="date-time" presentation:placeholder="false">
          <draw:text-box>
            <text:p text:style-name="a394" text:class-names="" text:cond-style-name=""><text:span text:style-name="a393" text:class-names=""/></text:p>
          </draw:text-box>
          <svg:title/>
          <svg:desc/>
        </draw:frame>
        <draw:frame draw:id="id9" presentation:style-name="a398" draw:name="Нижний колонтитул 5" svg:x="0in" svg:y="11.10827in" svg:width="3.5878in" svg:height="0.58425in" presentation:class="footer" presentation:placeholder="false">
          <draw:text-box>
            <text:p text:style-name="a397" text:class-names="" text:cond-style-name=""><text:span text:style-name="a396" text:class-names=""/></text:p>
          </draw:text-box>
          <svg:title/>
          <svg:desc/>
        </draw:frame>
        <draw:frame draw:id="id10" presentation:style-name="a401" draw:name="Номер слайда 6" svg:x="4.67953in" svg:y="11.10827in" svg:width="3.5878in" svg:height="0.58425in" presentation:class="page-number" presentation:placeholder="false">
          <draw:text-box>
            <text:p text:style-name="a400" text:class-names="" text:cond-style-name=""><text:span text:style-name="a399" text:class-names=""><text:page-number style:num-format="1" text:fixed="false"/></text:span></text:p>
          </draw:text-box>
          <svg:title/>
          <svg:desc/>
        </draw:frame>
      </presentation:notes>
    </style:master-page>
    <style:master-page style:name="Master1-Layout8-objTx-Content-with-Caption" style:page-layout-name="pageLayout1" draw:style-name="a403">
      <draw:frame draw:id="id66" presentation:style-name="a406" draw:name="Title 1" svg:x="1.08268in" svg:y="1.04527in" svg:width="3.8622in" svg:height="1.51457in" presentation:class="title" presentation:placeholder="false">
        <draw:text-box>
          <text:p text:style-name="a405" text:class-names="" text:cond-style-name=""><text:span text:style-name="a404" text:class-names="">Click to edit Master title style</text:span></text:p>
        </draw:text-box>
        <svg:title/>
        <svg:desc/>
      </draw:frame>
      <draw:frame draw:id="id67" presentation:style-name="a422" draw:name="Content Placeholder 2" svg:x="5.95472in" svg:y="0.96535in" svg:width="6.29921in" svg:height="5.35433in" presentation:class="title" presentation:placeholder="false">
        <draw:text-box>
          <text:list text:style-name="a409">
            <text:list-item>
              <text:p text:style-name="a408" text:class-names="" text:cond-style-name=""><text:span text:style-name="a407" text:class-names="">Click to edit Master text styles</text:span></text:p>
            </text:list-item>
          </text:list>
          <text:list text:style-name="a412">
            <text:list-item>
              <text:list text:style-name="a412">
                <text:list-item>
                  <text:p text:style-name="a411" text:class-names="" text:cond-style-name=""><text:span text:style-name="a410" text:class-names="">Second level</text:span></text:p>
                </text:list-item>
              </text:list>
            </text:list-item>
          </text:list>
          <text:list text:style-name="a415">
            <text:list-item>
              <text:list text:style-name="a415">
                <text:list-item>
                  <text:list text:style-name="a415">
                    <text:list-item>
                      <text:p text:style-name="a414" text:class-names="" text:cond-style-name=""><text:span text:style-name="a413" text:class-names="">Third level</text:span></text:p>
                    </text:list-item>
                  </text:list>
                </text:list-item>
              </text:list>
            </text:list-item>
          </text:list>
          <text:list text:style-name="a418">
            <text:list-item>
              <text:list text:style-name="a418">
                <text:list-item>
                  <text:list text:style-name="a418">
                    <text:list-item>
                      <text:list text:style-name="a418">
                        <text:list-item>
                          <text:p text:style-name="a417" text:class-names="" text:cond-style-name=""><text:span text:style-name="a416" text:class-names="">Fourth level</text:span></text:p>
                        </text:list-item>
                      </text:list>
                    </text:list-item>
                  </text:list>
                </text:list-item>
              </text:list>
            </text:list-item>
          </text:list>
          <text:list text:style-name="a421">
            <text:list-item>
              <text:list text:style-name="a421">
                <text:list-item>
                  <text:list text:style-name="a421">
                    <text:list-item>
                      <text:list text:style-name="a421">
                        <text:list-item>
                          <text:list text:style-name="a421">
                            <text:list-item>
                              <text:p text:style-name="a420" text:class-names="" text:cond-style-name=""><text:span text:style-name="a419" text:class-names="">Fifth level</text:span></text:p>
                            </text:list-item>
                          </text:list>
                        </text:list-item>
                      </text:list>
                    </text:list-item>
                  </text:list>
                </text:list-item>
              </text:list>
            </text:list-item>
          </text:list>
        </draw:text-box>
        <svg:title/>
        <svg:desc/>
      </draw:frame>
      <draw:frame draw:id="id68" presentation:style-name="a426" draw:name="Text Placeholder 3" svg:x="1.08189in" svg:y="2.82677in" svg:width="3.8622in" svg:height="3.49291in" presentation:class="outline" presentation:placeholder="false">
        <draw:text-box>
          <text:list text:style-name="a425">
            <text:list-item>
              <text:p text:style-name="a424" text:class-names="" text:cond-style-name=""><text:span text:style-name="a423" text:class-names="">Click to edit Master text styles</text:span></text:p>
            </text:list-item>
          </text:list>
        </draw:text-box>
        <svg:title/>
        <svg:desc/>
      </draw:frame>
      <draw:frame draw:id="id69" presentation:style-name="a430" draw:name="Date Placeholder 4" svg:x="0.49213in" svg:y="6.95236in" svg:width="1.9248in" svg:height="0.50472in" presentation:class="date-time" presentation:placeholder="false">
        <draw:text-box>
          <text:p text:style-name="a429" text:class-names="" text:cond-style-name=""><text:span text:style-name="a427" text:class-names=""><text:date text:fixed="false" style:data-style-name="a428">11/20/2025</text:date></text:span></text:p>
        </draw:text-box>
        <svg:title/>
        <svg:desc/>
      </draw:frame>
      <draw:frame draw:id="id70" presentation:style-name="a433" draw:name="Footer Placeholder 5" svg:x="3.0122in" svg:y="6.95276in" svg:width="7.30905in" svg:height="0.50394in" presentation:class="footer" presentation:placeholder="false">
        <draw:text-box>
          <text:p text:style-name="a432" text:class-names="" text:cond-style-name=""><text:span text:style-name="a431" text:class-names=""/></text:p>
        </draw:text-box>
        <svg:title/>
        <svg:desc/>
      </draw:frame>
      <draw:frame draw:id="id71" presentation:style-name="a436" draw:name="Slide Number Placeholder 6" svg:x="10.91732in" svg:y="6.95276in" svg:width="1.9248in" svg:height="0.50394in" presentation:class="page-number" presentation:placeholder="false">
        <draw:text-box>
          <text:p text:style-name="a435" text:class-names="" text:cond-style-name=""><text:span text:style-name="a434" text:class-names=""><text:page-number style:num-format="1" text:fixed="false"/></text:span></text:p>
        </draw:text-box>
        <svg:title/>
        <svg:desc/>
      </draw:frame>
      <draw:connector draw:type="line" svg:x1="5.44606in" svg:y1="0.59055in" svg:x2="5.44606in" svg:y2="6.90945in" draw:id="id72" draw:style-name="a437" draw:name="Straight Connector 9">
        <svg:title/>
        <svg:desc/>
      </draw:connector>
      <presentation:notes style:page-layout-name="pageLayout2" draw:style-name="a454">
        <draw:page-thumbnail svg:x="0.23622in" svg:y="0.88858in" svg:width="7.79449in" svg:height="4.38425in" presentation:class="page" draw:id="id5" presentation:style-name="a438" draw:name="Образ слайда 1">
          <svg:title/>
          <svg:desc/>
        </draw:page-thumbnail>
        <draw:frame draw:id="id6" presentation:style-name="a441" draw:name="Заметки 2" svg:x="0.82677in" svg:y="5.55394in" svg:width="6.61378in" svg:height="5.26142in" presentation:class="notes" presentation:placeholder="false">
          <draw:text-box>
            <text:p text:style-name="a440" text:class-names="" text:cond-style-name=""><text:span text:style-name="a439" text:class-names=""/></text:p>
          </draw:text-box>
          <svg:title/>
          <svg:desc/>
        </draw:frame>
        <draw:frame draw:id="id7" presentation:style-name="a444" draw:name="Верхний колонтитул 3" svg:x="0in" svg:y="0in" svg:width="3.5878in" svg:height="0.58425in" presentation:class="header" presentation:placeholder="false">
          <draw:text-box>
            <text:p text:style-name="a443" text:class-names="" text:cond-style-name=""><text:span text:style-name="a442" text:class-names=""/></text:p>
          </draw:text-box>
          <svg:title/>
          <svg:desc/>
        </draw:frame>
        <draw:frame draw:id="id8" presentation:style-name="a447" draw:name="Дата 4" svg:x="4.67953in" svg:y="0in" svg:width="3.5878in" svg:height="0.58425in" presentation:class="date-time" presentation:placeholder="false">
          <draw:text-box>
            <text:p text:style-name="a446" text:class-names="" text:cond-style-name=""><text:span text:style-name="a445" text:class-names=""/></text:p>
          </draw:text-box>
          <svg:title/>
          <svg:desc/>
        </draw:frame>
        <draw:frame draw:id="id9" presentation:style-name="a450" draw:name="Нижний колонтитул 5" svg:x="0in" svg:y="11.10827in" svg:width="3.5878in" svg:height="0.58425in" presentation:class="footer" presentation:placeholder="false">
          <draw:text-box>
            <text:p text:style-name="a449" text:class-names="" text:cond-style-name=""><text:span text:style-name="a448" text:class-names=""/></text:p>
          </draw:text-box>
          <svg:title/>
          <svg:desc/>
        </draw:frame>
        <draw:frame draw:id="id10" presentation:style-name="a453" draw:name="Номер слайда 6" svg:x="4.67953in" svg:y="11.10827in" svg:width="3.5878in" svg:height="0.58425in" presentation:class="page-number" presentation:placeholder="false">
          <draw:text-box>
            <text:p text:style-name="a452" text:class-names="" text:cond-style-name=""><text:span text:style-name="a451" text:class-names=""><text:page-number style:num-format="1" text:fixed="false"/></text:span></text:p>
          </draw:text-box>
          <svg:title/>
          <svg:desc/>
        </draw:frame>
      </presentation:notes>
    </style:master-page>
    <style:master-page style:name="Master1-Layout9-picTx-Picture-with-Caption" style:page-layout-name="pageLayout1" draw:style-name="a455">
      <draw:frame draw:id="id73" presentation:style-name="a458" draw:name="Title 1" svg:x="1.08268in" svg:y="1.04488in" svg:width="3.8622in" svg:height="1.51457in" presentation:class="title" presentation:placeholder="false">
        <draw:text-box>
          <text:p text:style-name="a457" text:class-names="" text:cond-style-name=""><text:span text:style-name="a456" text:class-names="">Click to edit Master title style</text:span></text:p>
        </draw:text-box>
        <svg:title/>
        <svg:desc/>
      </draw:frame>
      <draw:frame draw:id="id74" presentation:style-name="a461" draw:name="Picture Placeholder 2" svg:x="6.05551in" svg:y="0.59055in" svg:width="6.6874in" svg:height="5.72874in" presentation:class="title" presentation:placeholder="false">
        <draw:text-box>
          <text:p text:style-name="a460" text:class-names="" text:cond-style-name=""><text:span text:style-name="a459" text:class-names="">Click icon to add picture</text:span></text:p>
        </draw:text-box>
        <svg:title/>
        <svg:desc/>
      </draw:frame>
      <draw:frame draw:id="id75" presentation:style-name="a465" draw:name="Text Placeholder 3" svg:x="1.08268in" svg:y="2.82677in" svg:width="3.8622in" svg:height="3.59173in" presentation:class="outline" presentation:placeholder="false">
        <draw:text-box>
          <text:list text:style-name="a464">
            <text:list-item>
              <text:p text:style-name="a463" text:class-names="" text:cond-style-name=""><text:span text:style-name="a462" text:class-names="">Click to edit Master text styles</text:span></text:p>
            </text:list-item>
          </text:list>
        </draw:text-box>
        <svg:title/>
        <svg:desc/>
      </draw:frame>
      <draw:frame draw:id="id76" presentation:style-name="a469" draw:name="Date Placeholder 4" svg:x="0.49213in" svg:y="6.95236in" svg:width="1.9248in" svg:height="0.50472in" presentation:class="date-time" presentation:placeholder="false">
        <draw:text-box>
          <text:p text:style-name="a468" text:class-names="" text:cond-style-name=""><text:span text:style-name="a466" text:class-names=""><text:date text:fixed="false" style:data-style-name="a467">11/20/2025</text:date></text:span></text:p>
        </draw:text-box>
        <svg:title/>
        <svg:desc/>
      </draw:frame>
      <draw:frame draw:id="id77" presentation:style-name="a472" draw:name="Footer Placeholder 5" svg:x="3.0122in" svg:y="6.95276in" svg:width="7.30905in" svg:height="0.50394in" presentation:class="footer" presentation:placeholder="false">
        <draw:text-box>
          <text:p text:style-name="a471" text:class-names="" text:cond-style-name=""><text:span text:style-name="a470" text:class-names=""/></text:p>
        </draw:text-box>
        <svg:title/>
        <svg:desc/>
      </draw:frame>
      <draw:frame draw:id="id78" presentation:style-name="a475" draw:name="Slide Number Placeholder 6" svg:x="10.91732in" svg:y="6.95276in" svg:width="1.9248in" svg:height="0.50394in" presentation:class="page-number" presentation:placeholder="false">
        <draw:text-box>
          <text:p text:style-name="a474" text:class-names="" text:cond-style-name=""><text:span text:style-name="a473" text:class-names=""><text:page-number style:num-format="1" text:fixed="false"/></text:span></text:p>
        </draw:text-box>
        <svg:title/>
        <svg:desc/>
      </draw:frame>
      <draw:connector draw:type="line" svg:x1="5.44606in" svg:y1="0.59055in" svg:x2="5.44606in" svg:y2="6.90945in" draw:id="id79" draw:style-name="a476" draw:name="Straight Connector 8">
        <svg:title/>
        <svg:desc/>
      </draw:connector>
      <presentation:notes style:page-layout-name="pageLayout2" draw:style-name="a493">
        <draw:page-thumbnail svg:x="0.23622in" svg:y="0.88858in" svg:width="7.79449in" svg:height="4.38425in" presentation:class="page" draw:id="id5" presentation:style-name="a477" draw:name="Образ слайда 1">
          <svg:title/>
          <svg:desc/>
        </draw:page-thumbnail>
        <draw:frame draw:id="id6" presentation:style-name="a480" draw:name="Заметки 2" svg:x="0.82677in" svg:y="5.55394in" svg:width="6.61378in" svg:height="5.26142in" presentation:class="notes" presentation:placeholder="false">
          <draw:text-box>
            <text:p text:style-name="a479" text:class-names="" text:cond-style-name=""><text:span text:style-name="a478" text:class-names=""/></text:p>
          </draw:text-box>
          <svg:title/>
          <svg:desc/>
        </draw:frame>
        <draw:frame draw:id="id7" presentation:style-name="a483" draw:name="Верхний колонтитул 3" svg:x="0in" svg:y="0in" svg:width="3.5878in" svg:height="0.58425in" presentation:class="header" presentation:placeholder="false">
          <draw:text-box>
            <text:p text:style-name="a482" text:class-names="" text:cond-style-name=""><text:span text:style-name="a481" text:class-names=""/></text:p>
          </draw:text-box>
          <svg:title/>
          <svg:desc/>
        </draw:frame>
        <draw:frame draw:id="id8" presentation:style-name="a486" draw:name="Дата 4" svg:x="4.67953in" svg:y="0in" svg:width="3.5878in" svg:height="0.58425in" presentation:class="date-time" presentation:placeholder="false">
          <draw:text-box>
            <text:p text:style-name="a485" text:class-names="" text:cond-style-name=""><text:span text:style-name="a484" text:class-names=""/></text:p>
          </draw:text-box>
          <svg:title/>
          <svg:desc/>
        </draw:frame>
        <draw:frame draw:id="id9" presentation:style-name="a489" draw:name="Нижний колонтитул 5" svg:x="0in" svg:y="11.10827in" svg:width="3.5878in" svg:height="0.58425in" presentation:class="footer" presentation:placeholder="false">
          <draw:text-box>
            <text:p text:style-name="a488" text:class-names="" text:cond-style-name=""><text:span text:style-name="a487" text:class-names=""/></text:p>
          </draw:text-box>
          <svg:title/>
          <svg:desc/>
        </draw:frame>
        <draw:frame draw:id="id10" presentation:style-name="a492" draw:name="Номер слайда 6" svg:x="4.67953in" svg:y="11.10827in" svg:width="3.5878in" svg:height="0.58425in" presentation:class="page-number" presentation:placeholder="false">
          <draw:text-box>
            <text:p text:style-name="a491" text:class-names="" text:cond-style-name=""><text:span text:style-name="a490" text:class-names=""><text:page-number style:num-format="1" text:fixed="false"/></text:span></text:p>
          </draw:text-box>
          <svg:title/>
          <svg:desc/>
        </draw:frame>
      </presentation:notes>
    </style:master-page>
    <style:master-page style:name="Master1-Layout10-vertTx-Title-and-Vertical-Text" style:page-layout-name="pageLayout1" draw:style-name="a494">
      <draw:frame draw:id="id80" presentation:style-name="a497" draw:name="Title 1" svg:x="1.08189in" svg:y="0.43228in" svg:width="11.16929in" svg:height="1.21693in" presentation:class="title" presentation:placeholder="false">
        <draw:text-box>
          <text:p text:style-name="a496" text:class-names="" text:cond-style-name=""><text:span text:style-name="a495" text:class-names="">Click to edit Master title style</text:span></text:p>
        </draw:text-box>
        <svg:title/>
        <svg:desc/>
      </draw:frame>
      <draw:frame draw:id="id81" presentation:style-name="a513" draw:name="Vertical Text Placeholder 2" svg:x="1.08189in" svg:y="1.8437in" svg:width="11.16929in" svg:height="4.4185in" presentation:class="outline" presentation:placeholder="false">
        <draw:text-box>
          <text:list text:style-name="a500">
            <text:list-item>
              <text:p text:style-name="a499" text:class-names="" text:cond-style-name=""><text:span text:style-name="a498" text:class-names="">Click to edit Master text styles</text:span></text:p>
            </text:list-item>
          </text:list>
          <text:list text:style-name="a503">
            <text:list-item>
              <text:list text:style-name="a503">
                <text:list-item>
                  <text:p text:style-name="a502" text:class-names="" text:cond-style-name=""><text:span text:style-name="a501" text:class-names="">Second level</text:span></text:p>
                </text:list-item>
              </text:list>
            </text:list-item>
          </text:list>
          <text:list text:style-name="a506">
            <text:list-item>
              <text:list text:style-name="a506">
                <text:list-item>
                  <text:list text:style-name="a506">
                    <text:list-item>
                      <text:p text:style-name="a505" text:class-names="" text:cond-style-name=""><text:span text:style-name="a504" text:class-names="">Third level</text:span></text:p>
                    </text:list-item>
                  </text:list>
                </text:list-item>
              </text:list>
            </text:list-item>
          </text:list>
          <text:list text:style-name="a509">
            <text:list-item>
              <text:list text:style-name="a509">
                <text:list-item>
                  <text:list text:style-name="a509">
                    <text:list-item>
                      <text:list text:style-name="a509">
                        <text:list-item>
                          <text:p text:style-name="a508" text:class-names="" text:cond-style-name=""><text:span text:style-name="a507" text:class-names="">Fourth level</text:span></text:p>
                        </text:list-item>
                      </text:list>
                    </text:list-item>
                  </text:list>
                </text:list-item>
              </text:list>
            </text:list-item>
          </text:list>
          <text:list text:style-name="a512">
            <text:list-item>
              <text:list text:style-name="a512">
                <text:list-item>
                  <text:list text:style-name="a512">
                    <text:list-item>
                      <text:list text:style-name="a512">
                        <text:list-item>
                          <text:list text:style-name="a512">
                            <text:list-item>
                              <text:p text:style-name="a511" text:class-names="" text:cond-style-name=""><text:span text:style-name="a510" text:class-names="">Fifth level</text:span></text:p>
                            </text:list-item>
                          </text:list>
                        </text:list-item>
                      </text:list>
                    </text:list-item>
                  </text:list>
                </text:list-item>
              </text:list>
            </text:list-item>
          </text:list>
        </draw:text-box>
        <svg:title/>
        <svg:desc/>
      </draw:frame>
      <draw:frame draw:id="id82" presentation:style-name="a517" draw:name="Date Placeholder 3" svg:x="0.49213in" svg:y="6.95236in" svg:width="1.9248in" svg:height="0.50472in" presentation:class="date-time" presentation:placeholder="false">
        <draw:text-box>
          <text:p text:style-name="a516" text:class-names="" text:cond-style-name=""><text:span text:style-name="a514" text:class-names=""><text:date text:fixed="false" style:data-style-name="a515">11/20/2025</text:date></text:span></text:p>
        </draw:text-box>
        <svg:title/>
        <svg:desc/>
      </draw:frame>
      <draw:frame draw:id="id83" presentation:style-name="a520" draw:name="Footer Placeholder 4" svg:x="3.0122in" svg:y="6.95276in" svg:width="7.30905in" svg:height="0.50394in" presentation:class="footer" presentation:placeholder="false">
        <draw:text-box>
          <text:p text:style-name="a519" text:class-names="" text:cond-style-name=""><text:span text:style-name="a518" text:class-names=""/></text:p>
        </draw:text-box>
        <svg:title/>
        <svg:desc/>
      </draw:frame>
      <draw:frame draw:id="id84" presentation:style-name="a523" draw:name="Slide Number Placeholder 5" svg:x="10.91732in" svg:y="6.95276in" svg:width="1.9248in" svg:height="0.50394in" presentation:class="page-number" presentation:placeholder="false">
        <draw:text-box>
          <text:p text:style-name="a522" text:class-names="" text:cond-style-name=""><text:span text:style-name="a521" text:class-names=""><text:page-number style:num-format="1" text:fixed="false"/></text:span></text:p>
        </draw:text-box>
        <svg:title/>
        <svg:desc/>
      </draw:frame>
      <presentation:notes style:page-layout-name="pageLayout2" draw:style-name="a540">
        <draw:page-thumbnail svg:x="0.23622in" svg:y="0.88858in" svg:width="7.79449in" svg:height="4.38425in" presentation:class="page" draw:id="id5" presentation:style-name="a524" draw:name="Образ слайда 1">
          <svg:title/>
          <svg:desc/>
        </draw:page-thumbnail>
        <draw:frame draw:id="id6" presentation:style-name="a527" draw:name="Заметки 2" svg:x="0.82677in" svg:y="5.55394in" svg:width="6.61378in" svg:height="5.26142in" presentation:class="notes" presentation:placeholder="false">
          <draw:text-box>
            <text:p text:style-name="a526" text:class-names="" text:cond-style-name=""><text:span text:style-name="a525" text:class-names=""/></text:p>
          </draw:text-box>
          <svg:title/>
          <svg:desc/>
        </draw:frame>
        <draw:frame draw:id="id7" presentation:style-name="a530" draw:name="Верхний колонтитул 3" svg:x="0in" svg:y="0in" svg:width="3.5878in" svg:height="0.58425in" presentation:class="header" presentation:placeholder="false">
          <draw:text-box>
            <text:p text:style-name="a529" text:class-names="" text:cond-style-name=""><text:span text:style-name="a528" text:class-names=""/></text:p>
          </draw:text-box>
          <svg:title/>
          <svg:desc/>
        </draw:frame>
        <draw:frame draw:id="id8" presentation:style-name="a533" draw:name="Дата 4" svg:x="4.67953in" svg:y="0in" svg:width="3.5878in" svg:height="0.58425in" presentation:class="date-time" presentation:placeholder="false">
          <draw:text-box>
            <text:p text:style-name="a532" text:class-names="" text:cond-style-name=""><text:span text:style-name="a531" text:class-names=""/></text:p>
          </draw:text-box>
          <svg:title/>
          <svg:desc/>
        </draw:frame>
        <draw:frame draw:id="id9" presentation:style-name="a536" draw:name="Нижний колонтитул 5" svg:x="0in" svg:y="11.10827in" svg:width="3.5878in" svg:height="0.58425in" presentation:class="footer" presentation:placeholder="false">
          <draw:text-box>
            <text:p text:style-name="a535" text:class-names="" text:cond-style-name=""><text:span text:style-name="a534" text:class-names=""/></text:p>
          </draw:text-box>
          <svg:title/>
          <svg:desc/>
        </draw:frame>
        <draw:frame draw:id="id10" presentation:style-name="a539" draw:name="Номер слайда 6" svg:x="4.67953in" svg:y="11.10827in" svg:width="3.5878in" svg:height="0.58425in" presentation:class="page-number" presentation:placeholder="false">
          <draw:text-box>
            <text:p text:style-name="a538" text:class-names="" text:cond-style-name=""><text:span text:style-name="a537" text:class-names=""><text:page-number style:num-format="1" text:fixed="false"/></text:span></text:p>
          </draw:text-box>
          <svg:title/>
          <svg:desc/>
        </draw:frame>
      </presentation:notes>
    </style:master-page>
    <style:master-page style:name="Master1-Layout11-vertTitleAndTx-Vertical-Title-and-Text" style:page-layout-name="pageLayout1" draw:style-name="a541">
      <draw:frame draw:id="id85" presentation:style-name="a544" draw:name="Vertical Title 1" svg:x="9.54173in" svg:y="0.39921in" svg:width="2.8748in" svg:height="6.35591in" presentation:class="title" presentation:placeholder="false">
        <draw:text-box>
          <text:p text:style-name="a543" text:class-names="" text:cond-style-name=""><text:span text:style-name="a542" text:class-names="">Click to edit Master title style</text:span></text:p>
        </draw:text-box>
        <svg:title/>
        <svg:desc/>
      </draw:frame>
      <draw:frame draw:id="id86" presentation:style-name="a560" draw:name="Vertical Text Placeholder 2" svg:x="0.91654in" svg:y="0.39921in" svg:width="8.45827in" svg:height="6.35591in" presentation:class="outline" presentation:placeholder="false">
        <draw:text-box>
          <text:list text:style-name="a547">
            <text:list-item>
              <text:p text:style-name="a546" text:class-names="" text:cond-style-name=""><text:span text:style-name="a545" text:class-names="">Click to edit Master text styles</text:span></text:p>
            </text:list-item>
          </text:list>
          <text:list text:style-name="a550">
            <text:list-item>
              <text:list text:style-name="a550">
                <text:list-item>
                  <text:p text:style-name="a549" text:class-names="" text:cond-style-name=""><text:span text:style-name="a548" text:class-names="">Second level</text:span></text:p>
                </text:list-item>
              </text:list>
            </text:list-item>
          </text:list>
          <text:list text:style-name="a553">
            <text:list-item>
              <text:list text:style-name="a553">
                <text:list-item>
                  <text:list text:style-name="a553">
                    <text:list-item>
                      <text:p text:style-name="a552" text:class-names="" text:cond-style-name=""><text:span text:style-name="a551" text:class-names="">Third level</text:span></text:p>
                    </text:list-item>
                  </text:list>
                </text:list-item>
              </text:list>
            </text:list-item>
          </text:list>
          <text:list text:style-name="a556">
            <text:list-item>
              <text:list text:style-name="a556">
                <text:list-item>
                  <text:list text:style-name="a556">
                    <text:list-item>
                      <text:list text:style-name="a556">
                        <text:list-item>
                          <text:p text:style-name="a555" text:class-names="" text:cond-style-name=""><text:span text:style-name="a554" text:class-names="">Fourth level</text:span></text:p>
                        </text:list-item>
                      </text:list>
                    </text:list-item>
                  </text:list>
                </text:list-item>
              </text:list>
            </text:list-item>
          </text:list>
          <text:list text:style-name="a559">
            <text:list-item>
              <text:list text:style-name="a559">
                <text:list-item>
                  <text:list text:style-name="a559">
                    <text:list-item>
                      <text:list text:style-name="a559">
                        <text:list-item>
                          <text:list text:style-name="a559">
                            <text:list-item>
                              <text:p text:style-name="a558" text:class-names="" text:cond-style-name=""><text:span text:style-name="a557" text:class-names="">Fifth level</text:span></text:p>
                            </text:list-item>
                          </text:list>
                        </text:list-item>
                      </text:list>
                    </text:list-item>
                  </text:list>
                </text:list-item>
              </text:list>
            </text:list-item>
          </text:list>
        </draw:text-box>
        <svg:title/>
        <svg:desc/>
      </draw:frame>
      <draw:frame draw:id="id87" presentation:style-name="a564" draw:name="Date Placeholder 3" svg:x="0.49213in" svg:y="6.95236in" svg:width="1.9248in" svg:height="0.50472in" presentation:class="date-time" presentation:placeholder="false">
        <draw:text-box>
          <text:p text:style-name="a563" text:class-names="" text:cond-style-name=""><text:span text:style-name="a561" text:class-names=""><text:date text:fixed="false" style:data-style-name="a562">11/20/2025</text:date></text:span></text:p>
        </draw:text-box>
        <svg:title/>
        <svg:desc/>
      </draw:frame>
      <draw:frame draw:id="id88" presentation:style-name="a567" draw:name="Footer Placeholder 4" svg:x="3.0122in" svg:y="6.95276in" svg:width="7.30905in" svg:height="0.50394in" presentation:class="footer" presentation:placeholder="false">
        <draw:text-box>
          <text:p text:style-name="a566" text:class-names="" text:cond-style-name=""><text:span text:style-name="a565" text:class-names=""/></text:p>
        </draw:text-box>
        <svg:title/>
        <svg:desc/>
      </draw:frame>
      <draw:frame draw:id="id89" presentation:style-name="a570" draw:name="Slide Number Placeholder 5" svg:x="10.91732in" svg:y="6.95276in" svg:width="1.9248in" svg:height="0.50394in" presentation:class="page-number" presentation:placeholder="false">
        <draw:text-box>
          <text:p text:style-name="a569" text:class-names="" text:cond-style-name=""><text:span text:style-name="a568" text:class-names=""><text:page-number style:num-format="1" text:fixed="false"/></text:span></text:p>
        </draw:text-box>
        <svg:title/>
        <svg:desc/>
      </draw:frame>
      <presentation:notes style:page-layout-name="pageLayout2" draw:style-name="a587">
        <draw:page-thumbnail svg:x="0.23622in" svg:y="0.88858in" svg:width="7.79449in" svg:height="4.38425in" presentation:class="page" draw:id="id5" presentation:style-name="a571" draw:name="Образ слайда 1">
          <svg:title/>
          <svg:desc/>
        </draw:page-thumbnail>
        <draw:frame draw:id="id6" presentation:style-name="a574" draw:name="Заметки 2" svg:x="0.82677in" svg:y="5.55394in" svg:width="6.61378in" svg:height="5.26142in" presentation:class="notes" presentation:placeholder="false">
          <draw:text-box>
            <text:p text:style-name="a573" text:class-names="" text:cond-style-name=""><text:span text:style-name="a572" text:class-names=""/></text:p>
          </draw:text-box>
          <svg:title/>
          <svg:desc/>
        </draw:frame>
        <draw:frame draw:id="id7" presentation:style-name="a577" draw:name="Верхний колонтитул 3" svg:x="0in" svg:y="0in" svg:width="3.5878in" svg:height="0.58425in" presentation:class="header" presentation:placeholder="false">
          <draw:text-box>
            <text:p text:style-name="a576" text:class-names="" text:cond-style-name=""><text:span text:style-name="a575" text:class-names=""/></text:p>
          </draw:text-box>
          <svg:title/>
          <svg:desc/>
        </draw:frame>
        <draw:frame draw:id="id8" presentation:style-name="a580" draw:name="Дата 4" svg:x="4.67953in" svg:y="0in" svg:width="3.5878in" svg:height="0.58425in" presentation:class="date-time" presentation:placeholder="false">
          <draw:text-box>
            <text:p text:style-name="a579" text:class-names="" text:cond-style-name=""><text:span text:style-name="a578" text:class-names=""/></text:p>
          </draw:text-box>
          <svg:title/>
          <svg:desc/>
        </draw:frame>
        <draw:frame draw:id="id9" presentation:style-name="a583" draw:name="Нижний колонтитул 5" svg:x="0in" svg:y="11.10827in" svg:width="3.5878in" svg:height="0.58425in" presentation:class="footer" presentation:placeholder="false">
          <draw:text-box>
            <text:p text:style-name="a582" text:class-names="" text:cond-style-name=""><text:span text:style-name="a581" text:class-names=""/></text:p>
          </draw:text-box>
          <svg:title/>
          <svg:desc/>
        </draw:frame>
        <draw:frame draw:id="id10" presentation:style-name="a586" draw:name="Номер слайда 6" svg:x="4.67953in" svg:y="11.10827in" svg:width="3.5878in" svg:height="0.58425in" presentation:class="page-number" presentation:placeholder="false">
          <draw:text-box>
            <text:p text:style-name="a585" text:class-names="" text:cond-style-name=""><text:span text:style-name="a584" text:class-names=""><text:page-number style:num-format="1" text:fixed="false"/></text:span></text:p>
          </draw:text-box>
          <svg:title/>
          <svg:desc/>
        </draw:frame>
      </presentation:notes>
    </style:master-page>
    <style:handout-master style:page-layout-name="pageLayout3" draw:style-name="a588">
      <draw:frame draw:id="id90" presentation:style-name="a591" draw:name="Верхний колонтитул 1" svg:x="0in" svg:y="0in" svg:width="3.5878in" svg:height="0.58425in" presentation:class="header" presentation:placeholder="false">
        <draw:text-box>
          <text:p text:style-name="a590" text:class-names="" text:cond-style-name=""><text:span text:style-name="a589" text:class-names=""/></text:p>
        </draw:text-box>
        <svg:title/>
        <svg:desc/>
      </draw:frame>
      <draw:frame draw:id="id91" presentation:style-name="a594" draw:name="Дата 2" svg:x="4.67953in" svg:y="0in" svg:width="3.5878in" svg:height="0.58425in" presentation:class="date-time" presentation:placeholder="false">
        <draw:text-box>
          <text:p text:style-name="a593" text:class-names="" text:cond-style-name=""><text:span text:style-name="a592" text:class-names=""/></text:p>
        </draw:text-box>
        <svg:title/>
        <svg:desc/>
      </draw:frame>
      <draw:frame draw:id="id92" presentation:style-name="a597" draw:name="Нижний колонтитул 3" svg:x="0in" svg:y="11.10827in" svg:width="3.5878in" svg:height="0.58425in" presentation:class="footer" presentation:placeholder="false">
        <draw:text-box>
          <text:p text:style-name="a596" text:class-names="" text:cond-style-name=""><text:span text:style-name="a595" text:class-names=""/></text:p>
        </draw:text-box>
        <svg:title/>
        <svg:desc/>
      </draw:frame>
      <draw:frame draw:id="id93" presentation:style-name="a600" draw:name="Номер слайда 4" svg:x="4.67953in" svg:y="11.10827in" svg:width="3.5878in" svg:height="0.58425in" presentation:class="page-number" presentation:placeholder="false">
        <draw:text-box>
          <text:p text:style-name="a599" text:class-names="" text:cond-style-name=""><text:span text:style-name="a598" text:class-names=""><text:page-number style:num-format="1" text:fixed="false"/></text:span></text:p>
        </draw:text-box>
        <svg:title/>
        <svg:desc/>
      </draw:frame>
      <draw:page-thumbnail draw:page-number="1" svg:x="0.57813in" svg:y="1.50174in" svg:width="3.39063in" svg:height="1.90625in"/>
      <draw:page-thumbnail draw:page-number="2" svg:x="4.29861in" svg:y="1.50174in" svg:width="3.39063in" svg:height="1.90625in"/>
      <draw:page-thumbnail draw:page-number="3" svg:x="0.57813in" svg:y="4.89063in" svg:width="3.39063in" svg:height="1.90625in"/>
      <draw:page-thumbnail draw:page-number="4" svg:x="4.29861in" svg:y="4.89063in" svg:width="3.39063in" svg:height="1.90625in"/>
      <draw:page-thumbnail draw:page-number="5" svg:x="0.57813in" svg:y="8.27951in" svg:width="3.39063in" svg:height="1.90625in"/>
      <draw:page-thumbnail draw:page-number="6" svg:x="4.29861in" svg:y="8.27951in" svg:width="3.39063in" svg:height="1.90625in"/>
    </style:handout-master>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4.0 MicrosoftPowerPoint</meta:generator>
    <dc:title>Презентация PowerPoint</dc:title>
    <meta:initial-creator/>
    <dc:creator>Boroda</dc:creator>
    <meta:creation-date>2023-03-23T15:36:38Z</meta:creation-date>
    <dc:date>2025-11-20T06:47:35Z</dc:date>
    <meta:editing-cycles>379</meta:editing-cycles>
    <meta:editing-duration>PT2460S</meta:editing-duration>
    <meta:document-statistic meta:paragraph-count="64" meta:word-count="1778"/>
  </office:meta>
</office:document-meta>
</file>